
<file path=META-INF/manifest.xml><?xml version="1.0" encoding="utf-8"?>
<manifest:manifest xmlns:manifest="urn:oasis:names:tc:opendocument:xmlns:manifest:1.0">
  <manifest:file-entry manifest:full-path="/" manifest:media-type="application/vnd.oasis.opendocument.presentation"/>
  <manifest:file-entry manifest:full-path="content.xml" manifest:media-type="text/xml"/>
  <manifest:file-entry manifest:full-path="media/image1.png" manifest:media-type="image/png"/>
  <manifest:file-entry manifest:full-path="media/hdphoto1.wdp" manifest:media-type=""/>
  <manifest:file-entry manifest:full-path="media/image2.png" manifest:media-type="image/png"/>
  <manifest:file-entry manifest:full-path="media/image3.png" manifest:media-type="image/png"/>
  <manifest:file-entry manifest:full-path="media/image4.jpeg" manifest:media-type="image/jpeg"/>
  <manifest:file-entry manifest:full-path="media/image5.png" manifest:media-type="image/png"/>
  <manifest:file-entry manifest:full-path="media/hdphoto2.wdp" manifest:media-type=""/>
  <manifest:file-entry manifest:full-path="media/image6.jpeg" manifest:media-type="image/jpeg"/>
  <manifest:file-entry manifest:full-path="media/image7.png" manifest:media-type="image/png"/>
  <manifest:file-entry manifest:full-path="media/image8.jpeg" manifest:media-type="image/jpeg"/>
  <manifest:file-entry manifest:full-path="media/image9.jpeg" manifest:media-type="image/jpeg"/>
  <manifest:file-entry manifest:full-path="media/image10.jpeg" manifest:media-type="image/jpeg"/>
  <manifest:file-entry manifest:full-path="media/image11.jpeg" manifest:media-type="image/jpeg"/>
  <manifest:file-entry manifest:full-path="media/image12.jpeg" manifest:media-type="image/jpeg"/>
  <manifest:file-entry manifest:full-path="media/image13.jpeg" manifest:media-type="image/jpeg"/>
  <manifest:file-entry manifest:full-path="media/image14.jpeg" manifest:media-type="image/jpeg"/>
  <manifest:file-entry manifest:full-path="media/image15.png" manifest:media-type="image/png"/>
  <manifest:file-entry manifest:full-path="media/image16.png" manifest:media-type="image/png"/>
  <manifest:file-entry manifest:full-path="media/image17.png" manifest:media-type="image/png"/>
  <manifest:file-entry manifest:full-path="media/image18.wmf" manifest:media-type=""/>
  <manifest:file-entry manifest:full-path="media/image19.png" manifest:media-type="image/png"/>
  <manifest:file-entry manifest:full-path="media/image20.png" manifest:media-type="image/png"/>
  <manifest:file-entry manifest:full-path="media/image21.png" manifest:media-type="image/png"/>
  <manifest:file-entry manifest:full-path="media/image22.png" manifest:media-type="image/png"/>
  <manifest:file-entry manifest:full-path="media/image23.png" manifest:media-type="image/png"/>
  <manifest:file-entry manifest:full-path="media/image24.png" manifest:media-type="image/png"/>
  <manifest:file-entry manifest:full-path="media/image25.png" manifest:media-type="image/png"/>
  <manifest:file-entry manifest:full-path="media/hdphoto3.wdp" manifest:media-type=""/>
  <manifest:file-entry manifest:full-path="media/image26.jpeg" manifest:media-type="image/jpeg"/>
  <manifest:file-entry manifest:full-path="media/image27.jpeg" manifest:media-type="image/jpeg"/>
  <manifest:file-entry manifest:full-path="media/image28.jpeg" manifest:media-type="image/jpeg"/>
  <manifest:file-entry manifest:full-path="media/image29.jpeg" manifest:media-type="image/jpeg"/>
  <manifest:file-entry manifest:full-path="media/image30.jpeg" manifest:media-type="image/jpeg"/>
  <manifest:file-entry manifest:full-path="media/image31.jpeg" manifest:media-type="image/jpeg"/>
  <manifest:file-entry manifest:full-path="media/image32.jpeg" manifest:media-type="image/jpeg"/>
  <manifest:file-entry manifest:full-path="media/image33.png" manifest:media-type="image/png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dom="http://www.w3.org/2001/xml-events" xmlns:draw="urn:oasis:names:tc:opendocument:xmlns:drawing:1.0" xmlns:fo="urn:oasis:names:tc:opendocument:xmlns:xsl-fo-compatibl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automatic-styles>
    <style:style style:family="text" style:name="a13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40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drawing-page" style:name="a184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42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43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4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45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4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47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4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81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82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83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84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8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086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89">
      <style:paragraph-properties fo:line-height="100%" fo:text-align="left" style:tab-stop-distance="2.0002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4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4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4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3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標楷體" style:font-family-asian="標楷體" style:font-family-generic="script" style:font-family-generic-asian="script" style:font-pitch="fixed" style:font-pitch-asian="fixed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4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50">
      <style:graphic-properties fo:wrap-option="no-wrap" fo:padding-top="0.05in" fo:padding-bottom="0.05in" fo:padding-left="0.1in" fo:padding-right="0.1in" draw:textarea-vertical-align="middle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851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52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5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54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55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5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57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5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888">
      <style:drawing-page-properties draw:fill="solid" draw:fill-color="#ffffff" draw:opacity="100%" presentation:transition-type="manual" presentation:transition-speed="fast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5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89" style:parent-style-name="Graphics">
      <style:graphic-properties draw:fill="none" fo:clip="rect(0in, 0in, -0.06747in, 0in)" draw:stroke="none"/>
    </style:style>
    <style:style style:family="text" style:name="a20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92">
      <style:paragraph-properties fo:line-height="100%" fo:text-align="left" style:tab-stop-distance="2.0002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50">
      <style:graphic-properties fo:wrap-option="no-wrap" fo:padding-top="0.05in" fo:padding-bottom="0.05in" fo:padding-left="0.1in" fo:padding-right="0.1in" draw:textarea-vertical-align="top" draw:textarea-horizontal-align="left" draw:fill="solid" draw:fill-color="#ffffff" draw:opacity="100%" draw:stroke="none" draw:auto-grow-width="true" draw:auto-grow-height="true"/>
      <style:paragraph-properties style:font-independent-line-spacing="true" style:writing-mode="lr-tb"/>
    </style:style>
    <style:style style:family="paragraph" style:name="a2096">
      <style:paragraph-properties fo:line-height="100%" fo:text-align="left" style:tab-stop-distance="2.0002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51" style:parent-style-name="Graphics">
      <style:graphic-properties draw:fill="none" fo:clip="rect(0in, 0in, 0in, 0in)" draw:stroke="none"/>
    </style:style>
    <style:style style:family="text" style:name="a135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54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558ed5" svg:stroke-opacity="100%" draw:auto-grow-width="false" draw:auto-grow-height="true"/>
      <style:paragraph-properties style:font-independent-line-spacing="true" style:writing-mode="lr-tb"/>
    </style:style>
    <style:style style:family="graphic" style:name="a1355">
      <style:graphic-properties draw:fill="none" draw:stroke="solid" svg:stroke-width="0.03125in" svg:stroke-color="#558ed5" svg:stroke-opacity="100%" svg:stroke-linecap="butt"/>
    </style:style>
    <style:style style:family="text" style:name="a135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58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558ed5" svg:stroke-opacity="100%" draw:auto-grow-width="false" draw:auto-grow-height="true"/>
      <style:paragraph-properties style:font-independent-line-spacing="true" style:writing-mode="lr-tb"/>
    </style:style>
    <style:style style:family="text" style:name="a135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60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90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861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9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892">
      <style:graphic-properties fo:wrap-option="wrap" fo:padding-top="0.09997in" fo:padding-bottom="0.09997in" fo:padding-left="0.09997in" fo:padding-right="0.09997in" draw:textarea-vertical-align="middle" draw:textarea-horizontal-align="left" draw:fill="solid" draw:fill-color="#ffffff" draw:opacity="17.69%" draw:stroke="none" draw:auto-grow-width="false" draw:auto-grow-height="false"/>
      <style:paragraph-properties style:font-independent-line-spacing="true" style:writing-mode="lr-tb"/>
    </style:style>
    <style:style style:family="text" style:name="a1863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9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64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894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5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895">
      <style:graphic-properties fo:wrap-option="wrap" fo:padding-top="0.05in" fo:padding-bottom="0.05in" fo:padding-left="0.1in" fo:padding-right="0.1in" draw:textarea-vertical-align="middle" draw:textarea-horizontal-align="center" draw:fill="solid" draw:fill-color="#ebf8ff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1866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89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1111in" style:font-size-asian="0.61111in" style:font-size-complex="0.6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9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98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6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99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aragraph" style:name="a136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61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558ed5" svg:stroke-opacity="100%" draw:auto-grow-width="false" draw:auto-grow-height="true"/>
      <style:paragraph-properties style:font-independent-line-spacing="true" style:writing-mode="lr-tb"/>
    </style:style>
    <style:style style:family="graphic" style:name="a1362">
      <style:graphic-properties draw:fill="none" draw:stroke="solid" svg:stroke-width="0.03125in" svg:stroke-color="#558ed5" svg:stroke-opacity="100%" svg:stroke-linecap="butt"/>
    </style:style>
    <style:style style:family="text" style:name="a136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65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558ed5" svg:stroke-opacity="100%" draw:auto-grow-width="false" draw:auto-grow-height="true"/>
      <style:paragraph-properties style:font-independent-line-spacing="true" style:writing-mode="lr-tb"/>
    </style:style>
    <style:style style:family="graphic" style:name="a1366">
      <style:graphic-properties draw:fill="none" draw:stroke="solid" svg:stroke-width="0.03125in" svg:stroke-color="#558ed5" svg:stroke-opacity="100%" svg:stroke-linecap="butt"/>
    </style:style>
    <style:style style:family="text" style:name="a136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6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69">
      <style:graphic-properties fo:wrap-option="wrap" fo:padding-top="0.05in" fo:padding-bottom="0.05in" fo:padding-left="0.1in" fo:padding-right="0.1in" draw:textarea-vertical-align="top" draw:textarea-horizontal-align="left" draw:fill="solid" draw:fill-color="#ffffff" draw:opacity="100%" draw:stroke="solid" svg:stroke-width="0.01042in" svg:stroke-color="#558ed5" svg:stroke-opacity="100%" draw:auto-grow-width="false" draw:auto-grow-height="true"/>
      <style:paragraph-properties style:font-independent-line-spacing="true" style:writing-mode="lr-tb"/>
    </style:style>
    <style:style style:family="text" style:name="a18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73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74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75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76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79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graphic" style:name="a1370">
      <style:graphic-properties draw:fill="none" draw:stroke="solid" svg:stroke-width="0.03125in" svg:stroke-color="#558ed5" svg:stroke-opacity="100%" svg:stroke-linecap="butt"/>
    </style:style>
    <style:style style:family="graphic" style:name="a1371">
      <style:graphic-properties draw:fill="none" draw:stroke="solid" svg:stroke-width="0.03125in" svg:stroke-color="#558ed5" svg:stroke-opacity="100%" svg:stroke-linecap="butt"/>
    </style:style>
    <style:style style:family="presentation" style:name="a1372">
      <style:graphic-properties draw:fill="none" draw:stroke="solid" svg:stroke-width="0.01389in" svg:stroke-color="#000000" svg:stroke-opacity="100%"/>
    </style:style>
    <style:style style:family="presentation" style:name="a1373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76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77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37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37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88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881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82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8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84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8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87">
      <style:graphic-properties fo:wrap-option="no-wrap" fo:padding-top="0.05in" fo:padding-bottom="0.05in" fo:padding-left="0.1in" fo:padding-right="0.1in" draw:textarea-vertical-align="middle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888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89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00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0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02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0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04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05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06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0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08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80" style:parent-style-name="Graphics">
      <style:graphic-properties draw:fill="none" fo:clip="rect(4.64114in, 7.17053in, 5.23823in, 6.00636in)" draw:stroke="none" draw:luminance="40%" draw:contrast="-40%"/>
    </style:style>
    <style:style style:family="graphic" style:name="a1709" style:parent-style-name="Graphics">
      <style:graphic-properties draw:fill="none" draw:stroke="none"/>
    </style:style>
    <style:style style:family="text" style:name="a13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8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83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84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85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86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8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88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8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89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91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9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94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0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95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202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18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03" style:parent-style-name="Graphics">
      <style:graphic-properties draw:fill="none" fo:clip="rect(0in, 0in, 0in, 0in)" draw:stroke="none"/>
    </style:style>
    <style:style style:family="text" style:name="a18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04" style:parent-style-name="Graphics">
      <style:graphic-properties draw:fill="none" fo:clip="rect(0in, 0in, 0in, 0in)" draw:stroke="none"/>
    </style:style>
    <style:style style:family="text" style:name="a189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205" style:parent-style-name="Graphics">
      <style:graphic-properties draw:fill="none" fo:clip="rect(0in, 0in, 0in, 0in)" draw:stroke="none"/>
    </style:style>
    <style:style style:family="text" style:name="a189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206" style:parent-style-name="Graphics">
      <style:graphic-properties draw:fill="none" fo:clip="rect(0in, 0in, 0in, 0in)" draw:stroke="none"/>
    </style:style>
    <style:style style:family="graphic" style:name="a1207" style:parent-style-name="Graphics">
      <style:graphic-properties draw:fill="none" fo:clip="rect(0in, 0in, 0in, 0in)" draw:stroke="none"/>
    </style:style>
    <style:style style:family="graphic" style:name="a1208" style:parent-style-name="Graphics">
      <style:graphic-properties draw:fill="none" fo:clip="rect(0in, 0in, 0in, 0in)" draw:stroke="none"/>
    </style:style>
    <style:style style:family="graphic" style:name="a1209" style:parent-style-name="Graphics">
      <style:graphic-properties draw:fill="none" fo:clip="rect(0in, 0in, 0in, 0in)" draw:stroke="none"/>
    </style:style>
    <style:style style:family="text" style:name="a17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1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7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1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16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presentation" style:name="a1717">
      <style:graphic-properties draw:fill="none" draw:stroke="solid" svg:stroke-width="0.01389in" svg:stroke-color="#000000" svg:stroke-opacity="100%"/>
    </style:style>
    <style:style style:family="presentation" style:name="a1718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390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91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392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39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94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9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6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98">
      <style:graphic-properties fo:wrap-option="wrap" fo:padding-top="0.05in" fo:padding-bottom="0.05in" fo:padding-left="0.1in" fo:padding-right="0.1in" draw:textarea-vertical-align="middle" draw:textarea-horizontal-align="center" draw:fill="none" draw:stroke="dash" draw:stroke-dash="a1397" svg:stroke-width="0.04167in" svg:stroke-color="#ff0000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1399">
      <style:graphic-properties draw:fill="none" draw:stroke="solid" svg:stroke-width="0.02083in" svg:stroke-color="#ff0000" svg:stroke-opacity="100%" svg:stroke-linecap="butt"/>
    </style:style>
    <style:style style:family="text" style:name="a121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2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13">
      <style:graphic-properties fo:wrap-option="wrap" fo:padding-top="0.05in" fo:padding-bottom="0.05in" fo:padding-left="0.1in" fo:padding-right="0.1in" draw:textarea-vertical-align="middle" draw:textarea-horizontal-align="center" draw:fill="solid" draw:fill-color="#ffc000" draw:opacity="100%" draw:stroke="solid" svg:stroke-width="0.02778in" svg:stroke-color="#7f7f7f" svg:stroke-opacity="100%" svg:stroke-linecap="butt" draw:auto-grow-width="false" draw:auto-grow-height="false"/>
      <style:paragraph-properties style:font-independent-line-spacing="true" style:writing-mode="lr-tb"/>
    </style:style>
    <style:style style:family="text" style:name="a1214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5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16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17">
      <style:graphic-properties fo:wrap-option="wrap" fo:padding-top="0.05in" fo:padding-bottom="0.05in" fo:padding-left="0.1in" fo:padding-right="0.1in" draw:textarea-vertical-align="middle" draw:textarea-horizontal-align="center" draw:fill="solid" draw:fill-color="#ffc000" draw:opacity="100%" draw:stroke="solid" svg:stroke-width="0.02778in" svg:stroke-color="#7f7f7f" svg:stroke-opacity="100%" svg:stroke-linecap="butt" draw:auto-grow-width="false" draw:auto-grow-height="false"/>
      <style:paragraph-properties style:font-independent-line-spacing="true" style:writing-mode="lr-tb"/>
    </style:style>
    <style:style style:family="text" style:name="a1218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19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21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22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2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72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2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27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28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29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20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21">
      <style:graphic-properties fo:wrap-option="wrap" fo:padding-top="0.05in" fo:padding-bottom="0.05in" fo:padding-left="0.1in" fo:padding-right="0.1in" draw:textarea-vertical-align="middle" draw:textarea-horizontal-align="center" draw:fill="solid" draw:fill-color="#ffc000" draw:opacity="100%" draw:stroke="solid" svg:stroke-width="0.02778in" svg:stroke-color="#7f7f7f" svg:stroke-opacity="100%" svg:stroke-linecap="butt" draw:auto-grow-width="false" draw:auto-grow-height="false"/>
      <style:paragraph-properties style:font-independent-line-spacing="true" style:writing-mode="lr-tb"/>
    </style:style>
    <style:style style:family="text" style:name="a1222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3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4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25">
      <style:graphic-properties fo:wrap-option="wrap" fo:padding-top="0.05in" fo:padding-bottom="0.05in" fo:padding-left="0.1in" fo:padding-right="0.1in" draw:textarea-vertical-align="middle" draw:textarea-horizontal-align="center" draw:fill="solid" draw:fill-color="#ffc000" draw:opacity="100%" draw:stroke="solid" svg:stroke-width="0.02778in" svg:stroke-color="#7f7f7f" svg:stroke-opacity="100%" svg:stroke-linecap="butt" draw:auto-grow-width="false" draw:auto-grow-height="false"/>
      <style:paragraph-properties style:font-independent-line-spacing="true" style:writing-mode="lr-tb"/>
    </style:style>
    <style:style style:family="text" style:name="a1226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27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28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29">
      <style:graphic-properties fo:wrap-option="wrap" fo:padding-top="0.05in" fo:padding-bottom="0.05in" fo:padding-left="0.1in" fo:padding-right="0.1in" draw:textarea-vertical-align="middle" draw:textarea-horizontal-align="center" draw:fill="solid" draw:fill-color="#ffc000" draw:opacity="100%" draw:stroke="solid" svg:stroke-width="0.02778in" svg:stroke-color="#7f7f7f" svg:stroke-opacity="100%" svg:stroke-linecap="butt" draw:auto-grow-width="false" draw:auto-grow-height="false"/>
      <style:paragraph-properties style:font-independent-line-spacing="true" style:writing-mode="lr-tb"/>
    </style:style>
    <style:style style:family="text" style:name="a1730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3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32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3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34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3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36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37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38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3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30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31">
      <style:text-properties fo:font-variant="normal" fo:text-transform="none" fo:color="#59595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2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33">
      <style:graphic-properties fo:wrap-option="wrap" fo:padding-top="0.05in" fo:padding-bottom="0.05in" fo:padding-left="0.1in" fo:padding-right="0.1in" draw:textarea-vertical-align="middle" draw:textarea-horizontal-align="center" draw:fill="solid" draw:fill-color="#ffc000" draw:opacity="100%" draw:stroke="solid" svg:stroke-width="0.02778in" svg:stroke-color="#7f7f7f" svg:stroke-opacity="100%" svg:stroke-linecap="butt" draw:auto-grow-width="false" draw:auto-grow-height="false"/>
      <style:paragraph-properties style:font-independent-line-spacing="true" style:writing-mode="lr-tb"/>
    </style:style>
    <style:style style:family="drawing-page" style:name="a123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235">
      <style:graphic-properties draw:fill="none" draw:stroke="solid" svg:stroke-width="0.01042in" svg:stroke-color="#7f7f7f" svg:stroke-opacity="100%" svg:stroke-linecap="butt"/>
    </style:style>
    <style:style style:family="text" style:name="a1236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Dosis" style:font-family-generic="swiss" style:font-family-generic-asian="swiss" style:font-pitch="variable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37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Dosis" style:font-family-generic="swiss" style:font-family-generic-asian="swiss" style:font-pitch="variable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38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Dosis" style:font-family-generic="swiss" style:font-family-generic-asian="swiss" style:font-pitch="variable" style:font-pitch-asian="variable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3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40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741" style:parent-style-name="Graphics">
      <style:graphic-properties draw:fill="none" draw:stroke="none"/>
    </style:style>
    <style:style style:family="text" style:name="a17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45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7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4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48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presentation" style:name="a1749">
      <style:graphic-properties draw:fill="none" draw:stroke="solid" svg:stroke-width="0.01389in" svg:stroke-color="#000000" svg:stroke-opacity="100%"/>
    </style:style>
    <style:style style:family="graphic" style:name="a1240">
      <style:graphic-properties fo:wrap-option="no-wrap" fo:padding-top="0.1in" fo:padding-bottom="0.1in" fo:padding-left="0.2in" fo:padding-right="0.2in" draw:textarea-vertical-align="top" draw:textarea-horizontal-align="left" draw:fill="none" draw:stroke="none" draw:shadow="visible" draw:shadow-offset-x="0.01389in" draw:shadow-offset-y="0.01389in" draw:shadow-color="#eeece1" draw:shadow-opacity="100%" draw:auto-grow-width="true" draw:auto-grow-height="true"/>
      <style:paragraph-properties style:font-independent-line-spacing="true" style:writing-mode="lr-tb"/>
    </style:style>
    <style:style style:family="text" style:name="a1241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2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3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4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5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6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47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48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49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50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53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54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5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75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5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5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59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0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1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2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3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54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5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56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2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5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59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1760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61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62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6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4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6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66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6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68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69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6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6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2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63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66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text" style:name="a12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69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1770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7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72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773" style:parent-style-name="Graphics">
      <style:graphic-properties draw:fill="none" fo:clip="rect(0in, 0in, 0in, 0in)" draw:stroke="none"/>
    </style:style>
    <style:style style:family="graphic" style:name="a1774" style:parent-style-name="Graphics">
      <style:graphic-properties draw:fill="none" fo:clip="rect(0in, 0in, 0in, 0in)" draw:stroke="none"/>
    </style:style>
    <style:style style:family="graphic" style:name="a1775" style:parent-style-name="Graphics">
      <style:graphic-properties draw:fill="none" fo:clip="rect(0in, 0in, 0in, 0in)" draw:stroke="none"/>
    </style:style>
    <style:style style:family="graphic" style:name="a1776" style:parent-style-name="Graphics">
      <style:graphic-properties draw:fill="none" fo:clip="rect(0in, 0in, 0in, 0in)" draw:stroke="none"/>
    </style:style>
    <style:style style:family="presentation" style:name="a1777">
      <style:graphic-properties draw:fill="none" draw:stroke="solid" svg:stroke-width="0.01389in" svg:stroke-color="#000000" svg:stroke-opacity="100%"/>
    </style:style>
    <style:style style:family="presentation" style:name="a1778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27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27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27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73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74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75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76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7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78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7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81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82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8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78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8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78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787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88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89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600">
      <style:graphic-properties fo:wrap-option="no-wrap" fo:padding-top="0.05in" fo:padding-bottom="0.05in" fo:padding-left="0.1in" fo:padding-right="0.1in" draw:textarea-vertical-align="top" draw:textarea-horizontal-align="left" draw:fill="solid" draw:fill-color="#ffffff" draw:opacity="50.196%" draw:stroke="none" draw:auto-grow-width="true" draw:auto-grow-height="true"/>
      <style:paragraph-properties style:font-independent-line-spacing="true" style:writing-mode="lr-tb"/>
    </style:style>
    <style:style style:family="text" style:name="a160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0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03">
      <style:graphic-properties fo:wrap-option="no-wrap" fo:padding-top="0.05in" fo:padding-bottom="0.05in" fo:padding-left="0.1in" fo:padding-right="0.1in" draw:textarea-vertical-align="top" draw:textarea-horizontal-align="left" draw:fill="solid" draw:fill-color="#ffffff" draw:opacity="50.196%" draw:stroke="none" draw:auto-grow-width="true" draw:auto-grow-height="true"/>
      <style:paragraph-properties style:font-independent-line-spacing="true" style:writing-mode="lr-tb"/>
    </style:style>
    <style:style style:family="text" style:name="a160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0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06">
      <style:graphic-properties fo:wrap-option="no-wrap" fo:padding-top="0.05in" fo:padding-bottom="0.05in" fo:padding-left="0.1in" fo:padding-right="0.1in" draw:textarea-vertical-align="top" draw:textarea-horizontal-align="left" draw:fill="solid" draw:fill-color="#ffffff" draw:opacity="50.196%" draw:stroke="none" draw:auto-grow-width="true" draw:auto-grow-height="true"/>
      <style:paragraph-properties style:font-independent-line-spacing="true" style:writing-mode="lr-tb"/>
    </style:style>
    <style:style style:family="text" style:name="a160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0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80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1609">
      <style:graphic-properties fo:wrap-option="no-wrap" fo:padding-top="0.05in" fo:padding-bottom="0.05in" fo:padding-left="0.1in" fo:padding-right="0.1in" draw:textarea-vertical-align="top" draw:textarea-horizontal-align="left" draw:fill="solid" draw:fill-color="#ffffff" draw:opacity="50.196%" draw:stroke="none" draw:auto-grow-width="true" draw:auto-grow-height="true"/>
      <style:paragraph-properties style:font-independent-line-spacing="true" style:writing-mode="lr-tb"/>
    </style:style>
    <style:style style:family="paragraph" style:name="a128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82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83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84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8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86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287" style:parent-style-name="Graphics">
      <style:graphic-properties draw:fill="none" fo:clip="rect(0in, 0in, 0in, 0in)" draw:stroke="none"/>
    </style:style>
    <style:style style:family="graphic" style:name="a1288" style:parent-style-name="Graphics">
      <style:graphic-properties draw:fill="none" fo:clip="rect(0in, 0in, 0in, 0in)" draw:stroke="none"/>
    </style:style>
    <style:style style:family="drawing-page" style:name="a128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790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9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92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9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00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94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1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9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0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796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103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797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798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79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106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0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0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1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1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12">
      <style:graphic-properties fo:wrap-option="no-wrap" fo:padding-top="0.05in" fo:padding-bottom="0.05in" fo:padding-left="0.1in" fo:padding-right="0.1in" draw:textarea-vertical-align="top" draw:textarea-horizontal-align="left" draw:fill="solid" draw:fill-color="#ffffff" draw:opacity="50.196%" draw:stroke="none" draw:auto-grow-width="true" draw:auto-grow-height="true"/>
      <style:paragraph-properties style:font-independent-line-spacing="true" style:writing-mode="lr-tb"/>
    </style:style>
    <style:style style:family="text" style:name="a161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1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15">
      <style:graphic-properties fo:wrap-option="no-wrap" fo:padding-top="0.05in" fo:padding-bottom="0.05in" fo:padding-left="0.1in" fo:padding-right="0.1in" draw:textarea-vertical-align="top" draw:textarea-horizontal-align="left" draw:fill="solid" draw:fill-color="#ffffff" draw:opacity="50.196%" draw:stroke="none" draw:auto-grow-width="true" draw:auto-grow-height="true"/>
      <style:paragraph-properties style:font-independent-line-spacing="true" style:writing-mode="lr-tb"/>
    </style:style>
    <style:style style:family="text" style:name="a161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1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18">
      <style:graphic-properties fo:wrap-option="no-wrap" fo:padding-top="0.05in" fo:padding-bottom="0.05in" fo:padding-left="0.1in" fo:padding-right="0.1in" draw:textarea-vertical-align="top" draw:textarea-horizontal-align="left" draw:fill="solid" draw:fill-color="#ffffff" draw:opacity="50.196%" draw:stroke="none" draw:auto-grow-width="true" draw:auto-grow-height="true"/>
      <style:paragraph-properties style:font-independent-line-spacing="true" style:writing-mode="lr-tb"/>
    </style:style>
    <style:style style:family="text" style:name="a129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1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9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92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93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294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295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9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97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29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299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110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1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2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7">
      <style:paragraph-properties fo:line-height="100%" fo:text-align="left" style:tab-stop-distance="2.0002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21">
      <style:graphic-properties fo:wrap-option="no-wrap" fo:padding-top="0.05in" fo:padding-bottom="0.05in" fo:padding-left="0.1in" fo:padding-right="0.1in" draw:textarea-vertical-align="top" draw:textarea-horizontal-align="left" draw:fill="solid" draw:fill-color="#ffffff" draw:opacity="50.196%" draw:stroke="none" draw:auto-grow-width="true" draw:auto-grow-height="true"/>
      <style:paragraph-properties style:font-independent-line-spacing="true" style:writing-mode="lr-tb"/>
    </style:style>
    <style:style style:family="text" style:name="a162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2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24">
      <style:graphic-properties fo:wrap-option="no-wrap" fo:padding-top="0.05in" fo:padding-bottom="0.05in" fo:padding-left="0.1in" fo:padding-right="0.1in" draw:textarea-vertical-align="top" draw:textarea-horizontal-align="left" draw:fill="solid" draw:fill-color="#ffffff" draw:opacity="50.196%" draw:stroke="none" draw:auto-grow-width="true" draw:auto-grow-height="true"/>
      <style:paragraph-properties style:font-independent-line-spacing="true" style:writing-mode="lr-tb"/>
    </style:style>
    <style:style style:family="text" style:name="a162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2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27">
      <style:graphic-properties fo:wrap-option="no-wrap" fo:padding-top="0.05in" fo:padding-bottom="0.05in" fo:padding-left="0.1in" fo:padding-right="0.1in" draw:textarea-vertical-align="top" draw:textarea-horizontal-align="left" draw:fill="solid" draw:fill-color="#ffffff" draw:opacity="50.196%" draw:stroke="none" draw:auto-grow-width="true" draw:auto-grow-height="true"/>
      <style:paragraph-properties style:font-independent-line-spacing="true" style:writing-mode="lr-tb"/>
    </style:style>
    <style:style style:family="text" style:name="a162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2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20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1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2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3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4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630">
      <style:graphic-properties fo:wrap-option="no-wrap" fo:padding-top="0.05in" fo:padding-bottom="0.05in" fo:padding-left="0.1in" fo:padding-right="0.1in" draw:textarea-vertical-align="top" draw:textarea-horizontal-align="left" draw:fill="solid" draw:fill-color="#ffffff" draw:opacity="50.196%" draw:stroke="none" draw:auto-grow-width="true" draw:auto-grow-height="true"/>
      <style:paragraph-properties style:font-independent-line-spacing="true" style:writing-mode="lr-tb"/>
    </style:style>
    <style:style style:family="text" style:name="a16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6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3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37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presentation" style:name="a1638">
      <style:graphic-properties draw:fill="none" draw:stroke="solid" svg:stroke-width="0.01389in" svg:stroke-color="#000000" svg:stroke-opacity="100%"/>
    </style:style>
    <style:style style:family="presentation" style:name="a1639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130">
      <style:paragraph-properties fo:line-height="100%" fo:text-align="left" style:tab-stop-distance="2.0002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3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3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13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3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37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38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139" style:parent-style-name="Graphics">
      <style:graphic-properties draw:fill="none" fo:clip="rect(0in, 0in, 0in, 0in)" draw:stroke="none"/>
    </style:style>
    <style:style style:family="text" style:name="a16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2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43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4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64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4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4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48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49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140" style:parent-style-name="Graphics">
      <style:graphic-properties draw:fill="none" fo:clip="rect(0in, 0in, 0in, 0in)" draw:stroke="none"/>
    </style:style>
    <style:style style:family="drawing-page" style:name="a114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42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43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4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45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4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4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8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49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50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51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5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3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5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55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5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57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58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659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52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5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1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5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56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1157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3056in" style:font-size-asian="0.43056in" style:font-size-complex="0.43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58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3056in" style:font-size-asian="0.43056in" style:font-size-complex="0.43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5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6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61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662" style:parent-style-name="Graphics">
      <style:graphic-properties draw:fill="none" fo:clip="rect(0.59188in, 0.85367in, 0in, 0in)" draw:stroke="none"/>
    </style:style>
    <style:style style:family="graphic" style:name="a1663" style:parent-style-name="Graphics">
      <style:graphic-properties draw:fill="none" fo:clip="rect(0.39362in, 0.70994in, 0.27234in, 0in)" draw:stroke="none"/>
    </style:style>
    <style:style style:family="text" style:name="a166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6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6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0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3056in" style:font-size-asian="0.43056in" style:font-size-complex="0.43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6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62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64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5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6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7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8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67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6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6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7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77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167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7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72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1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75">
      <style:graphic-properties fo:wrap-option="no-wrap" fo:padding-top="0.05in" fo:padding-bottom="0.05in" fo:padding-left="0.1in" fo:padding-right="0.1in" draw:textarea-vertical-align="middle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graphic" style:name="a1176" style:parent-style-name="Graphics">
      <style:graphic-properties draw:fill="none" fo:clip="rect(0in, 0in, 0in, 0in)" draw:stroke="none"/>
    </style:style>
    <style:style style:family="graphic" style:name="a1177" style:parent-style-name="Graphics">
      <style:graphic-properties draw:fill="none" fo:clip="rect(0in, 0in, 0in, 0in)" draw:stroke="none"/>
    </style:style>
    <style:style style:family="drawing-page" style:name="a117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179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68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8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6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38889in" style:font-size-asian="0.38889in" style:font-size-complex="0.38889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8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684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presentation" style:name="a1685">
      <style:graphic-properties draw:fill="none" draw:stroke="solid" svg:stroke-width="0.01389in" svg:stroke-color="#000000" svg:stroke-opacity="100%"/>
    </style:style>
    <style:style style:family="presentation" style:name="a1686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89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500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1501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502">
      <style:paragraph-properties fo:text-align="center"/>
    </style:style>
    <style:style style:family="table-cell" style:name="a1504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1505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506">
      <style:paragraph-properties fo:text-align="center"/>
    </style:style>
    <style:style style:family="table-cell" style:name="a1508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1180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09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18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82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85">
      <style:graphic-properties fo:wrap-option="no-wrap" fo:padding-top="0.05in" fo:padding-bottom="0.05in" fo:padding-left="0.1in" fo:padding-right="0.1in" draw:textarea-vertical-align="middle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18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8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88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89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690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69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69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69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95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01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1696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0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7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0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698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04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69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05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0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08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text" style:name="a10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0">
      <style:paragraph-properties fo:text-align="center"/>
    </style:style>
    <style:style style:family="table-cell" style:name="a1512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1513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514">
      <style:paragraph-properties fo:text-align="center"/>
    </style:style>
    <style:style style:family="table-cell" style:name="a1516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able-row" style:name="a1517">
      <style:table-row-properties style:row-height="0.52752in"/>
    </style:style>
    <style:style style:family="text" style:name="a1518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text" style:name="a1190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3056in" style:font-size-asian="0.43056in" style:font-size-complex="0.43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19">
      <style:paragraph-properties fo:text-align="center"/>
    </style:style>
    <style:style style:family="text" style:name="a1191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3056in" style:font-size-asian="0.43056in" style:font-size-complex="0.43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9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93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3056in" style:font-size-asian="0.43056in" style:font-size-complex="0.43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9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95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1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1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198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199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paragraph" style:name="a101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11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drawing-page" style:name="a101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01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1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15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016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17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18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1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521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1522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523">
      <style:paragraph-properties fo:text-align="center"/>
    </style:style>
    <style:style style:family="table-cell" style:name="a1525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1526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527">
      <style:paragraph-properties fo:text-align="center"/>
    </style:style>
    <style:style style:family="table-cell" style:name="a1529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graphic" style:name="a1020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" style:name="a1021">
      <style:table-properties style:writing-mode="lr-tb"/>
    </style:style>
    <style:style style:family="table-column" style:name="a1022">
      <style:table-column-properties style:column-width="5.00056in"/>
    </style:style>
    <style:style style:family="table-column" style:name="a1023">
      <style:table-column-properties style:column-width="10.98547in"/>
    </style:style>
    <style:style style:family="table-row" style:name="a1024">
      <style:table-row-properties style:row-height="1.25274in"/>
    </style:style>
    <style:style style:family="text" style:name="a1025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paragraph" style:name="a1026">
      <style:paragraph-properties fo:text-align="center"/>
    </style:style>
    <style:style style:family="table-cell" style:name="a1028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text" style:name="a1029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1530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531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/>
    </style:style>
    <style:style style:family="table-cell" style:name="a1532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1533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534">
      <style:paragraph-properties fo:text-align="center"/>
    </style:style>
    <style:style style:family="table-cell" style:name="a1536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1537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538">
      <style:paragraph-properties fo:text-align="center"/>
    </style:style>
    <style:style style:family="paragraph" style:name="a1030">
      <style:paragraph-properties fo:text-align="center"/>
    </style:style>
    <style:style style:family="table-cell" style:name="a1032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table-row" style:name="a1033">
      <style:table-row-properties style:row-height="1.25274in"/>
    </style:style>
    <style:style style:family="text" style:name="a1034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paragraph" style:name="a1035">
      <style:paragraph-properties fo:text-align="center"/>
    </style:style>
    <style:style style:family="table-cell" style:name="a1037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text" style:name="a1038">
      <style:text-properties fo:color="#000000"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1039">
      <style:text-properties fo:color="#000000"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able-cell" style:name="a1540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1541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542">
      <style:paragraph-properties fo:text-align="center"/>
    </style:style>
    <style:style style:family="table-cell" style:name="a1544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1545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546">
      <style:paragraph-properties fo:line-height="100%" fo:text-align="center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/>
    </style:style>
    <style:style style:family="table-cell" style:name="a1547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able-row" style:name="a1548">
      <style:table-row-properties style:row-height="0.52752in"/>
    </style:style>
    <style:style style:family="paragraph" style:name="a210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49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text" style:name="a2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0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04">
      <style:paragraph-properties fo:line-height="100%" fo:text-align="left" style:tab-stop-distance="2.0002in" fo:margin-left="0.625in" fo:margin-right="0in" fo:text-indent="-0.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06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drawing-page" style:name="a210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1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1in" style:font-size-asian="1in" style:font-size-complex="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1in" style:font-size-asian="1in" style:font-size-complex="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0">
      <style:text-properties fo:color="#000000"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paragraph" style:name="a1041">
      <style:paragraph-properties fo:text-align="center"/>
    </style:style>
    <style:style style:family="text" style:name="a900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0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043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text" style:name="a902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row" style:name="a1044">
      <style:table-row-properties style:row-height="1.25274in"/>
    </style:style>
    <style:style style:family="text" style:name="a903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5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paragraph" style:name="a90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46">
      <style:paragraph-properties fo:text-align="center"/>
    </style:style>
    <style:style style:family="graphic" style:name="a905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90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1.33333in" style:font-size-asian="1.33333in" style:font-size-complex="1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048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text" style:name="a90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1.33333in" style:font-size-asian="1.33333in" style:font-size-complex="1.33333in" fo:letter-spacing="0in" fo:language="en" style:language-asian="zh" fo:country="US" style:country-asian="CN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49">
      <style:text-properties fo:color="#000000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anguage="en" style:language-asian="zh" fo:country="US" style:country-asian="TW" fo:font-weight="bold" style:font-weight-asian="bold" style:font-weight-complex="bold"/>
    </style:style>
    <style:style style:family="paragraph" style:name="a908">
      <style:paragraph-properties fo:line-height="100%" fo:text-align="center" style:tab-stop-distance="2.0002in" fo:margin-left="0in" fo:margin-right="0in" fo:text-indent="0in" fo:margin-top="0.31944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50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resentation" style:name="a909">
      <style:graphic-properties fo:wrap-option="wrap" fo:padding-top="0.10001in" fo:padding-bottom="0.10001in" fo:padding-left="0.20002in" fo:padding-right="0.20002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551">
      <style:paragraph-properties fo:text-align="center"/>
    </style:style>
    <style:style style:family="table-cell" style:name="a1553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1554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text" style:name="a1555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556">
      <style:paragraph-properties fo:text-align="center"/>
    </style:style>
    <style:style style:family="table-cell" style:name="a1558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paragraph" style:name="a2110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59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text" style:name="a21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1in" style:font-size-asian="1in" style:font-size-complex="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1in" style:font-size-asian="1in" style:font-size-complex="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113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14">
      <style:graphic-properties fo:wrap-option="wrap" fo:padding-top="0.09998in" fo:padding-bottom="0.09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211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1in" style:font-size-asian="1in" style:font-size-complex="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1in" style:font-size-asian="1in" style:font-size-complex="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118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19">
      <style:graphic-properties fo:wrap-option="wrap" fo:padding-top="0.09998in" fo:padding-bottom="0.09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050">
      <style:text-properties fo:color="#000000"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paragraph" style:name="a1051">
      <style:paragraph-properties fo:text-align="center"/>
    </style:style>
    <style:style style:family="graphic" style:name="a910" style:parent-style-name="Graphics">
      <style:graphic-properties draw:fill="none" draw:stroke="none"/>
    </style:style>
    <style:style style:family="text" style:name="a91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053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text" style:name="a91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fo:text-shadow="0.02946in 0.02946in 0pc #000000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row" style:name="a1054">
      <style:table-row-properties style:row-height="1.25274in"/>
    </style:style>
    <style:style style:family="paragraph" style:name="a91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55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91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056">
      <style:paragraph-properties fo:text-align="center"/>
    </style:style>
    <style:style style:family="text" style:name="a91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1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058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text" style:name="a91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059">
      <style:text-properties fo:color="#0d0d0d" fo:font-family="微軟正黑體" style:font-family-asian="微軟正黑體" style:font-family-generic="swiss" style:font-family-generic-asian="swiss" style:font-pitch="variable" style:font-pitch-asian="variable" style:language-asian="zh" style:country-asian="TW" fo:font-weight="bold" style:font-weight-asian="bold" style:font-weight-complex="bold"/>
    </style:style>
    <style:style style:family="text" style:name="a918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560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91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561">
      <style:paragraph-properties fo:text-align="center"/>
    </style:style>
    <style:style style:family="table-cell" style:name="a1563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1564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text" style:name="a1565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566">
      <style:paragraph-properties fo:text-align="center"/>
    </style:style>
    <style:style style:family="table-cell" style:name="a1568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drawing-page" style:name="a212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569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text" style:name="a21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1in" style:font-size-asian="1in" style:font-size-complex="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1in" style:font-size-asian="1in" style:font-size-complex="1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123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124">
      <style:graphic-properties fo:wrap-option="wrap" fo:padding-top="0.09998in" fo:padding-bottom="0.09998in" fo:padding-left="0.09998in" fo:padding-right="0.09998in" draw:textarea-vertical-align="top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060">
      <style:text-properties fo:color="#0d0d0d"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1061">
      <style:text-properties fo:color="#0d0d0d"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graphic" style:name="a920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062">
      <style:text-properties fo:color="#0d0d0d"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921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3">
      <style:text-properties fo:color="#0d0d0d" fo:font-family="微軟正黑體" style:font-family-asian="微軟正黑體" style:font-family-generic="swiss" style:font-family-generic-asian="swiss" style:font-pitch="variable" style:font-pitch-asian="variable" style:language-asian="zh" style:country-asian="TW" fo:font-weight="bold" style:font-weight-asian="bold" style:font-weight-complex="bold"/>
    </style:style>
    <style:style style:family="text" style:name="a922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4">
      <style:text-properties fo:color="#0d0d0d"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923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5">
      <style:text-properties fo:color="#0d0d0d"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924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6">
      <style:text-properties fo:color="#0d0d0d"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925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67">
      <style:text-properties fo:color="#0d0d0d"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92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8">
      <style:paragraph-properties fo:text-align="center"/>
    </style:style>
    <style:style style:family="text" style:name="a927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8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70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graphic" style:name="a929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aragraph" style:name="a1571">
      <style:paragraph-properties fo:text-align="center"/>
    </style:style>
    <style:style style:family="table-cell" style:name="a1573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1574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text" style:name="a1575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576">
      <style:paragraph-properties fo:text-align="center"/>
    </style:style>
    <style:style style:family="table-cell" style:name="a1578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1579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table-cell" style:name="a1070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table-row" style:name="a1071">
      <style:table-row-properties style:row-height="1.25274in"/>
    </style:style>
    <style:style style:family="text" style:name="a190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930">
      <style:graphic-properties draw:fill="none" draw:stroke="solid" svg:stroke-width="0.01389in" svg:stroke-color="#000000" svg:stroke-opacity="100%"/>
    </style:style>
    <style:style style:family="paragraph" style:name="a190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72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presentation" style:name="a931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902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073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9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" style:name="a1903">
      <style:table-properties style:writing-mode="lr-tb"/>
    </style:style>
    <style:style style:family="text" style:name="a1074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9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904">
      <style:table-column-properties style:column-width="1.3955in"/>
    </style:style>
    <style:style style:family="text" style:name="a1075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paragraph" style:name="a934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1905">
      <style:table-column-properties style:column-width="16.953in"/>
    </style:style>
    <style:style style:family="text" style:name="a1076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graphic" style:name="a935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row" style:name="a1906">
      <style:table-row-properties style:row-height="0.78749in"/>
    </style:style>
    <style:style style:family="paragraph" style:name="a1077">
      <style:paragraph-properties fo:text-align="center"/>
    </style:style>
    <style:style style:family="drawing-page" style:name="a936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907">
      <style:text-properties fo:language="en" style:language-asian="zh" fo:country="US" style:country-asian="TW"/>
    </style:style>
    <style:style style:family="drawing-page" style:name="a93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1908">
      <style:paragraph-properties fo:text-align="center"/>
    </style:style>
    <style:style style:family="table-cell" style:name="a1079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text" style:name="a1580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text" style:name="a9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C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81">
      <style:paragraph-properties fo:text-align="center"/>
    </style:style>
    <style:style style:family="text" style:name="a9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583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1584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text" style:name="a1585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586">
      <style:paragraph-properties fo:text-align="center"/>
    </style:style>
    <style:style style:family="table-cell" style:name="a1588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15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0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0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05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406">
      <style:text-properties fo:font-variant="normal" fo:text-transform="none" fo:color="#ffffff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07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80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graphic" style:name="a1409">
      <style:graphic-properties fo:wrap-option="wrap" fo:padding-top="0.05in" fo:padding-bottom="0.05in" fo:padding-left="0.1in" fo:padding-right="0.1in" draw:textarea-vertical-align="middle" draw:textarea-horizontal-align="center" draw:fill="none" draw:stroke="dash" draw:stroke-dash="a1408" svg:stroke-width="0.04167in" svg:stroke-color="#ff0000" svg:stroke-opacity="100%" svg:stroke-linecap="butt" draw:auto-grow-width="false" draw:auto-grow-height="false"/>
      <style:paragraph-properties style:font-independent-line-spacing="true" style:writing-mode="lr-tb"/>
    </style:style>
    <style:style style:family="text" style:name="a1081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able-cell" style:name="a1910">
      <style:table-cell-properties style:vertical-align="middle" fo:background-color="#595959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paragraph" style:name="a94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11">
      <style:text-properties fo:language="en" style:language-asian="zh" fo:country="US" style:country-asian="TW"/>
    </style:style>
    <style:style style:family="text" style:name="a1082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graphic" style:name="a941">
      <style:graphic-properties fo:wrap-option="no-wrap" fo:padding-top="0.10001in" fo:padding-bottom="0.10001in" fo:padding-left="0.20002in" fo:padding-right="0.20002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paragraph" style:name="a1912">
      <style:paragraph-properties fo:text-align="center"/>
    </style:style>
    <style:style style:family="text" style:name="a1083">
      <style:text-properties fo:color="#000000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anguage="en" style:language-asian="zh" fo:country="US" style:country-asian="TW" fo:font-weight="bold" style:font-weight-asian="bold" style:font-weight-complex="bold" style:letter-kerning="true"/>
    </style:style>
    <style:style style:family="text" style:name="a94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84">
      <style:text-properties fo:color="#000000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anguage="en" style:language-asian="zh" fo:country="US" style:country-asian="TW" fo:font-weight="bold" style:font-weight-asian="bold" style:font-weight-complex="bold" style:letter-kerning="true"/>
    </style:style>
    <style:style style:family="text" style:name="a9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914">
      <style:table-cell-properties style:vertical-align="middle" fo:background-color="#595959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text" style:name="a1085">
      <style:text-properties fo:color="#000000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anguage="en" style:language-asian="zh" fo:country="US" style:country-asian="TW" fo:font-weight="bold" style:font-weight-asian="bold" style:font-weight-complex="bold" style:letter-kerning="true"/>
    </style:style>
    <style:style style:family="paragraph" style:name="a944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row" style:name="a1915">
      <style:table-row-properties style:row-height="1.67653in"/>
    </style:style>
    <style:style style:family="text" style:name="a1086">
      <style:text-properties fo:color="#000000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anguage="en" style:language-asian="zh" fo:country="US" style:country-asian="TW" fo:font-weight="bold" style:font-weight-asian="bold" style:font-weight-complex="bold" style:letter-kerning="true"/>
    </style:style>
    <style:style style:family="graphic" style:name="a945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16">
      <style:text-properties fo:language="en" style:language-asian="zh" fo:country="US" style:country-asian="TW"/>
    </style:style>
    <style:style style:family="text" style:name="a1087">
      <style:text-properties fo:color="#000000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anguage="en" style:language-asian="zh" fo:country="US" style:country-asian="TW" fo:font-weight="bold" style:font-weight-asian="bold" style:font-weight-complex="bold" style:letter-kerning="true"/>
    </style:style>
    <style:style style:family="text" style:name="a9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17">
      <style:text-properties fo:language="en" style:language-asian="zh" fo:country="US" style:country-asian="TW"/>
    </style:style>
    <style:style style:family="text" style:name="a1088">
      <style:text-properties fo:color="#000000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anguage="en" style:language-asian="zh" fo:country="US" style:country-asian="TW" fo:font-weight="bold" style:font-weight-asian="bold" style:font-weight-complex="bold" style:letter-kerning="true"/>
    </style:style>
    <style:style style:family="text" style:name="a9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18">
      <style:paragraph-properties fo:text-align="center"/>
    </style:style>
    <style:style style:family="text" style:name="a1089">
      <style:text-properties fo:color="#000000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anguage="en" style:language-asian="zh" fo:country="US" style:country-asian="TW" fo:font-weight="bold" style:font-weight-asian="bold" style:font-weight-complex="bold" style:letter-kerning="true"/>
    </style:style>
    <style:style style:family="text" style:name="a15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48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949">
      <style:graphic-properties fo:wrap-option="wrap" fo:padding-top="0.05in" fo:padding-bottom="0.05in" fo:padding-left="0.1in" fo:padding-right="0.1in" draw:textarea-vertical-align="top" draw:textarea-horizontal-align="center" draw:fill="none" draw:stroke="none" draw:auto-grow-width="false" draw:auto-grow-height="true"/>
      <style:paragraph-properties style:font-independent-line-spacing="true" style:writing-mode="lr-tb"/>
    </style:style>
    <style:style style:family="paragraph" style:name="a159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93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1594" style:parent-style-name="Graphics">
      <style:graphic-properties draw:fill="none" fo:clip="rect(0in, 0in, 0in, 0in)" draw:stroke="none"/>
    </style:style>
    <style:style style:family="text" style:name="a159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9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597">
      <style:graphic-properties fo:wrap-option="no-wrap" fo:padding-top="0.05in" fo:padding-bottom="0.05in" fo:padding-left="0.1in" fo:padding-right="0.1in" draw:textarea-vertical-align="top" draw:textarea-horizontal-align="left" draw:fill="solid" draw:fill-color="#ffffff" draw:opacity="50.196%" draw:stroke="none" draw:auto-grow-width="true" draw:auto-grow-height="true"/>
      <style:paragraph-properties style:font-independent-line-spacing="true" style:writing-mode="lr-tb"/>
    </style:style>
    <style:style style:family="text" style:name="a159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0556in" style:font-size-asian="0.30556in" style:font-size-complex="0.30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59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10">
      <style:graphic-properties draw:fill="none" draw:stroke="solid" svg:stroke-width="0.02083in" svg:stroke-color="#ff0000" svg:stroke-opacity="100%" svg:stroke-linecap="butt"/>
    </style:style>
    <style:style style:family="text" style:name="a141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1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1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16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41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1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090">
      <style:paragraph-properties fo:text-align="left"/>
    </style:style>
    <style:style style:family="graphic" style:name="a1419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able-cell" style:name="a1920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graphic" style:name="a950">
      <style:graphic-properties draw:fill="none" draw:stroke="solid" svg:stroke-width="0.02778in" svg:stroke-color="#953735" svg:stroke-opacity="100%" svg:stroke-linecap="butt"/>
    </style:style>
    <style:style style:family="text" style:name="a1921">
      <style:text-properties fo:color="#000000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style:language-asian="zh" style:country-asian="TW" fo:font-weight="bold" style:font-weight-asian="bold" style:font-weight-complex="bold" style:letter-kerning="true"/>
    </style:style>
    <style:style style:family="table-cell" style:name="a1092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graphic" style:name="a951">
      <style:graphic-properties draw:fill="none" draw:stroke="solid" svg:stroke-width="0.02778in" svg:stroke-color="#953735" svg:stroke-opacity="100%" svg:stroke-linecap="butt"/>
    </style:style>
    <style:style style:family="text" style:name="a1922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drawing-page" style:name="a109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新細明體" style:font-family-generic="swiss" style:font-family-generic-asian="swiss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23">
      <style:text-properties fo:color="#ff0000"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1094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3056in" style:font-size-asian="0.43056in" style:font-size-complex="0.43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新細明體" style:font-family-generic="swiss" style:font-family-generic-asian="swiss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24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1095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3056in" style:font-size-asian="0.43056in" style:font-size-complex="0.43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5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新細明體" style:font-family-generic="swiss" style:font-family-generic-asian="swiss" style:font-family-generic-complex="roman" style:font-pitch="variable" style:font-pitch-asian="variable" style:font-pitch-complex="variable" fo:font-size="0.66667in" style:font-size-asian="0.66667in" style:font-size-complex="0.6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25">
      <style:text-properties fo:color="#000000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style:language-asian="zh" style:country-asian="TW" style:letter-kerning="true"/>
    </style:style>
    <style:style style:family="paragraph" style:name="a109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26">
      <style:text-properties fo:color="#000000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anguage="en" style:language-asian="zh" fo:country="US" style:country-asian="TW" style:letter-kerning="true"/>
    </style:style>
    <style:style style:family="text" style:name="a1097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3056in" style:font-size-asian="0.43056in" style:font-size-complex="0.43056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956">
      <style:graphic-properties fo:wrap-option="no-wrap" fo:padding-top="0.1in" fo:padding-bottom="0.1in" fo:padding-left="0.2in" fo:padding-right="0.2in" draw:textarea-vertical-align="top" draw:textarea-horizontal-align="left" draw:fill="none" draw:stroke="none" draw:shadow="visible" draw:shadow-offset-x="0.01389in" draw:shadow-offset-y="0.01389in" draw:shadow-color="#eeece1" draw:shadow-opacity="100%" draw:auto-grow-width="true" draw:auto-grow-height="true"/>
      <style:paragraph-properties style:font-independent-line-spacing="true" style:writing-mode="lr-tb"/>
    </style:style>
    <style:style style:family="text" style:name="a1927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/>
    </style:style>
    <style:style style:family="paragraph" style:name="a109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5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新細明體" style:font-family-generic="swiss" style:font-family-generic-asian="swiss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28">
      <style:paragraph-properties fo:text-align="left"/>
    </style:style>
    <style:style style:family="graphic" style:name="a1099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9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新細明體" style:font-family-generic="swiss" style:font-family-generic-asian="swiss" style:font-family-generic-complex="roman" style:font-pitch="variable" style:font-pitch-asian="variable" style:font-pitch-complex="variable" fo:font-size="0.66667in" style:font-size-asian="0.66667in" style:font-size-complex="0.6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95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20">
      <style:text-properties fo:font-variant="normal" fo:text-transform="none" fo:color="#92d05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1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22">
      <style:graphic-properties fo:wrap-option="wrap" fo:padding-top="0.05in" fo:padding-bottom="0.05in" fo:padding-left="0.1in" fo:padding-right="0.1in" draw:textarea-vertical-align="middle" draw:textarea-horizontal-align="center" draw:fill="solid" draw:fill-color="#92d050" draw:opacity="100%" draw:stroke="solid" svg:stroke-width="0.02083in" svg:stroke-color="#00b050" svg:stroke-opacity="100%" svg:stroke-linecap="butt" draw:auto-grow-width="false" draw:auto-grow-height="false"/>
      <style:paragraph-properties style:font-independent-line-spacing="true" style:writing-mode="lr-tb"/>
    </style:style>
    <style:style style:family="graphic" style:name="a1423">
      <style:graphic-properties draw:fill="none" draw:stroke="solid" svg:stroke-width="0.02083in" svg:stroke-color="#ff0000" svg:stroke-opacity="100%" svg:stroke-linecap="butt"/>
    </style:style>
    <style:style style:family="text" style:name="a142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26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presentation" style:name="a1427">
      <style:graphic-properties draw:fill="none" draw:stroke="solid" svg:stroke-width="0.01389in" svg:stroke-color="#000000" svg:stroke-opacity="100%"/>
    </style:style>
    <style:style style:family="presentation" style:name="a1428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930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graphic" style:name="a960">
      <style:graphic-properties fo:wrap-option="no-wrap" fo:padding-top="0.1in" fo:padding-bottom="0.1in" fo:padding-left="0.2in" fo:padding-right="0.2in" draw:textarea-vertical-align="top" draw:textarea-horizontal-align="left" draw:fill="none" draw:stroke="none" draw:shadow="visible" draw:shadow-offset-x="0.01389in" draw:shadow-offset-y="0.01389in" draw:shadow-color="#eeece1" draw:shadow-opacity="100%" draw:auto-grow-width="true" draw:auto-grow-height="true"/>
      <style:paragraph-properties style:font-independent-line-spacing="true" style:writing-mode="lr-tb"/>
    </style:style>
    <style:style style:family="table-row" style:name="a1931">
      <style:table-row-properties style:row-height="1.67653in"/>
    </style:style>
    <style:style style:family="text" style:name="a9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新細明體" style:font-family-generic="swiss" style:font-family-generic-asian="swiss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32">
      <style:text-properties fo:language="en" style:language-asian="zh" fo:country="US" style:country-asian="TW"/>
    </style:style>
    <style:style style:family="text" style:name="a9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新細明體" style:font-family-generic="swiss" style:font-family-generic-asian="swiss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33">
      <style:text-properties fo:language="en" style:language-asian="zh" fo:country="US" style:country-asian="TW"/>
    </style:style>
    <style:style style:family="text" style:name="a96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新細明體" style:font-family-generic="swiss" style:font-family-generic-asian="swiss" style:font-family-generic-complex="roman" style:font-pitch="variable" style:font-pitch-asian="variable" style:font-pitch-complex="variable" fo:font-size="0.66667in" style:font-size-asian="0.66667in" style:font-size-complex="0.6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934">
      <style:paragraph-properties fo:text-align="center"/>
    </style:style>
    <style:style style:family="paragraph" style:name="a96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965">
      <style:graphic-properties fo:wrap-option="no-wrap" fo:padding-top="0.1in" fo:padding-bottom="0.1in" fo:padding-left="0.2in" fo:padding-right="0.2in" draw:textarea-vertical-align="top" draw:textarea-horizontal-align="left" draw:fill="none" draw:stroke="none" draw:shadow="visible" draw:shadow-offset-x="0.01389in" draw:shadow-offset-y="0.01389in" draw:shadow-color="#eeece1" draw:shadow-opacity="100%" draw:auto-grow-width="true" draw:auto-grow-height="true"/>
      <style:paragraph-properties style:font-independent-line-spacing="true" style:writing-mode="lr-tb"/>
    </style:style>
    <style:style style:family="table-cell" style:name="a1936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graphic" style:name="a966">
      <style:graphic-properties draw:fill="none" draw:stroke="solid" svg:stroke-width="0.02778in" svg:stroke-color="#953735" svg:stroke-opacity="100%" svg:stroke-linecap="butt"/>
    </style:style>
    <style:style style:family="text" style:name="a1937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9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新細明體" style:font-family-generic="swiss" style:font-family-generic-asian="swiss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38">
      <style:text-properties fo:color="#000000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style:language-asian="zh" style:country-asian="TW" style:letter-kerning="true"/>
    </style:style>
    <style:style style:family="text" style:name="a9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新細明體" style:font-family-generic="swiss" style:font-family-generic-asian="swiss" style:font-family-generic-complex="roman" style:font-pitch="variable" style:font-pitch-asian="variable" style:font-pitch-complex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39">
      <style:text-properties fo:color="#ff0000"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9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新細明體" style:font-family-generic="swiss" style:font-family-generic-asian="swiss" style:font-family-generic-complex="roman" style:font-pitch="variable" style:font-pitch-asian="variable" style:font-pitch-complex="variable" fo:font-size="0.66667in" style:font-size-asian="0.66667in" style:font-size-complex="0.66667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1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32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43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43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3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3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37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38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39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940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paragraph" style:name="a97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1">
      <style:text-properties fo:color="#000000" fo:font-family="微軟正黑體" style:font-family-asian="微軟正黑體" style:font-family-generic="swiss" style:font-family-generic-asian="swiss" style:font-pitch="variable" style:font-pitch-asian="variable" fo:font-size="0.5in" style:font-size-asian="0.5in" style:font-size-complex="0.5in" fo:language="en" style:language-asian="zh" fo:country="US" style:country-asian="TW" fo:font-weight="normal" style:font-weight-asian="normal" style:font-weight-complex="normal" style:letter-kerning="true"/>
    </style:style>
    <style:style style:family="graphic" style:name="a971">
      <style:graphic-properties fo:wrap-option="no-wrap" fo:padding-top="0.1in" fo:padding-bottom="0.1in" fo:padding-left="0.2in" fo:padding-right="0.2in" draw:textarea-vertical-align="top" draw:textarea-horizontal-align="left" draw:fill="none" draw:stroke="none" draw:shadow="visible" draw:shadow-offset-x="0.01389in" draw:shadow-offset-y="0.01389in" draw:shadow-color="#eeece1" draw:shadow-opacity="100%" draw:auto-grow-width="true" draw:auto-grow-height="true"/>
      <style:paragraph-properties style:font-independent-line-spacing="true" style:writing-mode="lr-tb"/>
    </style:style>
    <style:style style:family="text" style:name="a1942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normal" style:font-weight-asian="normal" style:font-weight-complex="normal"/>
    </style:style>
    <style:style style:family="graphic" style:name="a972">
      <style:graphic-properties draw:fill="none" draw:stroke="solid" svg:stroke-width="0.02778in" svg:stroke-color="#953735" svg:stroke-opacity="100%" svg:stroke-linecap="butt"/>
    </style:style>
    <style:style style:family="paragraph" style:name="a1943">
      <style:paragraph-properties fo:text-align="left"/>
    </style:style>
    <style:style style:family="presentation" style:name="a973">
      <style:graphic-properties draw:fill="none" draw:stroke="solid" svg:stroke-width="0.01389in" svg:stroke-color="#000000" svg:stroke-opacity="100%"/>
    </style:style>
    <style:style style:family="presentation" style:name="a974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able-cell" style:name="a1945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text" style:name="a9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946">
      <style:table-row-properties style:row-height="1.67653in"/>
    </style:style>
    <style:style style:family="text" style:name="a9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47">
      <style:text-properties fo:language="en" style:language-asian="zh" fo:country="US" style:country-asian="TW"/>
    </style:style>
    <style:style style:family="paragraph" style:name="a977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48">
      <style:text-properties fo:language="en" style:language-asian="zh" fo:country="US" style:country-asian="TW"/>
    </style:style>
    <style:style style:family="graphic" style:name="a978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949">
      <style:paragraph-properties fo:text-align="center"/>
    </style:style>
    <style:style style:family="drawing-page" style:name="a97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40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4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2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4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44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75in" style:font-size-asian="0.75in" style:font-size-complex="0.75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44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46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47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448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4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01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02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980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00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951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graphic" style:name="a981">
      <style:graphic-properties draw:fill="none" draw:stroke="solid" svg:stroke-width="0.01042in" svg:stroke-color="#7f7f7f" svg:stroke-opacity="100%" svg:stroke-linecap="butt"/>
    </style:style>
    <style:style style:family="paragraph" style:name="a200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2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982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Dosis" style:font-family-generic="swiss" style:font-family-generic-asian="swiss" style:font-pitch="variable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graphic" style:name="a2005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text" style:name="a1953">
      <style:text-properties fo:color="#ff0000"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983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Dosis" style:font-family-generic="swiss" style:font-family-generic-asian="swiss" style:font-pitch="variable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4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984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Dosis" style:font-family-generic="swiss" style:font-family-generic-asian="swiss" style:font-pitch="variable" style:font-pitch-asian="variable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00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55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normal" style:font-weight-asian="normal" style:font-weight-complex="normal"/>
    </style:style>
    <style:style style:family="paragraph" style:name="a98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008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paragraph" style:name="a195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/>
    </style:style>
    <style:style style:family="graphic" style:name="a986">
      <style:graphic-properties fo:wrap-option="no-wrap" fo:padding-top="0.1in" fo:padding-bottom="0.1in" fo:padding-left="0.2in" fo:padding-right="0.2in" draw:textarea-vertical-align="top" draw:textarea-horizontal-align="left" draw:fill="none" draw:stroke="none" draw:shadow="visible" draw:shadow-offset-x="0.01389in" draw:shadow-offset-y="0.01389in" draw:shadow-color="#eeece1" draw:shadow-opacity="100%" draw:auto-grow-width="true" draw:auto-grow-height="true"/>
      <style:paragraph-properties style:font-independent-line-spacing="true" style:writing-mode="lr-tb"/>
    </style:style>
    <style:style style:family="drawing-page" style:name="a200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able-cell" style:name="a1957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text" style:name="a987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row" style:name="a1958">
      <style:table-row-properties style:row-height="1.67653in"/>
    </style:style>
    <style:style style:family="text" style:name="a988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59">
      <style:text-properties fo:language="en" style:language-asian="zh" fo:country="US" style:country-asian="TW"/>
    </style:style>
    <style:style style:family="paragraph" style:name="a989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50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5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57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5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1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5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60">
      <style:text-properties fo:language="en" style:language-asian="zh" fo:country="US" style:country-asian="TW"/>
    </style:style>
    <style:style style:family="paragraph" style:name="a2012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90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013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961">
      <style:paragraph-properties fo:text-align="center"/>
    </style:style>
    <style:style style:family="text" style:name="a991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4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992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5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66667in" style:font-size-asian="0.66667in" style:font-size-complex="0.66667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able-cell" style:name="a1963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paragraph" style:name="a993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1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4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994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2017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65">
      <style:text-properties fo:color="#ff0000"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995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66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996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67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normal" style:font-weight-asian="normal" style:font-weight-complex="normal"/>
    </style:style>
    <style:style style:family="paragraph" style:name="a997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68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normal" style:font-weight-asian="normal" style:font-weight-complex="normal"/>
    </style:style>
    <style:style style:family="graphic" style:name="a998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paragraph" style:name="a1969">
      <style:paragraph-properties fo:text-align="left"/>
    </style:style>
    <style:style style:family="text" style:name="a9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6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3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4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5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6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6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468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9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1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normal" style:font-weight-asian="normal" style:font-weight-complex="normal"/>
    </style:style>
    <style:style style:family="text" style:name="a20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2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paragraph" style:name="a202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3">
      <style:text-properties fo:color="#ff0000"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text" style:name="a20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74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bold" style:font-weight-asian="bold" style:font-weight-complex="bold"/>
    </style:style>
    <style:style style:family="paragraph" style:name="a202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75">
      <style:text-properties fo:font-family="微軟正黑體" style:font-family-asian="微軟正黑體" style:font-family-generic="swiss" style:font-family-generic-asian="swiss" style:font-pitch="variable" style:font-pitch-asian="variable" fo:language="en" style:language-asian="zh" fo:country="US" style:country-asian="TW" fo:font-weight="normal" style:font-weight-asian="normal" style:font-weight-complex="normal"/>
    </style:style>
    <style:style style:family="text" style:name="a2027">
      <style:text-properties fo:font-variant="normal" fo:text-transform="none" fo:color="#e46c0a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76">
      <style:paragraph-properties fo:text-align="left"/>
    </style:style>
    <style:style style:family="text" style:name="a2028">
      <style:text-properties fo:font-variant="normal" fo:text-transform="none" fo:color="#e46c0a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29">
      <style:paragraph-properties fo:line-height="100%" fo:text-align="left" style:tab-stop-distance="2.0002in" fo:margin-left="1in" fo:margin-right="0in" fo:text-indent="-1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ell" style:name="a1978">
      <style:table-cell-properties style:vertical-align="middle" fo:border-top="0.04167in solid #000000" fo:border-bottom="0.04167in solid #000000" fo:border-left="0.04167in solid #000000" fo:border-right="0.04167in solid #000000" fo:padding-top="0.05in" fo:padding-bottom="0.05in" fo:padding-left="0.1in" fo:padding-right="0.1in"/>
      <style:paragraph-properties style:writing-mode="lr-tb"/>
    </style:style>
    <style:style style:family="drawing-page" style:name="a197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470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1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72">
      <style:text-properties fo:font-variant="normal" fo:text-transform="none" fo:color="#ff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7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474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able" style:name="a1475">
      <style:table-properties style:writing-mode="lr-tb"/>
    </style:style>
    <style:style style:family="table-column" style:name="a1476">
      <style:table-column-properties style:column-width="1.21702in"/>
    </style:style>
    <style:style style:family="table-column" style:name="a1477">
      <style:table-column-properties style:column-width="0.91843in"/>
    </style:style>
    <style:style style:family="table-column" style:name="a1478">
      <style:table-column-properties style:column-width="1.32108in"/>
    </style:style>
    <style:style style:family="table-column" style:name="a1479">
      <style:table-column-properties style:column-width="1.41156in"/>
    </style:style>
    <style:style style:family="text" style:name="a20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980">
      <style:graphic-properties draw:fill="none" draw:stroke="solid" svg:stroke-width="0.01042in" svg:stroke-color="#7f7f7f" svg:stroke-opacity="100%" svg:stroke-linecap="butt"/>
    </style:style>
    <style:style style:family="text" style:name="a20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81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Dosis" style:font-family-generic="swiss" style:font-family-generic-asian="swiss" style:font-pitch="variable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新細明體" style:font-family-generic="swiss" style:font-family-generic-asian="swiss" style:font-family-generic-complex="roman" style:font-pitch="variable" style:font-pitch-asian="variable" style:font-pitch-complex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83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Dosis" style:font-family-generic="swiss" style:font-family-generic-asian="swiss" style:font-pitch="variable" style:font-pitch-asian="variable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985">
      <style:graphic-properties fo:wrap-option="no-wrap" fo:padding-top="0.1in" fo:padding-bottom="0.1in" fo:padding-left="0.2in" fo:padding-right="0.2in" draw:textarea-vertical-align="top" draw:textarea-horizontal-align="left" draw:fill="none" draw:stroke="none" draw:shadow="visible" draw:shadow-offset-x="0.01389in" draw:shadow-offset-y="0.01389in" draw:shadow-color="#eeece1" draw:shadow-opacity="100%" draw:auto-grow-width="true" draw:auto-grow-height="true"/>
      <style:paragraph-properties style:font-independent-line-spacing="true" style:writing-mode="lr-tb"/>
    </style:style>
    <style:style style:family="text" style:name="a20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86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87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88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89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800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801" style:parent-style-name="Graphics">
      <style:graphic-properties draw:fill="none" fo:clip="rect(0in, 0in, 0in, 0in)" draw:stroke="none"/>
    </style:style>
    <style:style style:family="graphic" style:name="a1802" style:parent-style-name="Graphics">
      <style:graphic-properties draw:fill="none" fo:clip="rect(0in, 0in, 0in, 0in)" draw:stroke="none"/>
    </style:style>
    <style:style style:family="graphic" style:name="a1803" style:parent-style-name="Graphics">
      <style:graphic-properties draw:fill="none" fo:clip="rect(0in, 0in, 0in, 0in)" draw:stroke="none"/>
    </style:style>
    <style:style style:family="graphic" style:name="a1804" style:parent-style-name="Graphics">
      <style:graphic-properties draw:fill="none" fo:clip="rect(0in, 0in, 0in, 0in)" draw:stroke="none"/>
    </style:style>
    <style:style style:family="presentation" style:name="a1805">
      <style:graphic-properties draw:fill="none" draw:stroke="solid" svg:stroke-width="0.01389in" svg:stroke-color="#000000" svg:stroke-opacity="100%"/>
    </style:style>
    <style:style style:family="presentation" style:name="a1806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olumn" style:name="a1480">
      <style:table-column-properties style:column-width="1.21702in"/>
    </style:style>
    <style:style style:family="paragraph" style:name="a1809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able-column" style:name="a1481">
      <style:table-column-properties style:column-width="0.96787in"/>
    </style:style>
    <style:style style:family="table-column" style:name="a1482">
      <style:table-column-properties style:column-width="1.30327in"/>
    </style:style>
    <style:style style:family="table-column" style:name="a1483">
      <style:table-column-properties style:column-width="1.37992in"/>
    </style:style>
    <style:style style:family="table-row" style:name="a1484">
      <style:table-row-properties style:row-height="0.52752in"/>
    </style:style>
    <style:style style:family="text" style:name="a1485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486">
      <style:paragraph-properties/>
    </style:style>
    <style:style style:family="table-cell" style:name="a1488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20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89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2041">
      <style:paragraph-properties fo:line-height="100%" fo:text-align="left" style:tab-stop-distance="2.0002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90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991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92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93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0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94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1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44444in" style:font-size-asian="0.44444in" style:font-size-complex="0.44444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20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995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paragraph" style:name="a130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4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303">
      <style:graphic-properties fo:wrap-option="wrap" fo:padding-top="0.09998in" fo:padding-bottom="0.09998in" fo:padding-left="0.09998in" fo:padding-right="0.09998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49">
      <style:paragraph-properties fo:line-height="100%" fo:text-align="left" style:tab-stop-distance="2.0002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9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1998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text" style:name="a1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9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0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10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81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drawing-page" style:name="a1812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graphic" style:name="a1813">
      <style:graphic-properties draw:fill="none" draw:stroke="solid" svg:stroke-width="0.01042in" svg:stroke-color="#7f7f7f" svg:stroke-opacity="100%" svg:stroke-linecap="butt"/>
    </style:style>
    <style:style style:family="text" style:name="a1814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Dosis" style:font-family-generic="swiss" style:font-family-generic-asian="swiss" style:font-pitch="variable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15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Dosis" style:font-family-generic="swiss" style:font-family-generic-asian="swiss" style:font-pitch="variable" style:font-pitch-asian="variable" fo:font-size="0.83333in" style:font-size-asian="0.83333in" style:font-size-complex="0.8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text" style:name="a1816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Adobe 繁黑體 Std B" style:font-family-asian="Adobe 繁黑體 Std B" style:font-family-complex="Dosis" style:font-family-generic="swiss" style:font-family-generic-asian="swiss" style:font-pitch="variable" style:font-pitch-asian="variable" fo:font-size="0.83333in" style:font-size-asian="0.83333in" style:font-size-complex="0.83333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1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18">
      <style:graphic-properties fo:wrap-option="no-wrap" fo:padding-top="0.1in" fo:padding-bottom="0.1in" fo:padding-left="0.2in" fo:padding-right="0.2in" draw:textarea-vertical-align="top" draw:textarea-horizontal-align="left" draw:fill="none" draw:stroke="none" draw:shadow="visible" draw:shadow-offset-x="0.01389in" draw:shadow-offset-y="0.01389in" draw:shadow-color="#eeece1" draw:shadow-opacity="100%" draw:auto-grow-width="true" draw:auto-grow-height="true"/>
      <style:paragraph-properties style:font-independent-line-spacing="true" style:writing-mode="lr-tb"/>
    </style:style>
    <style:style style:family="paragraph" style:name="a1490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/>
    </style:style>
    <style:style style:family="text" style:name="a1819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able-cell" style:name="a1491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able-row" style:name="a1492">
      <style:table-row-properties style:row-height="0.52752in"/>
    </style:style>
    <style:style style:family="text" style:name="a1493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494">
      <style:paragraph-properties fo:text-align="center"/>
    </style:style>
    <style:style style:family="table-cell" style:name="a1496">
      <style:table-cell-properties style:vertical-align="top" fo:border-top="0.01389in solid #000000" fo:border-bottom="0.01389in solid #000000" fo:border-left="0.01389in solid #000000" fo:border-right="0.01389in solid #000000" fo:padding-top="0.08792in" fo:padding-bottom="0.08792in" fo:padding-left="0.17584in" fo:padding-right="0.17584in"/>
      <style:paragraph-properties style:writing-mode="lr-tb"/>
    </style:style>
    <style:style style:family="text" style:name="a1497">
      <style:text-properties fo:font-family="微軟正黑體" style:font-family-asian="微軟正黑體" style:font-family-generic="swiss" style:font-family-generic-asian="swiss" style:font-pitch="variable" style:font-pitch-asian="variable" fo:font-size="0.29167in" style:font-size-asian="0.29167in" style:font-size-complex="0.29167in" fo:language="en" style:language-asian="zh" fo:country="US" style:country-asian="TW"/>
    </style:style>
    <style:style style:family="paragraph" style:name="a1498">
      <style:paragraph-properties fo:text-align="center"/>
    </style:style>
    <style:style style:family="text" style:name="a2051">
      <style:text-properties fo:font-variant="normal" fo:text-transform="none" fo:color="#e46c0a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5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3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54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55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7778in" style:font-size-asian="0.27778in" style:font-size-complex="0.2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57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58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3">
      <style:paragraph-properties fo:line-height="100%" fo:text-align="left" style:tab-stop-distance="2.0002in" fo:margin-left="0.5625in" fo:margin-right="0in" fo:text-indent="-0.5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17">
      <style:paragraph-properties fo:line-height="100%" fo:text-align="left" style:tab-stop-distance="2.0002in" fo:margin-left="0.5625in" fo:margin-right="0in" fo:text-indent="-0.5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0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1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style:language-asian="zh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2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3">
      <style:text-properties fo:font-variant="normal" fo:text-transform="none" fo:color="#7f7f7f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4">
      <style:paragraph-properties fo:line-height="15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25">
      <style:text-properties fo:font-variant="normal" fo:text-transform="none" fo:color="#0d0d0d" style:text-line-through-type="none" style:text-line-through-style="none" style:text-line-through-width="auto" style:text-line-through-color="font-color" style:text-position="0% 100%" fo:font-family="微軟正黑體" style:font-family-asian="微軟正黑體" style:font-family-complex="Dosis" style:font-family-generic="swiss" style:font-family-generic-asian="swiss" style:font-pitch="variable" style:font-pitch-asian="variable" fo:font-size="0.38889in" style:font-size-asian="0.38889in" style:font-size-complex="0.38889in" fo:letter-spacing="0in" fo:language="en" fo:country="US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1826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27">
      <style:graphic-properties fo:wrap-option="no-wrap" fo:padding-top="0.05in" fo:padding-bottom="0.05in" fo:padding-left="0.1in" fo:padding-right="0.1in" draw:textarea-vertical-align="top" draw:textarea-horizontal-align="left" draw:fill="none" draw:stroke="none" draw:auto-grow-width="true" draw:auto-grow-height="true"/>
      <style:paragraph-properties style:font-independent-line-spacing="true" style:writing-mode="lr-tb"/>
    </style:style>
    <style:style style:family="text" style:name="a18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2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0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61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62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75in" style:font-size-asian="0.75in" style:font-size-complex="0.7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63">
      <style:paragraph-properties fo:line-height="100%" fo:text-align="left" style:tab-stop-distance="2.0002in" fo:margin-left="1in" fo:margin-right="0in" fo:text-indent="-1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66">
      <style:text-properties fo:font-variant="normal" fo:text-transform="none" fo:color="#c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1">
      <style:paragraph-properties fo:line-height="100%" fo:text-align="left" style:tab-stop-distance="2.0002in" fo:margin-left="0.5625in" fo:margin-right="0in" fo:text-indent="-0.5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067">
      <style:paragraph-properties fo:line-height="100%" fo:text-align="left" style:tab-stop-distance="2.0002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5">
      <style:paragraph-properties fo:line-height="100%" fo:text-align="left" style:tab-stop-distance="2.0002in" fo:margin-left="0.5625in" fo:margin-right="0in" fo:text-indent="-0.5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9">
      <style:paragraph-properties fo:line-height="100%" fo:text-align="left" style:tab-stop-distance="2.0002in" fo:margin-left="0.5625in" fo:margin-right="0in" fo:text-indent="-0.562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30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f2f2f2" draw:opacity="100%" draw:stroke="none" draw:auto-grow-width="false" draw:auto-grow-height="false"/>
      <style:paragraph-properties style:font-independent-line-spacing="true" style:writing-mode="lr-tb"/>
    </style:style>
    <style:style style:family="text" style:name="a18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3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34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8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837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text" style:name="a18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3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7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7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75">
      <style:paragraph-properties fo:line-height="100%" fo:text-align="left" style:tab-stop-distance="2.0002in" fo:margin-left="0.5in" fo:margin-right="0in" fo:text-indent="-0.5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331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graphic" style:name="a2077">
      <style:graphic-properties fo:wrap-option="wrap" fo:padding-top="0.05in" fo:padding-bottom="0.05in" fo:padding-left="0.1in" fo:padding-right="0.1in" draw:textarea-vertical-align="top" draw:textarea-horizontal-align="left" draw:fill="none" draw:stroke="none" draw:auto-grow-width="false" draw:auto-grow-height="true"/>
      <style:paragraph-properties style:font-independent-line-spacing="true" style:writing-mode="lr-tb"/>
    </style:style>
    <style:style style:family="text" style:name="a13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207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13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7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3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微軟正黑體" style:font-family-asian="微軟正黑體" style:font-family-generic="swiss" style:font-family-generic-asian="swiss" style:font-pitch="variable" style:font-pitch-asian="variable" fo:font-size="0.25in" style:font-size-asian="0.25in" style:font-size-complex="0.2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text:list-style style:name="a1970"/>
    <text:list-style style:name="a2090">
      <text:list-level-style-bullet text:level="1" text:bullet-char="•">
        <style:list-level-properties text:space-before="0in" text:min-label-width="0.6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0001in" text:min-label-width="0.6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6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6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6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6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6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6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625in"/>
        <style:text-properties fo:font-family="Arial" style:font-family-generic="swiss" style:font-pitch="variable" fo:font-size="100%"/>
      </text:list-level-style-bullet>
    </text:list-style>
    <text:list-style style:name="a1052"/>
    <text:list-style style:name="a1078"/>
    <text:list-style style:name="a1950"/>
    <text:list-style style:name="a2093">
      <text:list-level-style-bullet text:level="1" text:bullet-char="•">
        <style:list-level-properties text:space-before="0in" text:min-label-width="0.6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0001in" text:min-label-width="0.6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6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6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6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6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6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6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625in"/>
        <style:text-properties fo:font-family="Arial" style:font-family-generic="swiss" style:font-pitch="variable" fo:font-size="100%"/>
      </text:list-level-style-bullet>
    </text:list-style>
    <text:list-style style:name="a1977"/>
    <text:list-style style:name="a1330">
      <text:list-level-style-number text:level="1" style:num-format="1" style:num-suffix="." style:num-list-format-name="">
        <style:list-level-properties text:space-before="0in" text:min-label-width="0.5625in"/>
        <style:text-properties fo:font-size="100%"/>
      </text:list-level-style-number>
      <text:list-level-style-number text:level="2" style:num-format="1" style:num-suffix="." style:num-list-format-name="">
        <style:list-level-properties text:space-before="1.0001in" text:min-label-width="0.5625in"/>
        <style:text-properties fo:font-size="100%"/>
      </text:list-level-style-number>
      <text:list-level-style-number text:level="3" style:num-format="1" style:num-suffix="." style:num-list-format-name="">
        <style:list-level-properties text:space-before="2.0002in" text:min-label-width="0.5625in"/>
        <style:text-properties fo:font-size="100%"/>
      </text:list-level-style-number>
      <text:list-level-style-number text:level="4" style:num-format="1" style:num-suffix="." style:num-list-format-name="">
        <style:list-level-properties text:space-before="3.0003in" text:min-label-width="0.5625in"/>
        <style:text-properties fo:font-size="100%"/>
      </text:list-level-style-number>
      <text:list-level-style-number text:level="5" style:num-format="1" style:num-suffix="." style:num-list-format-name="">
        <style:list-level-properties text:space-before="4.0004in" text:min-label-width="0.5625in"/>
        <style:text-properties fo:font-size="100%"/>
      </text:list-level-style-number>
      <text:list-level-style-number text:level="6" style:num-format="1" style:num-suffix="." style:num-list-format-name="">
        <style:list-level-properties text:space-before="5.0005in" text:min-label-width="0.5625in"/>
        <style:text-properties fo:font-size="100%"/>
      </text:list-level-style-number>
      <text:list-level-style-number text:level="7" style:num-format="1" style:num-suffix="." style:num-list-format-name="">
        <style:list-level-properties text:space-before="6.0006in" text:min-label-width="0.5625in"/>
        <style:text-properties fo:font-size="100%"/>
      </text:list-level-style-number>
      <text:list-level-style-number text:level="8" style:num-format="1" style:num-suffix="." style:num-list-format-name="">
        <style:list-level-properties text:space-before="7.0007in" text:min-label-width="0.5625in"/>
        <style:text-properties fo:font-size="100%"/>
      </text:list-level-style-number>
      <text:list-level-style-number text:level="9" style:num-format="1" style:num-suffix="." style:num-list-format-name="">
        <style:list-level-properties text:space-before="8.0008in" text:min-label-width="0.5625in"/>
        <style:text-properties fo:font-size="100%"/>
      </text:list-level-style-number>
    </text:list-style>
    <text:list-style style:name="a1031"/>
    <text:list-style style:name="a1057"/>
    <text:list-style style:name="a1582"/>
    <text:list-style style:name="a2097">
      <text:list-level-style-bullet text:level="1" text:bullet-char="•">
        <style:list-level-properties text:space-before="0in" text:min-label-width="0.6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0001in" text:min-label-width="0.6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6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6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6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6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6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6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625in"/>
        <style:text-properties fo:font-family="Arial" style:font-family-generic="swiss" style:font-pitch="variable" fo:font-size="100%"/>
      </text:list-level-style-bullet>
    </text:list-style>
    <text:list-style style:name="a1036"/>
    <text:list-style style:name="a2050">
      <text:list-level-style-bullet text:level="1" text:bullet-char="•">
        <style:list-level-properties text:space-before="0in" text:min-label-width="0.5in"/>
        <style:text-properties fo:color="#000000" fo:font-family="Arial" style:font-family-generic="swiss" style:font-pitch="variable" fo:font-size="100%"/>
      </text:list-level-style-bullet>
      <text:list-level-style-bullet text:level="2" text:bullet-char="•">
        <style:list-level-properties text:space-before="1.0001in" text:min-label-width="0.5in"/>
        <style:text-properties fo:color="#000000"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5in"/>
        <style:text-properties fo:color="#000000"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5in"/>
        <style:text-properties fo:color="#000000"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5in"/>
        <style:text-properties fo:color="#000000"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5in"/>
        <style:text-properties fo:color="#000000"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5in"/>
        <style:text-properties fo:color="#000000"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5in"/>
        <style:text-properties fo:color="#000000"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5in"/>
        <style:text-properties fo:color="#000000" fo:font-family="Arial" style:font-family-generic="swiss" style:font-pitch="variable" fo:font-size="100%"/>
      </text:list-level-style-bullet>
    </text:list-style>
    <text:list-style style:name="a2076">
      <text:list-level-style-bullet text:level="1" text:bullet-char="•">
        <style:list-level-properties text:space-before="0in" text:min-label-width="0.5in"/>
        <style:text-properties fo:color="#000000" fo:font-family="Arial" style:font-family-generic="swiss" style:font-pitch="variable" fo:font-size="100%"/>
      </text:list-level-style-bullet>
      <text:list-level-style-bullet text:level="2" text:bullet-char="•">
        <style:list-level-properties text:space-before="1.0001in" text:min-label-width="0.5in"/>
        <style:text-properties fo:color="#000000"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5in"/>
        <style:text-properties fo:color="#000000"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5in"/>
        <style:text-properties fo:color="#000000"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5in"/>
        <style:text-properties fo:color="#000000"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5in"/>
        <style:text-properties fo:color="#000000"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5in"/>
        <style:text-properties fo:color="#000000"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5in"/>
        <style:text-properties fo:color="#000000"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5in"/>
        <style:text-properties fo:color="#000000" fo:font-family="Arial" style:font-family-generic="swiss" style:font-pitch="variable" fo:font-size="100%"/>
      </text:list-level-style-bullet>
    </text:list-style>
    <text:list-style style:name="a1587"/>
    <text:list-style style:name="a1935"/>
    <text:list-style style:name="a1562"/>
    <text:list-style style:name="a1314">
      <text:list-level-style-number text:level="1" style:num-format="1" style:num-suffix="." style:num-list-format-name="">
        <style:list-level-properties text:space-before="0in" text:min-label-width="0.5625in"/>
        <style:text-properties fo:font-size="100%"/>
      </text:list-level-style-number>
      <text:list-level-style-number text:level="2" style:num-format="1" style:num-suffix="." style:num-list-format-name="">
        <style:list-level-properties text:space-before="1.0001in" text:min-label-width="0.5625in"/>
        <style:text-properties fo:font-size="100%"/>
      </text:list-level-style-number>
      <text:list-level-style-number text:level="3" style:num-format="1" style:num-suffix="." style:num-list-format-name="">
        <style:list-level-properties text:space-before="2.0002in" text:min-label-width="0.5625in"/>
        <style:text-properties fo:font-size="100%"/>
      </text:list-level-style-number>
      <text:list-level-style-number text:level="4" style:num-format="1" style:num-suffix="." style:num-list-format-name="">
        <style:list-level-properties text:space-before="3.0003in" text:min-label-width="0.5625in"/>
        <style:text-properties fo:font-size="100%"/>
      </text:list-level-style-number>
      <text:list-level-style-number text:level="5" style:num-format="1" style:num-suffix="." style:num-list-format-name="">
        <style:list-level-properties text:space-before="4.0004in" text:min-label-width="0.5625in"/>
        <style:text-properties fo:font-size="100%"/>
      </text:list-level-style-number>
      <text:list-level-style-number text:level="6" style:num-format="1" style:num-suffix="." style:num-list-format-name="">
        <style:list-level-properties text:space-before="5.0005in" text:min-label-width="0.5625in"/>
        <style:text-properties fo:font-size="100%"/>
      </text:list-level-style-number>
      <text:list-level-style-number text:level="7" style:num-format="1" style:num-suffix="." style:num-list-format-name="">
        <style:list-level-properties text:space-before="6.0006in" text:min-label-width="0.5625in"/>
        <style:text-properties fo:font-size="100%"/>
      </text:list-level-style-number>
      <text:list-level-style-number text:level="8" style:num-format="1" style:num-suffix="." style:num-list-format-name="">
        <style:list-level-properties text:space-before="7.0007in" text:min-label-width="0.5625in"/>
        <style:text-properties fo:font-size="100%"/>
      </text:list-level-style-number>
      <text:list-level-style-number text:level="9" style:num-format="1" style:num-suffix="." style:num-list-format-name="">
        <style:list-level-properties text:space-before="8.0008in" text:min-label-width="0.5625in"/>
        <style:text-properties fo:font-size="100%"/>
      </text:list-level-style-number>
    </text:list-style>
    <text:list-style style:name="a1913"/>
    <text:list-style style:name="a2030">
      <text:list-level-style-number text:level="1" style:num-format="1" style:num-suffix="." style:num-list-format-name="">
        <style:list-level-properties text:space-before="0in" text:min-label-width="1in"/>
        <style:text-properties fo:color="#000000" fo:font-family="Calibri" fo:font-size="100%"/>
      </text:list-level-style-number>
      <text:list-level-style-number text:level="2" style:num-format="1" style:num-suffix="." style:num-list-format-name="">
        <style:list-level-properties text:space-before="1.0001in" text:min-label-width="1in"/>
        <style:text-properties fo:color="#000000" fo:font-family="Calibri" fo:font-size="100%"/>
      </text:list-level-style-number>
      <text:list-level-style-number text:level="3" style:num-format="1" style:num-suffix="." style:num-list-format-name="">
        <style:list-level-properties text:space-before="2.0002in" text:min-label-width="1in"/>
        <style:text-properties fo:color="#000000" fo:font-family="Calibri" fo:font-size="100%"/>
      </text:list-level-style-number>
      <text:list-level-style-number text:level="4" style:num-format="1" style:num-suffix="." style:num-list-format-name="">
        <style:list-level-properties text:space-before="3.0003in" text:min-label-width="1in"/>
        <style:text-properties fo:color="#000000" fo:font-family="Calibri" fo:font-size="100%"/>
      </text:list-level-style-number>
      <text:list-level-style-number text:level="5" style:num-format="1" style:num-suffix="." style:num-list-format-name="">
        <style:list-level-properties text:space-before="4.0004in" text:min-label-width="1in"/>
        <style:text-properties fo:color="#000000" fo:font-family="Calibri" fo:font-size="100%"/>
      </text:list-level-style-number>
      <text:list-level-style-number text:level="6" style:num-format="1" style:num-suffix="." style:num-list-format-name="">
        <style:list-level-properties text:space-before="5.0005in" text:min-label-width="1in"/>
        <style:text-properties fo:color="#000000" fo:font-family="Calibri" fo:font-size="100%"/>
      </text:list-level-style-number>
      <text:list-level-style-number text:level="7" style:num-format="1" style:num-suffix="." style:num-list-format-name="">
        <style:list-level-properties text:space-before="6.0006in" text:min-label-width="1in"/>
        <style:text-properties fo:color="#000000" fo:font-family="Calibri" fo:font-size="100%"/>
      </text:list-level-style-number>
      <text:list-level-style-number text:level="8" style:num-format="1" style:num-suffix="." style:num-list-format-name="">
        <style:list-level-properties text:space-before="7.0007in" text:min-label-width="1in"/>
        <style:text-properties fo:color="#000000" fo:font-family="Calibri" fo:font-size="100%"/>
      </text:list-level-style-number>
      <text:list-level-style-number text:level="9" style:num-format="1" style:num-suffix="." style:num-list-format-name="">
        <style:list-level-properties text:space-before="8.0008in" text:min-label-width="1in"/>
        <style:text-properties fo:color="#000000" fo:font-family="Calibri" fo:font-size="100%"/>
      </text:list-level-style-number>
    </text:list-style>
    <text:list-style style:name="a2105">
      <text:list-level-style-bullet text:level="1" text:bullet-char="•">
        <style:list-level-properties text:space-before="0in" text:min-label-width="0.6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0001in" text:min-label-width="0.6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6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6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6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6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6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6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625in"/>
        <style:text-properties fo:font-family="Arial" style:font-family-generic="swiss" style:font-pitch="variable" fo:font-size="100%"/>
      </text:list-level-style-bullet>
    </text:list-style>
    <text:list-style style:name="a1567"/>
    <text:list-style style:name="a1318">
      <text:list-level-style-number text:level="1" style:num-format="1" style:num-suffix="." style:num-list-format-name="">
        <style:list-level-properties text:space-before="0in" text:min-label-width="0.5625in"/>
        <style:text-properties fo:font-size="100%"/>
      </text:list-level-style-number>
      <text:list-level-style-number text:level="2" style:num-format="1" style:num-suffix="." style:num-list-format-name="">
        <style:list-level-properties text:space-before="1.0001in" text:min-label-width="0.5625in"/>
        <style:text-properties fo:font-size="100%"/>
      </text:list-level-style-number>
      <text:list-level-style-number text:level="3" style:num-format="1" style:num-suffix="." style:num-list-format-name="">
        <style:list-level-properties text:space-before="2.0002in" text:min-label-width="0.5625in"/>
        <style:text-properties fo:font-size="100%"/>
      </text:list-level-style-number>
      <text:list-level-style-number text:level="4" style:num-format="1" style:num-suffix="." style:num-list-format-name="">
        <style:list-level-properties text:space-before="3.0003in" text:min-label-width="0.5625in"/>
        <style:text-properties fo:font-size="100%"/>
      </text:list-level-style-number>
      <text:list-level-style-number text:level="5" style:num-format="1" style:num-suffix="." style:num-list-format-name="">
        <style:list-level-properties text:space-before="4.0004in" text:min-label-width="0.5625in"/>
        <style:text-properties fo:font-size="100%"/>
      </text:list-level-style-number>
      <text:list-level-style-number text:level="6" style:num-format="1" style:num-suffix="." style:num-list-format-name="">
        <style:list-level-properties text:space-before="5.0005in" text:min-label-width="0.5625in"/>
        <style:text-properties fo:font-size="100%"/>
      </text:list-level-style-number>
      <text:list-level-style-number text:level="7" style:num-format="1" style:num-suffix="." style:num-list-format-name="">
        <style:list-level-properties text:space-before="6.0006in" text:min-label-width="0.5625in"/>
        <style:text-properties fo:font-size="100%"/>
      </text:list-level-style-number>
      <text:list-level-style-number text:level="8" style:num-format="1" style:num-suffix="." style:num-list-format-name="">
        <style:list-level-properties text:space-before="7.0007in" text:min-label-width="0.5625in"/>
        <style:text-properties fo:font-size="100%"/>
      </text:list-level-style-number>
      <text:list-level-style-number text:level="9" style:num-format="1" style:num-suffix="." style:num-list-format-name="">
        <style:list-level-properties text:space-before="8.0008in" text:min-label-width="0.5625in"/>
        <style:text-properties fo:font-size="100%"/>
      </text:list-level-style-number>
    </text:list-style>
    <text:list-style style:name="a1543"/>
    <text:list-style style:name="a1495"/>
    <text:list-style style:name="a1520"/>
    <text:list-style style:name="a1919"/>
    <text:list-style style:name="a1499"/>
    <text:list-style style:name="a1524"/>
    <text:list-style style:name="a1528"/>
    <text:list-style style:name="a1503"/>
    <text:list-style style:name="a1131">
      <text:list-level-style-bullet text:level="1" text:bullet-char="•">
        <style:list-level-properties text:space-before="0in" text:min-label-width="0.6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0001in" text:min-label-width="0.6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6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6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6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6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6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6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625in"/>
        <style:text-properties fo:font-family="Arial" style:font-family-generic="swiss" style:font-pitch="variable" fo:font-size="100%"/>
      </text:list-level-style-bullet>
    </text:list-style>
    <text:list-style style:name="a1507"/>
    <text:list-style style:name="a1962"/>
    <text:list-style style:name="a1042"/>
    <text:list-style style:name="a1069"/>
    <text:list-style style:name="a1118">
      <text:list-level-style-bullet text:level="1" text:bullet-char="•">
        <style:list-level-properties text:space-before="0in" text:min-label-width="0.62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0001in" text:min-label-width="0.62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62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62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62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62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62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62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625in"/>
        <style:text-properties fo:font-family="Arial" style:font-family-generic="swiss" style:font-pitch="variable" fo:font-size="100%"/>
      </text:list-level-style-bullet>
    </text:list-style>
    <text:list-style style:name="a1047"/>
    <text:list-style style:name="a1944"/>
    <text:list-style style:name="a1572"/>
    <text:list-style style:name="a1322">
      <text:list-level-style-number text:level="1" style:num-format="1" style:num-suffix="." style:num-list-format-name="">
        <style:list-level-properties text:space-before="0in" text:min-label-width="0.5625in"/>
        <style:text-properties fo:font-size="100%"/>
      </text:list-level-style-number>
      <text:list-level-style-number text:level="2" style:num-format="1" style:num-suffix="." style:num-list-format-name="">
        <style:list-level-properties text:space-before="1.0001in" text:min-label-width="0.5625in"/>
        <style:text-properties fo:font-size="100%"/>
      </text:list-level-style-number>
      <text:list-level-style-number text:level="3" style:num-format="1" style:num-suffix="." style:num-list-format-name="">
        <style:list-level-properties text:space-before="2.0002in" text:min-label-width="0.5625in"/>
        <style:text-properties fo:font-size="100%"/>
      </text:list-level-style-number>
      <text:list-level-style-number text:level="4" style:num-format="1" style:num-suffix="." style:num-list-format-name="">
        <style:list-level-properties text:space-before="3.0003in" text:min-label-width="0.5625in"/>
        <style:text-properties fo:font-size="100%"/>
      </text:list-level-style-number>
      <text:list-level-style-number text:level="5" style:num-format="1" style:num-suffix="." style:num-list-format-name="">
        <style:list-level-properties text:space-before="4.0004in" text:min-label-width="0.5625in"/>
        <style:text-properties fo:font-size="100%"/>
      </text:list-level-style-number>
      <text:list-level-style-number text:level="6" style:num-format="1" style:num-suffix="." style:num-list-format-name="">
        <style:list-level-properties text:space-before="5.0005in" text:min-label-width="0.5625in"/>
        <style:text-properties fo:font-size="100%"/>
      </text:list-level-style-number>
      <text:list-level-style-number text:level="7" style:num-format="1" style:num-suffix="." style:num-list-format-name="">
        <style:list-level-properties text:space-before="6.0006in" text:min-label-width="0.5625in"/>
        <style:text-properties fo:font-size="100%"/>
      </text:list-level-style-number>
      <text:list-level-style-number text:level="8" style:num-format="1" style:num-suffix="." style:num-list-format-name="">
        <style:list-level-properties text:space-before="7.0007in" text:min-label-width="0.5625in"/>
        <style:text-properties fo:font-size="100%"/>
      </text:list-level-style-number>
      <text:list-level-style-number text:level="9" style:num-format="1" style:num-suffix="." style:num-list-format-name="">
        <style:list-level-properties text:space-before="8.0008in" text:min-label-width="0.5625in"/>
        <style:text-properties fo:font-size="100%"/>
      </text:list-level-style-number>
    </text:list-style>
    <text:list-style style:name="a2064">
      <text:list-level-style-number text:level="1" style:num-format="1" style:num-suffix="." style:num-list-format-name="" text:start-value="2">
        <style:list-level-properties text:space-before="0in" text:min-label-width="1in"/>
        <style:text-properties fo:color="#000000" fo:font-family="Calibri" fo:font-size="100%"/>
      </text:list-level-style-number>
      <text:list-level-style-number text:level="2" style:num-format="1" style:num-suffix="." style:num-list-format-name="" text:start-value="2">
        <style:list-level-properties text:space-before="1.0001in" text:min-label-width="1in"/>
        <style:text-properties fo:color="#000000" fo:font-family="Calibri" fo:font-size="100%"/>
      </text:list-level-style-number>
      <text:list-level-style-number text:level="3" style:num-format="1" style:num-suffix="." style:num-list-format-name="" text:start-value="2">
        <style:list-level-properties text:space-before="2.0002in" text:min-label-width="1in"/>
        <style:text-properties fo:color="#000000" fo:font-family="Calibri" fo:font-size="100%"/>
      </text:list-level-style-number>
      <text:list-level-style-number text:level="4" style:num-format="1" style:num-suffix="." style:num-list-format-name="" text:start-value="2">
        <style:list-level-properties text:space-before="3.0003in" text:min-label-width="1in"/>
        <style:text-properties fo:color="#000000" fo:font-family="Calibri" fo:font-size="100%"/>
      </text:list-level-style-number>
      <text:list-level-style-number text:level="5" style:num-format="1" style:num-suffix="." style:num-list-format-name="" text:start-value="2">
        <style:list-level-properties text:space-before="4.0004in" text:min-label-width="1in"/>
        <style:text-properties fo:color="#000000" fo:font-family="Calibri" fo:font-size="100%"/>
      </text:list-level-style-number>
      <text:list-level-style-number text:level="6" style:num-format="1" style:num-suffix="." style:num-list-format-name="" text:start-value="2">
        <style:list-level-properties text:space-before="5.0005in" text:min-label-width="1in"/>
        <style:text-properties fo:color="#000000" fo:font-family="Calibri" fo:font-size="100%"/>
      </text:list-level-style-number>
      <text:list-level-style-number text:level="7" style:num-format="1" style:num-suffix="." style:num-list-format-name="" text:start-value="2">
        <style:list-level-properties text:space-before="6.0006in" text:min-label-width="1in"/>
        <style:text-properties fo:color="#000000" fo:font-family="Calibri" fo:font-size="100%"/>
      </text:list-level-style-number>
      <text:list-level-style-number text:level="8" style:num-format="1" style:num-suffix="." style:num-list-format-name="" text:start-value="2">
        <style:list-level-properties text:space-before="7.0007in" text:min-label-width="1in"/>
        <style:text-properties fo:color="#000000" fo:font-family="Calibri" fo:font-size="100%"/>
      </text:list-level-style-number>
      <text:list-level-style-number text:level="9" style:num-format="1" style:num-suffix="." style:num-list-format-name="" text:start-value="2">
        <style:list-level-properties text:space-before="8.0008in" text:min-label-width="1in"/>
        <style:text-properties fo:color="#000000" fo:font-family="Calibri" fo:font-size="100%"/>
      </text:list-level-style-number>
    </text:list-style>
    <text:list-style style:name="a1326">
      <text:list-level-style-number text:level="1" style:num-format="1" style:num-suffix="." style:num-list-format-name="">
        <style:list-level-properties text:space-before="0in" text:min-label-width="0.5625in"/>
        <style:text-properties fo:font-size="100%"/>
      </text:list-level-style-number>
      <text:list-level-style-number text:level="2" style:num-format="1" style:num-suffix="." style:num-list-format-name="">
        <style:list-level-properties text:space-before="1.0001in" text:min-label-width="0.5625in"/>
        <style:text-properties fo:font-size="100%"/>
      </text:list-level-style-number>
      <text:list-level-style-number text:level="3" style:num-format="1" style:num-suffix="." style:num-list-format-name="">
        <style:list-level-properties text:space-before="2.0002in" text:min-label-width="0.5625in"/>
        <style:text-properties fo:font-size="100%"/>
      </text:list-level-style-number>
      <text:list-level-style-number text:level="4" style:num-format="1" style:num-suffix="." style:num-list-format-name="">
        <style:list-level-properties text:space-before="3.0003in" text:min-label-width="0.5625in"/>
        <style:text-properties fo:font-size="100%"/>
      </text:list-level-style-number>
      <text:list-level-style-number text:level="5" style:num-format="1" style:num-suffix="." style:num-list-format-name="">
        <style:list-level-properties text:space-before="4.0004in" text:min-label-width="0.5625in"/>
        <style:text-properties fo:font-size="100%"/>
      </text:list-level-style-number>
      <text:list-level-style-number text:level="6" style:num-format="1" style:num-suffix="." style:num-list-format-name="">
        <style:list-level-properties text:space-before="5.0005in" text:min-label-width="0.5625in"/>
        <style:text-properties fo:font-size="100%"/>
      </text:list-level-style-number>
      <text:list-level-style-number text:level="7" style:num-format="1" style:num-suffix="." style:num-list-format-name="">
        <style:list-level-properties text:space-before="6.0006in" text:min-label-width="0.5625in"/>
        <style:text-properties fo:font-size="100%"/>
      </text:list-level-style-number>
      <text:list-level-style-number text:level="8" style:num-format="1" style:num-suffix="." style:num-list-format-name="">
        <style:list-level-properties text:space-before="7.0007in" text:min-label-width="0.5625in"/>
        <style:text-properties fo:font-size="100%"/>
      </text:list-level-style-number>
      <text:list-level-style-number text:level="9" style:num-format="1" style:num-suffix="." style:num-list-format-name="">
        <style:list-level-properties text:space-before="8.0008in" text:min-label-width="0.5625in"/>
        <style:text-properties fo:font-size="100%"/>
      </text:list-level-style-number>
    </text:list-style>
    <text:list-style style:name="a1027"/>
    <text:list-style style:name="a1577"/>
    <text:list-style style:name="a2042">
      <text:list-level-style-bullet text:level="1" text:bullet-char="•">
        <style:list-level-properties text:space-before="0in" text:min-label-width="0.5in"/>
        <style:text-properties fo:color="#000000" fo:font-family="Arial" style:font-family-generic="swiss" style:font-pitch="variable" fo:font-size="100%"/>
      </text:list-level-style-bullet>
      <text:list-level-style-bullet text:level="2" text:bullet-char="•">
        <style:list-level-properties text:space-before="1.0001in" text:min-label-width="0.5in"/>
        <style:text-properties fo:color="#000000"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5in"/>
        <style:text-properties fo:color="#000000"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5in"/>
        <style:text-properties fo:color="#000000"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5in"/>
        <style:text-properties fo:color="#000000"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5in"/>
        <style:text-properties fo:color="#000000"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5in"/>
        <style:text-properties fo:color="#000000"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5in"/>
        <style:text-properties fo:color="#000000"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5in"/>
        <style:text-properties fo:color="#000000" fo:font-family="Arial" style:font-family-generic="swiss" style:font-pitch="variable" fo:font-size="100%"/>
      </text:list-level-style-bullet>
    </text:list-style>
    <text:list-style style:name="a1552"/>
    <text:list-style style:name="a2068">
      <text:list-level-style-bullet text:level="1" text:bullet-char="•">
        <style:list-level-properties text:space-before="0in" text:min-label-width="0.5in"/>
        <style:text-properties fo:color="#000000" fo:font-family="Arial" style:font-family-generic="swiss" style:font-pitch="variable" fo:font-size="100%"/>
      </text:list-level-style-bullet>
      <text:list-level-style-bullet text:level="2" text:bullet-char="•">
        <style:list-level-properties text:space-before="1.0001in" text:min-label-width="0.5in"/>
        <style:text-properties fo:color="#000000"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5in"/>
        <style:text-properties fo:color="#000000"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5in"/>
        <style:text-properties fo:color="#000000"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5in"/>
        <style:text-properties fo:color="#000000"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5in"/>
        <style:text-properties fo:color="#000000"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5in"/>
        <style:text-properties fo:color="#000000"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5in"/>
        <style:text-properties fo:color="#000000"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5in"/>
        <style:text-properties fo:color="#000000" fo:font-family="Arial" style:font-family-generic="swiss" style:font-pitch="variable" fo:font-size="100%"/>
      </text:list-level-style-bullet>
    </text:list-style>
    <text:list-style style:name="a1929"/>
    <text:list-style style:name="a1557"/>
    <text:list-style style:name="a1535"/>
    <text:list-style style:name="a1909"/>
    <text:list-style style:name="a1487"/>
    <text:list-style style:name="a1511"/>
    <text:list-style style:name="a1091"/>
    <text:list-style style:name="a1539"/>
    <text:list-style style:name="a1515"/>
  </office:automatic-styles>
  <office:body>
    <office:presentation>
      <draw:page draw:name="Slide2" draw:style-name="a888" draw:master-page-name="Master1-Layout1-cust-標題投影片" presentation:presentation-page-layout-name="Master1-PPL1" draw:id="Slide-257">
        <draw:frame draw:id="id106" draw:style-name="a889" draw:name="圖片 3" svg:x="-0in" svg:y="0in" svg:width="20.00285in" svg:height="15.13951in" style:rel-width="scale" style:rel-height="scale">
          <draw:image xlink:href="media/image1.png" xlink:type="simple" xlink:show="embed" xlink:actuate="onLoad"/>
          <svg:title/>
          <svg:desc/>
        </draw:frame>
        <draw:custom-shape svg:x="0.00302in" svg:y="13.51654in" svg:width="18.21037in" svg:height="1.4852in" draw:id="id107" draw:style-name="a892" draw:name="Shape 12">
          <svg:title/>
          <svg:desc/>
          <text:p text:style-name="a891" text:class-names="" text:cond-style-name=""><text:span text:style-name="a890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  <draw:custom-shape svg:x="0in" svg:y="14.21967in" svg:width="20.00347in" svg:height="0.39063in" draw:id="id108" draw:style-name="a895" draw:name="矩形 18">
          <svg:title/>
          <svg:desc/>
          <text:p text:style-name="a894" text:class-names="" text:cond-style-name=""><text:span text:style-name="a89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09" draw:style-name="a899" draw:name="文字方塊 26" svg:x="3.75138in" svg:y="2.63978in" svg:width="12.50009in" svg:height="0.84147in">
          <draw:text-box>
            <text:p text:style-name="a898" text:class-names="" text:cond-style-name=""><text:span text:style-name="a896" text:class-names="">湖口服務區南下加油站新建工程</text:span><text:span text:style-name="a897" text:class-names=""/></text:p>
          </draw:text-box>
          <svg:title/>
          <svg:desc/>
        </draw:frame>
        <draw:custom-shape svg:x="3.477in" svg:y="0.57096in" svg:width="4.24102in" svg:height="1.3127in" draw:id="id110" draw:style-name="a905" draw:name="矩形 4">
          <svg:title/>
          <svg:desc/>
          <text:p text:style-name="a901" text:class-names="" text:cond-style-name=""><text:span text:style-name="a900" text:class-names="">交通部高速公路局</text:span></text:p>
          <text:p text:style-name="a904" text:class-names="" text:cond-style-name=""><text:span text:style-name="a902" text:class-names="">北區養護工程分局</text:span><text:span text:style-name="a90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11" presentation:style-name="a909" draw:name="文字版面配置區 2" svg:x="3.0002in" svg:y="3.40335in" svg:width="14.00243in" svg:height="1.32813in" presentation:class="subtitle" presentation:placeholder="false">
          <draw:text-box>
            <text:p text:style-name="a908" text:class-names="" text:cond-style-name=""><text:span text:style-name="a906" text:class-names="">招商說明會</text:span><text:span text:style-name="a907" text:class-names=""/></text:p>
          </draw:text-box>
          <svg:title/>
          <svg:desc/>
        </draw:frame>
        <draw:frame draw:id="id112" draw:style-name="a910" draw:name="圖片 1" svg:x="0.64204in" svg:y="0.57096in" svg:width="2.62539in" svg:height="1.3127in" style:rel-width="scale" style:rel-height="scale">
          <draw:image xlink:href="media/image2.png" xlink:type="simple" xlink:show="embed" xlink:actuate="onLoad"/>
          <svg:title/>
          <svg:desc/>
        </draw:frame>
        <draw:custom-shape svg:x="10.00142in" svg:y="12.50538in" svg:width="11.41859in" svg:height="1.51465in" draw:id="id113" draw:style-name="a920" draw:name="矩形 12">
          <svg:title/>
          <svg:desc/>
          <text:p text:style-name="a913" text:class-names="" text:cond-style-name=""><text:span text:style-name="a911" text:class-names="">主辦機關：交通部高速公路局北區養護工程分局</text:span><text:span text:style-name="a912" text:class-names=""/></text:p>
          <text:p text:style-name="a916" text:class-names="" text:cond-style-name=""><text:span text:style-name="a914" text:class-names="">承辦單位：中壢工務段</text:span><text:span text:style-name="a915" text:class-names=""/></text:p>
          <text:p text:style-name="a919" text:class-names="" text:cond-style-name=""><text:span text:style-name="a917" text:class-names="">設計監造：大築建築師事務所</text:span><text:span text:style-name="a91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14" draw:style-name="a929" draw:name="文字方塊 6" svg:x="4.33181in" svg:y="11.44625in" svg:width="10.77451in" svg:height="0.70684in">
          <draw:text-box>
            <text:p text:style-name="a928" text:class-names="" text:cond-style-name=""><text:span text:style-name="a921" text:class-names="">115</text:span><text:span text:style-name="a922" text:class-names="">年</text:span><text:span text:style-name="a923" text:class-names="">9</text:span><text:span text:style-name="a924" text:class-names="">月</text:span><text:span text:style-name="a925" text:class-names="">10</text:span><text:span text:style-name="a926" text:class-names="">日</text:span><text:span text:style-name="a927" text:class-names=""/></text:p>
          </draw:text-box>
          <svg:title/>
          <svg:desc/>
        </draw:frame>
        <presentation:notes draw:style-name="a936">
          <draw:page-thumbnail draw:page-number="1" svg:x="1.08507in" svg:y="0.84028in" svg:width="5.59375in" svg:height="4.19618in" presentation:class="page" draw:id="id115" presentation:style-name="a930" draw:name="投影片圖像版面配置區 1">
            <svg:title/>
            <svg:desc/>
          </draw:page-thumbnail>
          <draw:frame draw:id="id116" presentation:style-name="a931" draw:name="備忘稿版面配置區 2" svg:x="0.77639in" svg:y="5.31654in" svg:width="6.21111in" svg:height="5.03672in" presentation:class="notes" presentation:placeholder="true">
            <draw:text-box/>
            <svg:title/>
            <svg:desc/>
          </draw:frame>
          <draw:frame draw:id="id117" draw:style-name="a935" draw:name="投影片編號版面配置區 3" svg:x="4.39774in" svg:y="10.63113in" svg:width="3.36435in" svg:height="0.55964in">
            <draw:text-box>
              <text:p text:style-name="a934" text:class-names="" text:cond-style-name=""><text:span text:style-name="a932" text:class-names=""><text:page-number style:num-format="1" text:fixed="false">1</text:page-number></text:span><text:span text:style-name="a933" text:class-names=""/></text:p>
            </draw:text-box>
            <svg:title/>
            <svg:desc/>
          </draw:frame>
        </presentation:notes>
      </draw:page>
      <draw:page draw:name="Slide127" draw:style-name="a937" draw:master-page-name="Master1-Layout7-blank-空白" presentation:presentation-page-layout-name="Master1-PPL7" draw:id="Slide-382">
        <draw:frame draw:id="id118" draw:style-name="a941" draw:name="文字方塊 3" svg:x="0.86528in" svg:y="0.57016in" svg:width="1.75056in" svg:height="1.00988in">
          <draw:text-box>
            <text:p text:style-name="a940" text:class-names="" text:cond-style-name=""><text:span text:style-name="a938" text:class-names="">目錄</text:span><text:span text:style-name="a939" text:class-names=""/></text:p>
          </draw:text-box>
          <svg:title/>
          <svg:desc/>
        </draw:frame>
        <draw:frame draw:id="id119" draw:style-name="a945" draw:name="投影片編號版面配置區 18" svg:x="14.33582in" svg:y="13.90439in" svg:width="4.66748in" svg:height="0.7987in">
          <draw:text-box>
            <text:p text:style-name="a944" text:class-names="" text:cond-style-name=""><text:span text:style-name="a942" text:class-names=""><text:page-number style:num-format="1" text:fixed="false">2</text:page-number></text:span><text:span text:style-name="a943" text:class-names=""/></text:p>
          </draw:text-box>
          <svg:title/>
          <svg:desc/>
        </draw:frame>
        <draw:g draw:name="群組 13" draw:id="id120">
          <svg:title/>
          <svg:desc/>
          <draw:connector draw:type="line" svg:x1="4.0706in" svg:y1="5.86051in" svg:x2="15.93204in" svg:y2="5.86345in" draw:id="id122" draw:style-name="a950" draw:name="直線接點 4">
            <svg:title/>
            <svg:desc/>
          </draw:connector>
          <draw:connector draw:type="line" svg:x1="4.0706in" svg:y1="7.27432in" svg:x2="15.93204in" svg:y2="7.27726in" draw:id="id123" draw:style-name="a951" draw:name="直線接點 5">
            <svg:title/>
            <svg:desc/>
          </draw:connector>
          <draw:frame draw:id="id124" draw:style-name="a956" draw:name="Text Box 16" svg:x="4.40096in" svg:y="4.6406in" svg:width="8.37159in" svg:height="1.00976in">
            <draw:text-box>
              <text:p text:style-name="a955" text:class-names="" text:cond-style-name=""><text:span text:style-name="a952" text:class-names="">1.</text:span><text:span text:style-name="a953" text:class-names="">計畫需求</text:span><text:span text:style-name="a954" text:class-names="">與基地環境說明</text:span></text:p>
            </draw:text-box>
            <svg:title/>
            <svg:desc/>
          </draw:frame>
          <draw:frame draw:id="id125" draw:style-name="a960" draw:name="Text Box 21" svg:x="4.40096in" svg:y="6.06476in" svg:width="5.01622in" svg:height="1.00976in">
            <draw:text-box>
              <text:p text:style-name="a959" text:class-names="" text:cond-style-name=""><text:span text:style-name="a957" text:class-names="">2.</text:span><text:span text:style-name="a958" text:class-names="">建築空間設計</text:span></text:p>
            </draw:text-box>
            <svg:title/>
            <svg:desc/>
          </draw:frame>
          <draw:frame draw:id="id126" draw:style-name="a965" draw:name="Text Box 21" svg:x="4.41653in" svg:y="7.5978in" svg:width="4.34304in" svg:height="1.00976in">
            <draw:text-box>
              <text:p text:style-name="a964" text:class-names="" text:cond-style-name=""><text:span text:style-name="a961" text:class-names="">3.</text:span><text:span text:style-name="a962" text:class-names="">預算及期程</text:span><text:span text:style-name="a963" text:class-names=""/></text:p>
            </draw:text-box>
            <svg:title/>
            <svg:desc/>
          </draw:frame>
          <draw:connector draw:type="line" svg:x1="4.07143in" svg:y1="8.85897in" svg:x2="15.93287in" svg:y2="8.86191in" draw:id="id127" draw:style-name="a966" draw:name="直線接點 9">
            <svg:title/>
            <svg:desc/>
          </draw:connector>
          <draw:frame draw:id="id128" draw:style-name="a971" draw:name="Text Box 21" svg:x="4.41394in" svg:y="9.13624in" svg:width="9.72846in" svg:height="1.00976in">
            <draw:text-box>
              <text:p text:style-name="a970" text:class-names="" text:cond-style-name=""><text:span text:style-name="a967" text:class-names="">4.</text:span><text:span text:style-name="a968" text:class-names="">廠商資格與開標決標方式概述</text:span><text:span text:style-name="a969" text:class-names=""/></text:p>
            </draw:text-box>
            <svg:title/>
            <svg:desc/>
          </draw:frame>
          <draw:connector draw:type="line" svg:x1="4.0706in" svg:y1="10.3582in" svg:x2="15.93204in" svg:y2="10.36114in" draw:id="id129" draw:style-name="a972" draw:name="直線接點 11">
            <svg:title/>
            <svg:desc/>
          </draw:connector>
        </draw:g>
        <draw:frame draw:id="id121" draw:style-name="a949" draw:name="文字方塊 12" svg:x="-0.94436in" svg:y="1.84534in" svg:width="12.50009in" svg:height="0.70684in">
          <draw:text-box>
            <text:p text:style-name="a948" text:class-names="" text:cond-style-name=""><text:span text:style-name="a946" text:class-names="">湖口服務區南下加油站新建工程說明</text:span><text:span text:style-name="a947" text:class-names=""/></text:p>
          </draw:text-box>
          <svg:title/>
          <svg:desc/>
        </draw:frame>
        <presentation:notes draw:style-name="a979">
          <draw:page-thumbnail draw:page-number="2" svg:x="1.08507in" svg:y="0.84028in" svg:width="5.59375in" svg:height="4.19618in" presentation:class="page" draw:id="id130" presentation:style-name="a973" draw:name="投影片圖像版面配置區 1">
            <svg:title/>
            <svg:desc/>
          </draw:page-thumbnail>
          <draw:frame draw:id="id131" presentation:style-name="a974" draw:name="備忘稿版面配置區 2" svg:x="0.77639in" svg:y="5.31654in" svg:width="6.21111in" svg:height="5.03672in" presentation:class="notes" presentation:placeholder="true">
            <draw:text-box/>
            <svg:title/>
            <svg:desc/>
          </draw:frame>
          <draw:frame draw:id="id132" draw:style-name="a978" draw:name="投影片編號版面配置區 3" svg:x="4.39774in" svg:y="10.63113in" svg:width="3.36435in" svg:height="0.55964in">
            <draw:text-box>
              <text:p text:style-name="a977" text:class-names="" text:cond-style-name=""><text:span text:style-name="a975" text:class-names=""><text:page-number style:num-format="1" text:fixed="false">2</text:page-number></text:span><text:span text:style-name="a976" text:class-names=""/></text:p>
            </draw:text-box>
            <svg:title/>
            <svg:desc/>
          </draw:frame>
        </presentation:notes>
      </draw:page>
      <draw:page draw:name="Slide33" draw:style-name="a980" draw:master-page-name="Master1-Layout2-obj-標題及物件" presentation:presentation-page-layout-name="Master1-PPL2" draw:id="Slide-288">
        <draw:g draw:name="群組 6" draw:id="id133">
          <svg:title/>
          <svg:desc/>
          <draw:custom-shape svg:x="-2.20434in" svg:y="6.96376in" svg:width="8.13594in" svg:height="1.40335in" draw:id="id139" draw:style-name="a1008" draw:name="Shape 23">
            <svg:title/>
            <svg:desc/>
            <text:p text:style-name="a1007" text:class-names="" text:cond-style-name=""><text:span text:style-name="a1006" text:class-names=""/></text:p>
  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4 / 2"/>
              <draw:equation draw:name="f6" draw:formula="?f2 + ?f5"/>
              <draw:equation draw:name="f7" draw:formula="?f1 - ?f0"/>
              <draw:equation draw:name="f8" draw:formula="?f7 / 2"/>
              <draw:equation draw:name="f9" draw:formula="?f0 + ?f8"/>
              <draw:equation draw:name="f10" draw:formula="min(?f7, ?f4)"/>
              <draw:equation draw:name="f11" draw:formula="100000 * ?f7 / ?f10"/>
              <draw:equation draw:name="f12" draw:formula="$0"/>
              <draw:equation draw:name="f13" draw:formula="?f10 * ?f12 / 200000"/>
              <draw:equation draw:name="f14" draw:formula="?f10 * ?f12 / 100000"/>
              <draw:equation draw:name="f15" draw:formula="?f1 - ?f13"/>
              <draw:equation draw:name="f16" draw:formula="?f1 - ?f14"/>
              <draw:equation draw:name="f17" draw:formula="?f16 / 2"/>
              <draw:equation draw:name="f18" draw:formula="?f1 - ?f17"/>
              <draw:equation draw:name="f19" draw:formula="5 * ?f12 / ?f11"/>
              <draw:equation draw:name="f20" draw:formula="(1 + ?f19) / 12"/>
              <draw:equation draw:name="f21" draw:formula="?f20 * ?f7"/>
              <draw:equation draw:name="f22" draw:formula="?f20 * ?f4"/>
              <draw:equation draw:name="f23" draw:formula="?f1 - ?f21"/>
              <draw:equation draw:name="f24" draw:formula="?f3 - ?f22"/>
              <draw:equation draw:name="f25" draw:formula="?f4 * ?f9 / ?f14"/>
              <draw:equation draw:name="f26" draw:formula="?f25"/>
              <draw:equation draw:name="f27" draw:formula="?f3 - ?f26"/>
            </draw:enhanced-geometry>
          </draw:custom-shape>
          <draw:custom-shape svg:x="5.40515in" svg:y="6.96376in" svg:width="1.47576in" svg:height="1.40335in" draw:id="id140" draw:style-name="a1011" draw:name="Shape 26">
            <svg:title/>
            <svg:desc/>
            <text:p text:style-name="a1010" text:class-names="" text:cond-style-name=""><text:span text:style-name="a1009" text:class-names=""/></text:p>
  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4 / 2"/>
              <draw:equation draw:name="f6" draw:formula="?f2 + ?f5"/>
              <draw:equation draw:name="f7" draw:formula="?f1 - ?f0"/>
              <draw:equation draw:name="f8" draw:formula="?f7 / 2"/>
              <draw:equation draw:name="f9" draw:formula="?f0 + ?f8"/>
              <draw:equation draw:name="f10" draw:formula="min(?f7, ?f4)"/>
              <draw:equation draw:name="f11" draw:formula="100000 * ?f7 / ?f10"/>
              <draw:equation draw:name="f12" draw:formula="$0"/>
              <draw:equation draw:name="f13" draw:formula="?f10 * ?f12 / 200000"/>
              <draw:equation draw:name="f14" draw:formula="?f10 * ?f12 / 100000"/>
              <draw:equation draw:name="f15" draw:formula="?f1 - ?f13"/>
              <draw:equation draw:name="f16" draw:formula="?f1 - ?f14"/>
              <draw:equation draw:name="f17" draw:formula="?f16 / 2"/>
              <draw:equation draw:name="f18" draw:formula="?f1 - ?f17"/>
              <draw:equation draw:name="f19" draw:formula="5 * ?f12 / ?f11"/>
              <draw:equation draw:name="f20" draw:formula="(1 + ?f19) / 12"/>
              <draw:equation draw:name="f21" draw:formula="?f20 * ?f7"/>
              <draw:equation draw:name="f22" draw:formula="?f20 * ?f4"/>
              <draw:equation draw:name="f23" draw:formula="?f1 - ?f21"/>
              <draw:equation draw:name="f24" draw:formula="?f3 - ?f22"/>
              <draw:equation draw:name="f25" draw:formula="?f4 * ?f9 / ?f14"/>
              <draw:equation draw:name="f26" draw:formula="?f25"/>
              <draw:equation draw:name="f27" draw:formula="?f3 - ?f26"/>
            </draw:enhanced-geometry>
          </draw:custom-shape>
        </draw:g>
        <draw:connector draw:type="line" svg:x1="7.08649in" svg:y1="8.28845in" svg:x2="21.3078in" svg:y2="8.29192in" draw:id="id134" draw:style-name="a981" draw:name="直線接點 3">
          <svg:title/>
          <svg:desc/>
        </draw:connector>
        <draw:frame draw:id="id135" draw:style-name="a986" draw:name="Text Box 16" svg:x="6.71657in" svg:y="7.09092in" svg:width="10.17199in" svg:height="1.21172in">
          <draw:text-box>
            <text:p text:style-name="a985" text:class-names="" text:cond-style-name=""><text:span text:style-name="a982" text:class-names="">1.</text:span><text:span text:style-name="a983" text:class-names="">計畫需求</text:span><text:span text:style-name="a984" text:class-names="">與基地環境說明</text:span></text:p>
          </draw:text-box>
          <svg:title/>
          <svg:desc/>
        </draw:frame>
        <draw:frame draw:id="id136" draw:style-name="a998" draw:name="文字方塊 5" svg:x="11.94535in" svg:y="8.43837in" svg:width="4.12882in" svg:height="2.13495in">
          <draw:text-box>
            <text:p text:style-name="a989" text:class-names="" text:cond-style-name=""><text:span text:style-name="a987" text:class-names="">○基本資料</text:span><text:span text:style-name="a988" text:class-names=""/></text:p>
            <text:p text:style-name="a993" text:class-names="" text:cond-style-name=""><text:span text:style-name="a990" text:class-names="">○</text:span><text:span text:style-name="a991" text:class-names="">計畫需求與工作概述</text:span><text:span text:style-name="a992" text:class-names=""/></text:p>
            <text:p text:style-name="a997" text:class-names="" text:cond-style-name=""><text:span text:style-name="a994" text:class-names="">○</text:span><text:span text:style-name="a995" text:class-names="">基地環境調查</text:span><text:span text:style-name="a996" text:class-names=""/></text:p>
          </draw:text-box>
          <svg:title/>
          <svg:desc/>
        </draw:frame>
        <draw:custom-shape svg:x="-3.46433in" svg:y="8.5246in" svg:width="12.83607in" svg:height="6.47713in" draw:id="id137" draw:style-name="a1001" draw:name="Shape 23">
          <svg:title/>
          <svg:desc/>
          <text:p text:style-name="a1000" text:class-names="" text:cond-style-name=""><text:span text:style-name="a999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  <draw:frame draw:id="id138" draw:style-name="a1005" draw:name="投影片編號版面配置區 1" svg:x="14.33582in" svg:y="13.90439in" svg:width="4.66748in" svg:height="0.7987in">
          <draw:text-box>
            <text:p text:style-name="a1004" text:class-names="" text:cond-style-name=""><text:span text:style-name="a1002" text:class-names=""><text:page-number style:num-format="1" text:fixed="false">3</text:page-number></text:span><text:span text:style-name="a1003" text:class-names=""/></text:p>
          </draw:text-box>
          <svg:title/>
          <svg:desc/>
        </draw:frame>
      </draw:page>
      <draw:page draw:name="Slide218" draw:style-name="a1012" draw:master-page-name="Master1-Layout7-blank-空白" presentation:presentation-page-layout-name="Master1-PPL7" draw:id="Slide-473">
        <draw:frame draw:id="id141" draw:style-name="a1016" draw:name="投影片編號版面配置區 1" svg:x="14.33582in" svg:y="13.90439in" svg:width="4.66748in" svg:height="0.7987in">
          <draw:text-box>
            <text:p text:style-name="a1015" text:class-names="" text:cond-style-name=""><text:span text:style-name="a1013" text:class-names=""><text:page-number style:num-format="1" text:fixed="false">4</text:page-number></text:span><text:span text:style-name="a1014" text:class-names=""/></text:p>
          </draw:text-box>
          <svg:title/>
          <svg:desc/>
        </draw:frame>
        <draw:frame draw:id="id142" draw:style-name="a1020" draw:name="Shape 25" svg:x="4.56806in" svg:y="0.58281in" svg:width="9.45319in" svg:height="1.01189in">
          <draw:text-box>
            <text:p text:style-name="a1019" text:class-names="" text:cond-style-name=""><text:span text:style-name="a1017" text:class-names="">基本資料</text:span><text:span text:style-name="a1018" text:class-names=""/></text:p>
          </draw:text-box>
          <svg:title/>
          <svg:desc/>
        </draw:frame>
        <draw:frame draw:id="id143" draw:name="表格 5" svg:x="2.00872in" svg:y="4.36902in" svg:width="15.98603in" svg:height="6.91095in">
          <table:table table:style-name="a1021" table:template-name="{2D5ABB26-0587-4C30-8999-92F81FD0307C}" table:use-banding-columns-styles="false" table:use-banding-rows-styles="true" table:use-first-column-styles="false" table:use-first-row-styles="true" table:use-last-column-styles="false" table:use-last-row-styles="false">
            <table:table-column table:style-name="a1022" table:default-cell-style-name=""/>
            <table:table-column table:style-name="a1023" table:default-cell-style-name=""/>
            <table:table-row table:style-name="a1024" table:default-cell-style-name="">
              <table:table-cell table:style-name="a1028">
                <text:list text:style-name="a1027">
                  <text:list-item>
                    <text:p text:style-name="a1026" text:class-names="" text:cond-style-name=""><text:span text:style-name="a1025" text:class-names="">決標方式</text:span></text:p>
                  </text:list-item>
                </text:list>
              </table:table-cell>
              <table:table-cell table:style-name="a1032">
                <text:list text:style-name="a1031">
                  <text:list-item>
                    <text:p text:style-name="a1030" text:class-names="" text:cond-style-name=""><text:span text:style-name="a1029" text:class-names="">最低標</text:span></text:p>
                  </text:list-item>
                </text:list>
              </table:table-cell>
            </table:table-row>
            <table:table-row table:style-name="a1033" table:default-cell-style-name="">
              <table:table-cell table:style-name="a1037">
                <text:list text:style-name="a1036">
                  <text:list-item>
                    <text:p text:style-name="a1035" text:class-names="" text:cond-style-name=""><text:span text:style-name="a1034" text:class-names="">工程坐落</text:span></text:p>
                  </text:list-item>
                </text:list>
              </table:table-cell>
              <table:table-cell table:style-name="a1043">
                <text:list text:style-name="a1042">
                  <text:list-item>
                    <text:p text:style-name="a1041" text:class-names="" text:cond-style-name=""><text:span text:style-name="a1038" text:class-names="">新竹縣湖口鄉榮光路</text:span><text:span text:style-name="a1039" text:class-names="">158-1</text:span><text:span text:style-name="a1040" text:class-names="">號</text:span></text:p>
                  </text:list-item>
                </text:list>
              </table:table-cell>
            </table:table-row>
            <table:table-row table:style-name="a1044" table:default-cell-style-name="">
              <table:table-cell table:style-name="a1048">
                <text:list text:style-name="a1047">
                  <text:list-item>
                    <text:p text:style-name="a1046" text:class-names="" text:cond-style-name=""><text:span text:style-name="a1045" text:class-names="">工程範圍</text:span></text:p>
                  </text:list-item>
                </text:list>
              </table:table-cell>
              <table:table-cell table:style-name="a1053">
                <text:list text:style-name="a1052">
                  <text:list-item>
                    <text:p text:style-name="a1051" text:class-names="" text:cond-style-name=""><text:span text:style-name="a1049" text:class-names="">湖口服務區北上加油站屋、油槽、泵島拆除新建</text:span><text:span text:style-name="a1050" text:class-names=""/></text:p>
                  </text:list-item>
                </text:list>
              </table:table-cell>
            </table:table-row>
            <table:table-row table:style-name="a1054" table:default-cell-style-name="">
              <table:table-cell table:style-name="a1058">
                <text:list text:style-name="a1057">
                  <text:list-item>
                    <text:p text:style-name="a1056" text:class-names="" text:cond-style-name=""><text:span text:style-name="a1055" text:class-names="">預算金額</text:span></text:p>
                  </text:list-item>
                </text:list>
              </table:table-cell>
              <table:table-cell table:style-name="a1070">
                <text:list text:style-name="a1069">
                  <text:list-item>
                    <text:p text:style-name="a1068" text:class-names="" text:cond-style-name=""><text:span text:style-name="a1059" text:class-names="">約為新臺幣</text:span><text:span text:style-name="a1060" text:class-names="">1</text:span><text:span text:style-name="a1061" text:class-names="">億</text:span><text:span text:style-name="a1062" text:class-names="">7,152</text:span><text:span text:style-name="a1063" text:class-names="">萬元</text:span><text:span text:style-name="a1064" text:class-names="">(</text:span><text:span text:style-name="a1065" text:class-names="">實際依公告為準</text:span><text:span text:style-name="a1066" text:class-names="">)</text:span><text:span text:style-name="a1067" text:class-names=""/></text:p>
                  </text:list-item>
                </text:list>
              </table:table-cell>
            </table:table-row>
            <table:table-row table:style-name="a1071" table:default-cell-style-name="">
              <table:table-cell table:style-name="a1079">
                <text:list text:style-name="a1078">
                  <text:list-item>
                    <text:p text:style-name="a1077" text:class-names="" text:cond-style-name=""><text:span text:style-name="a1072" text:class-names="">廠商資格</text:span><text:span text:style-name="a1073" text:class-names=""><text:line-break/>(</text:span><text:span text:style-name="a1074" text:class-names="">同時符合或共同承攬</text:span><text:span text:style-name="a1075" text:class-names="">)</text:span><text:span text:style-name="a1076" text:class-names=""/></text:p>
                  </text:list-item>
                </text:list>
              </table:table-cell>
              <table:table-cell table:style-name="a1092">
                <text:list text:style-name="a1091">
                  <text:list-item>
                    <text:p text:style-name="a1090" text:class-names="" text:cond-style-name=""><text:span text:style-name="a1080" text:class-names="">1.</text:span><text:span text:style-name="a1081" text:class-names="">乙級營造廠<text:s text:c="1"/></text:span><text:span text:style-name="a1082" text:class-names=""><text:line-break/></text:span><text:span text:style-name="a1083" text:class-names="">2.</text:span><text:span text:style-name="a1084" text:class-names="">配管工程業</text:span><text:span text:style-name="a1085" text:class-names="">(E599010)<text:s text:c="1"/></text:span><text:span text:style-name="a1086" text:class-names="">或 機械安裝業</text:span><text:span text:style-name="a1087" text:class-names="">(E604010)</text:span><text:span text:style-name="a1088" text:class-names="">或 燃料導管安裝工程業</text:span><text:span text:style-name="a1089" text:class-names="">(E502010 )</text:span></text:p>
                  </text:list-item>
                </text:list>
              </table:table-cell>
            </table:table-row>
          </table:table>
          <draw:image xlink:href="media/image3.png" xlink:type="simple" xlink:show="embed" xlink:actuate="onLoad"/>
          <svg:title/>
          <svg:desc/>
        </draw:frame>
      </draw:page>
      <draw:page draw:name="Slide196" draw:style-name="a1093" draw:master-page-name="Master1-Layout4-cust-兩項物件" presentation:presentation-page-layout-name="Master1-PPL4" draw:id="Slide-451">
        <draw:frame draw:id="id144" draw:style-name="a1099" draw:name="Shape 25" svg:x="0.02639in" svg:y="0.42325in" svg:width="3.43919in" svg:height="1.2502in">
          <draw:text-box>
            <text:p text:style-name="a1096" text:class-names="" text:cond-style-name=""><text:span text:style-name="a1094" text:class-names="">計畫需求與</text:span><text:span text:style-name="a1095" text:class-names=""/></text:p>
            <text:p text:style-name="a1098" text:class-names="" text:cond-style-name=""><text:span text:style-name="a1097" text:class-names="">基地環境說明</text:span></text:p>
          </draw:text-box>
          <svg:title/>
          <svg:desc/>
        </draw:frame>
        <draw:frame draw:id="id145" draw:style-name="a1103" draw:name="Shape 25" svg:x="4.56806in" svg:y="0.58281in" svg:width="9.45319in" svg:height="1.01189in">
          <draw:text-box>
            <text:p text:style-name="a1102" text:class-names="" text:cond-style-name=""><text:span text:style-name="a1100" text:class-names="">計畫需求與工作概述</text:span><text:span text:style-name="a1101" text:class-names=""/></text:p>
          </draw:text-box>
          <svg:title/>
          <svg:desc/>
        </draw:frame>
        <draw:frame draw:id="id146" draw:style-name="a1107" draw:name="文字方塊 15" svg:x="1.32003in" svg:y="1.83095in" svg:width="2.34543in" svg:height="0.89848in">
          <draw:text-box>
            <text:p text:style-name="a1106" text:class-names="" text:cond-style-name=""><text:span text:style-name="a1104" text:class-names="">前言</text:span><text:span text:style-name="a1105" text:class-names=""/></text:p>
          </draw:text-box>
          <svg:title/>
          <svg:desc/>
        </draw:frame>
        <draw:custom-shape svg:x="0.47312in" svg:y="2.22656in" svg:width="0.78126in" svg:height="0.23438in" draw:id="id147" draw:style-name="a1110" draw:name="Shape 26">
          <svg:title/>
          <svg:desc/>
          <text:p text:style-name="a1109" text:class-names="" text:cond-style-name=""><text:span text:style-name="a1108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  <draw:custom-shape svg:x="0.59187in" svg:y="2.88693in" svg:width="18.81973in" svg:height="4.34199in" draw:id="id148" draw:style-name="a1134" draw:name="矩形 21">
          <svg:title/>
          <svg:desc/>
          <text:list text:style-name="a1118">
            <text:list-item>
              <text:p text:style-name="a1117" text:class-names="" text:cond-style-name=""><text:span text:style-name="a1111" text:class-names="">本案工作範圍為</text:span><text:span text:style-name="a1112" text:class-names="">湖口服務區南下加油站</text:span><text:span text:style-name="a1113" text:class-names="">，</text:span><text:span text:style-name="a1114" text:class-names="">計畫將</text:span><text:span text:style-name="a1115" text:class-names="">加油站區建物及地下油槽管線全面拆除，並依環保法規及加油站監測設備進行設計，以確保新建之空間品質提升，讓民眾感受到整體服務品質之優化成效。</text:span><text:span text:style-name="a1116" text:class-names=""/></text:p>
            </text:list-item>
          </text:list>
          <text:list text:style-name="a1131">
            <text:list-item>
              <text:p text:style-name="a1130" text:class-names="" text:cond-style-name=""><text:span text:style-name="a1119" text:class-names="">加油站新建工程招標預算金額</text:span><text:span text:style-name="a1120" text:class-names="">南下側約為新臺幣</text:span><text:span text:style-name="a1121" text:class-names="">1</text:span><text:span text:style-name="a1122" text:class-names="">億</text:span><text:span text:style-name="a1123" text:class-names="">3,790</text:span><text:span text:style-name="a1124" text:class-names="">萬元</text:span><text:span text:style-name="a1125" text:class-names="">，包含建物拆除新建、地下油槽管線拆除新設、站區整體改善及其他配合事項。</text:span><text:span text:style-name="a1126" text:class-names="">(</text:span><text:span text:style-name="a1127" text:class-names="">本案工程費用經甲方同意後的予以增減</text:span><text:span text:style-name="a1128" text:class-names="">)</text:span><text:span text:style-name="a1129" text:class-names=""><text:s text:c="1"/></text:span></text:p>
            </text:list-item>
          </text:list>
          <text:p text:style-name="a1133" text:class-names="" text:cond-style-name=""><text:span text:style-name="a1132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49" draw:style-name="a1138" draw:name="投影片編號版面配置區 1" svg:x="14.33582in" svg:y="13.90439in" svg:width="4.66748in" svg:height="0.7987in">
          <draw:text-box>
            <text:p text:style-name="a1137" text:class-names="" text:cond-style-name=""><text:span text:style-name="a1135" text:class-names=""><text:page-number style:num-format="1" text:fixed="false">5</text:page-number></text:span><text:span text:style-name="a1136" text:class-names=""/></text:p>
          </draw:text-box>
          <svg:title/>
          <svg:desc/>
        </draw:frame>
        <draw:frame draw:id="id150" draw:style-name="a1139" draw:name="圖片 6" svg:x="0.31562in" svg:y="7.83478in" svg:width="9.60486in" svg:height="5.31496in" style:rel-width="scale" style:rel-height="scale">
          <draw:image xlink:href="media/image4.jpeg" xlink:type="simple" xlink:show="embed" xlink:actuate="onLoad"/>
          <svg:title/>
          <svg:desc/>
        </draw:frame>
        <draw:frame draw:id="id151" draw:style-name="a1140" draw:name="圖片 8" svg:x="10.30848in" svg:y="7.83478in" svg:width="9.11101in" svg:height="5.37293in" style:rel-width="scale" style:rel-height="scale">
          <draw:image xlink:href="media/image5.png" xlink:type="simple" xlink:show="embed" xlink:actuate="onLoad"/>
          <svg:title/>
          <svg:desc/>
        </draw:frame>
      </draw:page>
      <draw:page draw:name="Slide36" draw:style-name="a1141" draw:master-page-name="Master1-Layout4-cust-兩項物件" presentation:presentation-page-layout-name="Master1-PPL4" draw:id="Slide-291">
        <draw:frame draw:id="id152" draw:style-name="a1145" draw:name="Shape 25" svg:x="4.56806in" svg:y="0.58281in" svg:width="9.45319in" svg:height="1.01189in">
          <draw:text-box>
            <text:p text:style-name="a1144" text:class-names="" text:cond-style-name=""><text:span text:style-name="a1142" text:class-names="">基地環境</text:span><text:span text:style-name="a1143" text:class-names=""/></text:p>
          </draw:text-box>
          <svg:title/>
          <svg:desc/>
        </draw:frame>
        <draw:frame draw:id="id153" draw:style-name="a1149" draw:name="投影片編號版面配置區 1" svg:x="14.33582in" svg:y="13.90439in" svg:width="4.66748in" svg:height="0.7987in">
          <draw:text-box>
            <text:p text:style-name="a1148" text:class-names="" text:cond-style-name=""><text:span text:style-name="a1146" text:class-names=""><text:page-number style:num-format="1" text:fixed="false">6</text:page-number></text:span><text:span text:style-name="a1147" text:class-names=""/></text:p>
          </draw:text-box>
          <svg:title/>
          <svg:desc/>
        </draw:frame>
        <draw:frame draw:id="id154" draw:style-name="a1153" draw:name="文字方塊 35" svg:x="1.32003in" svg:y="1.83095in" svg:width="2.30304in" svg:height="1.00977in">
          <draw:text-box>
            <text:p text:style-name="a1152" text:class-names="" text:cond-style-name=""><text:span text:style-name="a1150" text:class-names="">基地範圍</text:span><text:span text:style-name="a1151" text:class-names=""/></text:p>
          </draw:text-box>
          <svg:title/>
          <svg:desc/>
        </draw:frame>
        <draw:custom-shape svg:x="0.47312in" svg:y="2.22656in" svg:width="0.78126in" svg:height="0.23438in" draw:id="id155" draw:style-name="a1156" draw:name="Shape 26">
          <svg:title/>
          <svg:desc/>
          <text:p text:style-name="a1155" text:class-names="" text:cond-style-name=""><text:span text:style-name="a1154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  <draw:frame draw:id="id156" draw:style-name="a1162" draw:name="Shape 25" svg:x="0.02639in" svg:y="0.42325in" svg:width="3.43919in" svg:height="1.2502in">
          <draw:text-box>
            <text:p text:style-name="a1159" text:class-names="" text:cond-style-name=""><text:span text:style-name="a1157" text:class-names="">計畫需求與</text:span><text:span text:style-name="a1158" text:class-names=""/></text:p>
            <text:p text:style-name="a1161" text:class-names="" text:cond-style-name=""><text:span text:style-name="a1160" text:class-names="">基地環境說明</text:span></text:p>
          </draw:text-box>
          <svg:title/>
          <svg:desc/>
        </draw:frame>
        <draw:custom-shape svg:x="10.63173in" svg:y="2.84071in" svg:width="8.83297in" svg:height="2.52441in" draw:id="id157" draw:style-name="a1172" draw:name="矩形 39">
          <svg:title/>
          <svg:desc/>
          <text:p text:style-name="a1171" text:class-names="" text:cond-style-name=""><text:span text:style-name="a1163" text:class-names="">本案湖口服務區南下北上加油站屬新竹縣湖口鄉。加油站</text:span><text:span text:style-name="a1164" text:class-names="">南下側則位於新竹縣湖口鄉國強街</text:span><text:span text:style-name="a1165" text:class-names="">1</text:span><text:span text:style-name="a1166" text:class-names="">巷</text:span><text:span text:style-name="a1167" text:class-names="">8-1</text:span><text:span text:style-name="a1168" text:class-names="">號</text:span><text:span text:style-name="a1169" text:class-names="">，東鄰國道一號中山高速公路，南鄰為南向湖口服務區。</text:span><text:span text:style-name="a117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ustom-shape svg:x="0in" svg:y="0in" svg:width="20.00347in" svg:height="0in" draw:id="id158" draw:style-name="a1175" draw:name="Rectangle 9">
          <svg:title/>
          <svg:desc/>
          <text:p text:style-name="a1174" text:class-names="" text:cond-style-name=""><text:span text:style-name="a117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59" draw:style-name="a1176" draw:name="圖片 16" svg:x="0.94757in" svg:y="2.84071in" svg:width="8.66042in" svg:height="10.84637in" style:rel-width="scale" style:rel-height="scale">
          <draw:image xlink:href="media/image6.jpeg" xlink:type="simple" xlink:show="embed" xlink:actuate="onLoad"/>
          <svg:title/>
          <svg:desc>全區位置圖</svg:desc>
        </draw:frame>
        <draw:frame draw:id="id160" draw:style-name="a1177" draw:name="圖片 9" svg:x="10.86797in" svg:y="6.08339in" svg:width="8.47384in" svg:height="5.66992in" style:rel-width="scale" style:rel-height="scale">
          <draw:image xlink:href="media/image7.png" xlink:type="simple" xlink:show="embed" xlink:actuate="onLoad"/>
          <svg:title/>
          <svg:desc/>
        </draw:frame>
      </draw:page>
      <draw:page draw:name="Slide37" draw:style-name="a1178" draw:master-page-name="Master1-Layout4-cust-兩項物件" presentation:presentation-page-layout-name="Master1-PPL4" draw:id="Slide-292">
        <draw:frame draw:id="id161" draw:style-name="a1182" draw:name="Shape 25" svg:x="4.56806in" svg:y="0.58281in" svg:width="9.45319in" svg:height="1.01189in">
          <draw:text-box>
            <text:p text:style-name="a1181" text:class-names="" text:cond-style-name=""><text:span text:style-name="a1179" text:class-names="">基地環境調查</text:span><text:span text:style-name="a1180" text:class-names=""/></text:p>
          </draw:text-box>
          <svg:title/>
          <svg:desc/>
        </draw:frame>
        <draw:custom-shape svg:x="0in" svg:y="0in" svg:width="0.20202in" svg:height="0.90879in" draw:id="id162" draw:style-name="a1185" draw:name="Rectangle 45">
          <svg:title/>
          <svg:desc/>
          <text:p text:style-name="a1184" text:class-names="" text:cond-style-name=""><text:span text:style-name="a1183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163" draw:style-name="a1189" draw:name="投影片編號版面配置區 5" svg:x="14.33582in" svg:y="13.90439in" svg:width="4.66748in" svg:height="0.7987in">
          <draw:text-box>
            <text:p text:style-name="a1188" text:class-names="" text:cond-style-name=""><text:span text:style-name="a1186" text:class-names=""><text:page-number style:num-format="1" text:fixed="false">7</text:page-number></text:span><text:span text:style-name="a1187" text:class-names=""/></text:p>
          </draw:text-box>
          <svg:title/>
          <svg:desc/>
        </draw:frame>
        <draw:frame draw:id="id164" draw:style-name="a1195" draw:name="Shape 25" svg:x="0.02639in" svg:y="0.42325in" svg:width="3.43919in" svg:height="1.2502in">
          <draw:text-box>
            <text:p text:style-name="a1192" text:class-names="" text:cond-style-name=""><text:span text:style-name="a1190" text:class-names="">計畫需求與</text:span><text:span text:style-name="a1191" text:class-names=""/></text:p>
            <text:p text:style-name="a1194" text:class-names="" text:cond-style-name=""><text:span text:style-name="a1193" text:class-names="">基地環境說明</text:span></text:p>
          </draw:text-box>
          <svg:title/>
          <svg:desc/>
        </draw:frame>
        <draw:frame draw:id="id165" draw:style-name="a1199" draw:name="文字方塊 21" svg:x="1.32003in" svg:y="1.83095in" svg:width="2.93304in" svg:height="1.00977in">
          <draw:text-box>
            <text:p text:style-name="a1198" text:class-names="" text:cond-style-name=""><text:span text:style-name="a1196" text:class-names="">南下加油站</text:span><text:span text:style-name="a1197" text:class-names=""/></text:p>
          </draw:text-box>
          <svg:title/>
          <svg:desc/>
        </draw:frame>
        <draw:custom-shape svg:x="0.47312in" svg:y="2.22656in" svg:width="0.78126in" svg:height="0.23438in" draw:id="id166" draw:style-name="a1202" draw:name="Shape 26">
          <svg:title/>
          <svg:desc/>
          <text:p text:style-name="a1201" text:class-names="" text:cond-style-name=""><text:span text:style-name="a1200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  <draw:frame draw:id="id167" draw:style-name="a1203" draw:name="圖片 23" svg:x="5.42188in" svg:y="1.62556in" svg:width="8.8232in" svg:height="5.79656in" style:rel-width="scale" style:rel-height="scale">
          <draw:image xlink:href="media/image8.jpeg" xlink:type="simple" xlink:show="embed" xlink:actuate="onLoad"/>
          <svg:title/>
          <svg:desc>南下全區現況照片</svg:desc>
        </draw:frame>
        <draw:frame draw:id="id168" draw:style-name="a1204" draw:name="圖片 24" svg:x="1.32003in" svg:y="7.63585in" svg:width="5.30561in" svg:height="3.02133in" style:rel-width="scale" style:rel-height="scale">
          <draw:image xlink:href="media/image9.jpeg" xlink:type="simple" xlink:show="embed" xlink:actuate="onLoad"/>
          <svg:title/>
          <svg:desc>20220426_100820</svg:desc>
        </draw:frame>
        <draw:frame draw:id="id169" draw:style-name="a1205" draw:name="圖片 25" svg:x="7.34893in" svg:y="7.6285in" svg:width="5.30561in" svg:height="3.02133in" style:rel-width="scale" style:rel-height="scale">
          <draw:image xlink:href="media/image10.jpeg" xlink:type="simple" xlink:show="embed" xlink:actuate="onLoad"/>
          <svg:title/>
          <svg:desc>20220426_100934</svg:desc>
        </draw:frame>
        <draw:frame draw:id="id170" draw:style-name="a1206" draw:name="圖片 26" svg:x="13.38461in" svg:y="7.65276in" svg:width="5.30561in" svg:height="3.02133in" style:rel-width="scale" style:rel-height="scale">
          <draw:image xlink:href="media/image11.jpeg" xlink:type="simple" xlink:show="embed" xlink:actuate="onLoad"/>
          <svg:title/>
          <svg:desc>20220426_100918</svg:desc>
        </draw:frame>
        <draw:frame draw:id="id171" draw:style-name="a1207" draw:name="圖片 27" svg:x="1.32003in" svg:y="10.79615in" svg:width="5.30561in" svg:height="3.02133in" style:rel-width="scale" style:rel-height="scale">
          <draw:image xlink:href="media/image12.jpeg" xlink:type="simple" xlink:show="embed" xlink:actuate="onLoad"/>
          <svg:title/>
          <svg:desc>20220426_103350</svg:desc>
        </draw:frame>
        <draw:frame draw:id="id172" draw:style-name="a1208" draw:name="圖片 28" svg:x="7.34893in" svg:y="10.75796in" svg:width="5.30561in" svg:height="3.02133in" style:rel-width="scale" style:rel-height="scale">
          <draw:image xlink:href="media/image13.jpeg" xlink:type="simple" xlink:show="embed" xlink:actuate="onLoad"/>
          <svg:title/>
          <svg:desc>20220426_103337</svg:desc>
        </draw:frame>
        <draw:frame draw:id="id173" draw:style-name="a1209" draw:name="圖片 29" svg:x="13.41012in" svg:y="10.79615in" svg:width="5.30561in" svg:height="3.02133in" style:rel-width="scale" style:rel-height="scale">
          <draw:image xlink:href="media/image14.jpeg" xlink:type="simple" xlink:show="embed" xlink:actuate="onLoad"/>
          <svg:title/>
          <svg:desc>20220426_103444</svg:desc>
        </draw:frame>
        <draw:custom-shape svg:x="1.44718in" svg:y="9.88511in" svg:width="0.5819in" svg:height="0.61031in" draw:id="id174" draw:style-name="a1213" draw:name="橢圓 30">
          <svg:title/>
          <svg:desc/>
          <text:p text:style-name="a1212" text:class-names="" text:cond-style-name=""><text:span text:style-name="a1210" text:class-names="">1</text:span><text:span text:style-name="a1211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custom-shape svg:x="7.54149in" svg:y="9.88511in" svg:width="0.5819in" svg:height="0.61031in" draw:id="id175" draw:style-name="a1217" draw:name="橢圓 31">
          <svg:title/>
          <svg:desc/>
          <text:p text:style-name="a1216" text:class-names="" text:cond-style-name=""><text:span text:style-name="a1214" text:class-names="">2</text:span><text:span text:style-name="a1215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custom-shape svg:x="13.63253in" svg:y="9.88511in" svg:width="0.5819in" svg:height="0.61031in" draw:id="id176" draw:style-name="a1221" draw:name="橢圓 32">
          <svg:title/>
          <svg:desc/>
          <text:p text:style-name="a1220" text:class-names="" text:cond-style-name=""><text:span text:style-name="a1218" text:class-names="">3</text:span><text:span text:style-name="a1219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custom-shape svg:x="1.44209in" svg:y="13.03298in" svg:width="0.5819in" svg:height="0.61031in" draw:id="id177" draw:style-name="a1225" draw:name="橢圓 34">
          <svg:title/>
          <svg:desc/>
          <text:p text:style-name="a1224" text:class-names="" text:cond-style-name=""><text:span text:style-name="a1222" text:class-names="">4</text:span><text:span text:style-name="a1223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custom-shape svg:x="7.54149in" svg:y="13.03298in" svg:width="0.5819in" svg:height="0.61031in" draw:id="id178" draw:style-name="a1229" draw:name="橢圓 35">
          <svg:title/>
          <svg:desc/>
          <text:p text:style-name="a1228" text:class-names="" text:cond-style-name=""><text:span text:style-name="a1226" text:class-names="">5</text:span><text:span text:style-name="a1227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  <draw:custom-shape svg:x="13.62642in" svg:y="13.02924in" svg:width="0.5819in" svg:height="0.61031in" draw:id="id179" draw:style-name="a1233" draw:name="橢圓 36">
          <svg:title/>
          <svg:desc/>
          <text:p text:style-name="a1232" text:class-names="" text:cond-style-name=""><text:span text:style-name="a1230" text:class-names="">6</text:span><text:span text:style-name="a1231" text:class-names=""/></text:p>
          <draw:enhanced-geometry xmlns:dr3d="urn:oasis:names:tc:opendocument:xmlns:dr3d:1.0" draw:path-stretchpoint-x="21600" draw:path-stretchpoint-y="21600" draw:type="non-primitive" svg:viewBox="0 0 21600 21600" draw:enhanced-path="M ?f2 ?f8 A ?f65 ?f66 ?f67 ?f68 ?f2 ?f8 ?f62 ?f64  W ?f69 ?f70 ?f71 ?f72 ?f2 ?f8 ?f62 ?f64 Z N" draw:text-areas="?f22 ?f24 ?f23 ?f25" draw:glue-points="?f22 ?f24 ?f22 ?f25 ?f23 ?f25 ?f23 ?f24" draw:glue-point-leaving-directions="-360, -180, -180, -360">
            <draw:equation draw:name="f0" draw:formula="10800000"/>
            <draw:equation draw:name="f1" draw:formula="5400000"/>
            <draw:equation draw:name="f2" draw:formula="left"/>
            <draw:equation draw:name="f3" draw:formula="right"/>
            <draw:equation draw:name="f4" draw:formula="top"/>
            <draw:equation draw:name="f5" draw:formula="bottom"/>
            <draw:equation draw:name="f6" draw:formula="?f5 - ?f4"/>
            <draw:equation draw:name="f7" draw:formula="?f6 / 2"/>
            <draw:equation draw:name="f8" draw:formula="?f4 + ?f7"/>
            <draw:equation draw:name="f9" draw:formula="?f3 - ?f2"/>
            <draw:equation draw:name="f10" draw:formula="?f9 / 2"/>
            <draw:equation draw:name="f11" draw:formula="?f2 + ?f10"/>
            <draw:equation draw:name="f12" draw:formula="5419351 / 1725033"/>
            <draw:equation draw:name="f13" draw:formula="2700000 + ?f1"/>
            <draw:equation draw:name="f14" draw:formula="?f13 * ?f12 / ?f0"/>
            <draw:equation draw:name="f15" draw:formula="0 - ?f14"/>
            <draw:equation draw:name="f16" draw:formula="sin(?f15)"/>
            <draw:equation draw:name="f17" draw:formula="0 - ?f16"/>
            <draw:equation draw:name="f18" draw:formula="?f17 * ?f10"/>
            <draw:equation draw:name="f19" draw:formula="cos(?f15)"/>
            <draw:equation draw:name="f20" draw:formula="0 - ?f19"/>
            <draw:equation draw:name="f21" draw:formula="?f20 * ?f7"/>
            <draw:equation draw:name="f22" draw:formula="?f11 - ?f18"/>
            <draw:equation draw:name="f23" draw:formula="?f11 + ?f18"/>
            <draw:equation draw:name="f24" draw:formula="?f8 - ?f21"/>
            <draw:equation draw:name="f25" draw:formula="?f8 + ?f21"/>
            <draw:equation draw:name="f26" draw:formula="21550000 - 21600000"/>
            <draw:equation draw:name="f27" draw:formula="if(?f26, 21600000, 21550000)"/>
            <draw:equation draw:name="f28" draw:formula="-21550000 - ?f27"/>
            <draw:equation draw:name="f29" draw:formula="if(?f28, -21550000, ?f27)"/>
            <draw:equation draw:name="f30" draw:formula="?f0 + ?f29"/>
            <draw:equation draw:name="f31" draw:formula="?f0 + ?f1"/>
            <draw:equation draw:name="f32" draw:formula="?f31 * ?f12 / ?f0"/>
            <draw:equation draw:name="f33" draw:formula="0 - ?f32"/>
            <draw:equation draw:name="f34" draw:formula="cos(?f33)"/>
            <draw:equation draw:name="f35" draw:formula="0 - ?f34"/>
            <draw:equation draw:name="f36" draw:formula="?f35 * ?f10"/>
            <draw:equation draw:name="f37" draw:formula="sin(?f33)"/>
            <draw:equation draw:name="f38" draw:formula="0 - ?f37"/>
            <draw:equation draw:name="f39" draw:formula="?f38 * ?f7"/>
            <draw:equation draw:name="f40" draw:formula="sqrt(?f36 * ?f36 + ?f39 * ?f39 + 0 * 0)"/>
            <draw:equation draw:name="f41" draw:formula="?f10 * ?f7 / ?f40"/>
            <draw:equation draw:name="f42" draw:formula="?f38 * ?f41"/>
            <draw:equation draw:name="f43" draw:formula="?f2 - ?f42"/>
            <draw:equation draw:name="f44" draw:formula="?f35 * ?f41"/>
            <draw:equation draw:name="f45" draw:formula="?f8 - ?f44"/>
            <draw:equation draw:name="f46" draw:formula="?f43 - ?f10"/>
            <draw:equation draw:name="f47" draw:formula="?f45 - ?f7"/>
            <draw:equation draw:name="f48" draw:formula="?f43 + ?f10"/>
            <draw:equation draw:name="f49" draw:formula="?f45 + ?f7"/>
            <draw:equation draw:name="f50" draw:formula="?f30 + ?f1"/>
            <draw:equation draw:name="f51" draw:formula="?f50 * ?f12 / ?f0"/>
            <draw:equation draw:name="f52" draw:formula="0 - ?f51"/>
            <draw:equation draw:name="f53" draw:formula="cos(?f52)"/>
            <draw:equation draw:name="f54" draw:formula="0 - ?f53"/>
            <draw:equation draw:name="f55" draw:formula="?f54 * ?f10"/>
            <draw:equation draw:name="f56" draw:formula="sin(?f52)"/>
            <draw:equation draw:name="f57" draw:formula="0 - ?f56"/>
            <draw:equation draw:name="f58" draw:formula="?f57 * ?f7"/>
            <draw:equation draw:name="f59" draw:formula="sqrt(?f55 * ?f55 + ?f58 * ?f58 + 0 * 0)"/>
            <draw:equation draw:name="f60" draw:formula="?f10 * ?f7 / ?f59"/>
            <draw:equation draw:name="f61" draw:formula="?f57 * ?f60"/>
            <draw:equation draw:name="f62" draw:formula="?f43 + ?f61"/>
            <draw:equation draw:name="f63" draw:formula="?f54 * ?f60"/>
            <draw:equation draw:name="f64" draw:formula="?f45 + ?f63"/>
            <draw:equation draw:name="f65" draw:formula="if(?f29, ?f2, ?f46)"/>
            <draw:equation draw:name="f66" draw:formula="if(?f29, ?f8, ?f47)"/>
            <draw:equation draw:name="f67" draw:formula="if(?f29, ?f2, ?f48)"/>
            <draw:equation draw:name="f68" draw:formula="if(?f29, ?f8, ?f49)"/>
            <draw:equation draw:name="f69" draw:formula="if(?f29, ?f46, ?f62)"/>
            <draw:equation draw:name="f70" draw:formula="if(?f29, ?f47, ?f64)"/>
            <draw:equation draw:name="f71" draw:formula="if(?f29, ?f48, ?f62)"/>
            <draw:equation draw:name="f72" draw:formula="if(?f29, ?f49, ?f64)"/>
          </draw:enhanced-geometry>
        </draw:custom-shape>
      </draw:page>
      <draw:page draw:name="Slide154" draw:style-name="a1234" draw:master-page-name="Master1-Layout2-obj-標題及物件" presentation:presentation-page-layout-name="Master1-PPL2" draw:id="Slide-409">
        <draw:g draw:name="群組 6" draw:id="id180">
          <svg:title/>
          <svg:desc/>
          <draw:custom-shape svg:x="-2.20434in" svg:y="6.96376in" svg:width="8.13594in" svg:height="1.40335in" draw:id="id186" draw:style-name="a1266" draw:name="Shape 23">
            <svg:title/>
            <svg:desc/>
            <text:p text:style-name="a1265" text:class-names="" text:cond-style-name=""><text:span text:style-name="a1264" text:class-names=""/></text:p>
  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4 / 2"/>
              <draw:equation draw:name="f6" draw:formula="?f2 + ?f5"/>
              <draw:equation draw:name="f7" draw:formula="?f1 - ?f0"/>
              <draw:equation draw:name="f8" draw:formula="?f7 / 2"/>
              <draw:equation draw:name="f9" draw:formula="?f0 + ?f8"/>
              <draw:equation draw:name="f10" draw:formula="min(?f7, ?f4)"/>
              <draw:equation draw:name="f11" draw:formula="100000 * ?f7 / ?f10"/>
              <draw:equation draw:name="f12" draw:formula="$0"/>
              <draw:equation draw:name="f13" draw:formula="?f10 * ?f12 / 200000"/>
              <draw:equation draw:name="f14" draw:formula="?f10 * ?f12 / 100000"/>
              <draw:equation draw:name="f15" draw:formula="?f1 - ?f13"/>
              <draw:equation draw:name="f16" draw:formula="?f1 - ?f14"/>
              <draw:equation draw:name="f17" draw:formula="?f16 / 2"/>
              <draw:equation draw:name="f18" draw:formula="?f1 - ?f17"/>
              <draw:equation draw:name="f19" draw:formula="5 * ?f12 / ?f11"/>
              <draw:equation draw:name="f20" draw:formula="(1 + ?f19) / 12"/>
              <draw:equation draw:name="f21" draw:formula="?f20 * ?f7"/>
              <draw:equation draw:name="f22" draw:formula="?f20 * ?f4"/>
              <draw:equation draw:name="f23" draw:formula="?f1 - ?f21"/>
              <draw:equation draw:name="f24" draw:formula="?f3 - ?f22"/>
              <draw:equation draw:name="f25" draw:formula="?f4 * ?f9 / ?f14"/>
              <draw:equation draw:name="f26" draw:formula="?f25"/>
              <draw:equation draw:name="f27" draw:formula="?f3 - ?f26"/>
            </draw:enhanced-geometry>
          </draw:custom-shape>
          <draw:custom-shape svg:x="5.40515in" svg:y="6.96376in" svg:width="1.47576in" svg:height="1.40335in" draw:id="id187" draw:style-name="a1269" draw:name="Shape 26">
            <svg:title/>
            <svg:desc/>
            <text:p text:style-name="a1268" text:class-names="" text:cond-style-name=""><text:span text:style-name="a1267" text:class-names=""/></text:p>
  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4 / 2"/>
              <draw:equation draw:name="f6" draw:formula="?f2 + ?f5"/>
              <draw:equation draw:name="f7" draw:formula="?f1 - ?f0"/>
              <draw:equation draw:name="f8" draw:formula="?f7 / 2"/>
              <draw:equation draw:name="f9" draw:formula="?f0 + ?f8"/>
              <draw:equation draw:name="f10" draw:formula="min(?f7, ?f4)"/>
              <draw:equation draw:name="f11" draw:formula="100000 * ?f7 / ?f10"/>
              <draw:equation draw:name="f12" draw:formula="$0"/>
              <draw:equation draw:name="f13" draw:formula="?f10 * ?f12 / 200000"/>
              <draw:equation draw:name="f14" draw:formula="?f10 * ?f12 / 100000"/>
              <draw:equation draw:name="f15" draw:formula="?f1 - ?f13"/>
              <draw:equation draw:name="f16" draw:formula="?f1 - ?f14"/>
              <draw:equation draw:name="f17" draw:formula="?f16 / 2"/>
              <draw:equation draw:name="f18" draw:formula="?f1 - ?f17"/>
              <draw:equation draw:name="f19" draw:formula="5 * ?f12 / ?f11"/>
              <draw:equation draw:name="f20" draw:formula="(1 + ?f19) / 12"/>
              <draw:equation draw:name="f21" draw:formula="?f20 * ?f7"/>
              <draw:equation draw:name="f22" draw:formula="?f20 * ?f4"/>
              <draw:equation draw:name="f23" draw:formula="?f1 - ?f21"/>
              <draw:equation draw:name="f24" draw:formula="?f3 - ?f22"/>
              <draw:equation draw:name="f25" draw:formula="?f4 * ?f9 / ?f14"/>
              <draw:equation draw:name="f26" draw:formula="?f25"/>
              <draw:equation draw:name="f27" draw:formula="?f3 - ?f26"/>
            </draw:enhanced-geometry>
          </draw:custom-shape>
        </draw:g>
        <draw:connector draw:type="line" svg:x1="7.08649in" svg:y1="8.28845in" svg:x2="21.3078in" svg:y2="8.29192in" draw:id="id181" draw:style-name="a1235" draw:name="直線接點 3">
          <svg:title/>
          <svg:desc/>
        </draw:connector>
        <draw:frame draw:id="id182" draw:style-name="a1240" draw:name="Text Box 16" svg:x="6.71657in" svg:y="7.09092in" svg:width="6.16799in" svg:height="1.21172in">
          <draw:text-box>
            <text:p text:style-name="a1239" text:class-names="" text:cond-style-name=""><text:span text:style-name="a1236" text:class-names="">2.</text:span><text:span text:style-name="a1237" text:class-names="">建築空間設計</text:span><text:span text:style-name="a1238" text:class-names=""/></text:p>
          </draw:text-box>
          <svg:title/>
          <svg:desc/>
        </draw:frame>
        <draw:frame draw:id="id183" draw:style-name="a1256" draw:name="文字方塊 5" svg:x="11.94535in" svg:y="8.43837in" svg:width="2.55807in" svg:height="3.54863in">
          <draw:text-box>
            <text:p text:style-name="a1243" text:class-names="" text:cond-style-name=""><text:span text:style-name="a1241" text:class-names="">○全區配置圖</text:span><text:span text:style-name="a1242" text:class-names=""/></text:p>
            <text:p text:style-name="a1246" text:class-names="" text:cond-style-name=""><text:span text:style-name="a1244" text:class-names="">○平面圖</text:span><text:span text:style-name="a1245" text:class-names=""/></text:p>
            <text:p text:style-name="a1249" text:class-names="" text:cond-style-name=""><text:span text:style-name="a1247" text:class-names="">○立面圖</text:span><text:span text:style-name="a1248" text:class-names=""/></text:p>
            <text:p text:style-name="a1252" text:class-names="" text:cond-style-name=""><text:span text:style-name="a1250" text:class-names="">○剖面圖</text:span><text:span text:style-name="a1251" text:class-names=""/></text:p>
            <text:p text:style-name="a1255" text:class-names="" text:cond-style-name=""><text:span text:style-name="a1253" text:class-names="">○透視圖</text:span><text:span text:style-name="a1254" text:class-names=""/></text:p>
          </draw:text-box>
          <svg:title/>
          <svg:desc/>
        </draw:frame>
        <draw:custom-shape svg:x="-3.46433in" svg:y="8.5246in" svg:width="12.83607in" svg:height="6.47713in" draw:id="id184" draw:style-name="a1259" draw:name="Shape 23">
          <svg:title/>
          <svg:desc/>
          <text:p text:style-name="a1258" text:class-names="" text:cond-style-name=""><text:span text:style-name="a1257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  <draw:frame draw:id="id185" draw:style-name="a1263" draw:name="投影片編號版面配置區 1" svg:x="14.33582in" svg:y="13.90439in" svg:width="4.66748in" svg:height="0.7987in">
          <draw:text-box>
            <text:p text:style-name="a1262" text:class-names="" text:cond-style-name=""><text:span text:style-name="a1260" text:class-names=""><text:page-number style:num-format="1" text:fixed="false">8</text:page-number></text:span><text:span text:style-name="a1261" text:class-names=""/></text:p>
          </draw:text-box>
          <svg:title/>
          <svg:desc/>
        </draw:frame>
      </draw:page>
      <draw:page draw:name="Slide182" draw:style-name="a1270" draw:master-page-name="Master1-Layout4-cust-兩項物件" presentation:presentation-page-layout-name="Master1-PPL4" draw:id="Slide-437">
        <draw:frame draw:id="id188" draw:style-name="a1274" draw:name="投影片編號版面配置區 1" svg:x="14.33582in" svg:y="13.90439in" svg:width="4.66748in" svg:height="0.7987in">
          <draw:text-box>
            <text:p text:style-name="a1273" text:class-names="" text:cond-style-name=""><text:span text:style-name="a1271" text:class-names=""><text:page-number style:num-format="1" text:fixed="false">9</text:page-number></text:span><text:span text:style-name="a1272" text:class-names=""/></text:p>
          </draw:text-box>
          <svg:title/>
          <svg:desc/>
        </draw:frame>
        <draw:frame draw:id="id189" draw:style-name="a1282" draw:name="Shape 25" svg:x="4.56806in" svg:y="0.58281in" svg:width="9.45319in" svg:height="1.01189in">
          <draw:text-box>
            <text:p text:style-name="a1277" text:class-names="" text:cond-style-name=""><text:span text:style-name="a1275" text:class-names="">全區配置圖</text:span><text:span text:style-name="a1276" text:class-names=""/></text:p>
            <text:p text:style-name="a1279" text:class-names="" text:cond-style-name=""><text:span text:style-name="a1278" text:class-names=""/></text:p>
            <text:p text:style-name="a1281" text:class-names="" text:cond-style-name=""><text:span text:style-name="a1280" text:class-names=""/></text:p>
          </draw:text-box>
          <svg:title/>
          <svg:desc/>
        </draw:frame>
        <draw:frame draw:id="id190" draw:style-name="a1286" draw:name="Shape 25" svg:x="0.28206in" svg:y="0.67502in" svg:width="3.12419in" svg:height="1.2502in">
          <draw:text-box>
            <text:p text:style-name="a1285" text:class-names="" text:cond-style-name=""><text:span text:style-name="a1283" text:class-names="">建築空間設計</text:span><text:span text:style-name="a1284" text:class-names=""/></text:p>
          </draw:text-box>
          <svg:title/>
          <svg:desc/>
        </draw:frame>
        <draw:frame draw:id="id191" draw:style-name="a1287" draw:transform="translate(-0.49754in -0.49487in) rotate(-4.71239) translate(3.17296in 12.56584in)" draw:name="圖片 19" svg:width="0.99507in" svg:height="0.98974in" style:rel-width="scale" style:rel-height="scale">
          <draw:image xlink:href="media/image15.png" xlink:type="simple" xlink:show="embed" xlink:actuate="onLoad"/>
          <svg:title/>
          <svg:desc>指北針</svg:desc>
        </draw:frame>
        <draw:frame draw:id="id192" draw:style-name="a1288" draw:name="圖片 8" svg:x="0.55187in" svg:y="2.14594in" svg:width="18.45143in" svg:height="11.35473in" style:rel-width="scale" style:rel-height="scale">
          <draw:image xlink:href="media/image16.png" xlink:type="simple" xlink:show="embed" xlink:actuate="onLoad"/>
          <svg:title/>
          <svg:desc/>
        </draw:frame>
      </draw:page>
      <draw:page draw:name="Slide198" draw:style-name="a1289" draw:master-page-name="Master1-Layout4-cust-兩項物件" presentation:presentation-page-layout-name="Master1-PPL4" draw:id="Slide-453">
        <draw:frame draw:id="id193" draw:style-name="a1293" draw:name="投影片編號版面配置區 1" svg:x="14.33582in" svg:y="13.90439in" svg:width="4.66748in" svg:height="0.7987in">
          <draw:text-box>
            <text:p text:style-name="a1292" text:class-names="" text:cond-style-name=""><text:span text:style-name="a1290" text:class-names=""><text:page-number style:num-format="1" text:fixed="false">10</text:page-number></text:span><text:span text:style-name="a1291" text:class-names=""/></text:p>
          </draw:text-box>
          <svg:title/>
          <svg:desc/>
        </draw:frame>
        <draw:frame draw:id="id194" draw:style-name="a1299" draw:name="Shape 25" svg:x="4.56806in" svg:y="0.58281in" svg:width="9.45319in" svg:height="1.01189in">
          <draw:text-box>
            <text:p text:style-name="a1296" text:class-names="" text:cond-style-name=""><text:span text:style-name="a1294" text:class-names="">綠化配置圖</text:span><text:span text:style-name="a1295" text:class-names=""/></text:p>
            <text:p text:style-name="a1298" text:class-names="" text:cond-style-name=""><text:span text:style-name="a1297" text:class-names=""/></text:p>
          </draw:text-box>
          <svg:title/>
          <svg:desc/>
        </draw:frame>
        <draw:frame draw:id="id195" draw:style-name="a1303" draw:name="Shape 25" svg:x="0.28206in" svg:y="0.67502in" svg:width="3.12419in" svg:height="1.2502in">
          <draw:text-box>
            <text:p text:style-name="a1302" text:class-names="" text:cond-style-name=""><text:span text:style-name="a1300" text:class-names="">建築空間設計</text:span><text:span text:style-name="a1301" text:class-names=""/></text:p>
          </draw:text-box>
          <svg:title/>
          <svg:desc/>
        </draw:frame>
        <draw:frame draw:id="id196" draw:style-name="a1331" draw:name="文字方塊 42" svg:x="11.29137in" svg:y="0.45138in" svg:width="5.72097in" svg:height="1.95221in">
          <draw:text-box>
            <text:p text:style-name="a1309" text:class-names="" text:cond-style-name=""><text:span text:style-name="a1304" text:class-names="">建築基地綠化檢討</text:span><text:span text:style-name="a1305" text:class-names="">：</text:span><text:span text:style-name="a1306" text:class-names="">(</text:span><text:span text:style-name="a1307" text:class-names="">依新竹縣基地綠化實施辦法</text:span><text:span text:style-name="a1308" text:class-names="">)</text:span></text:p>
            <text:list text:style-name="a1314">
              <text:list-item>
                <text:p text:style-name="a1313" text:class-names="" text:cond-style-name=""><text:span text:style-name="a1310" text:class-names="">基地面積：</text:span><text:span text:style-name="a1311" text:class-names="">8587.65</text:span><text:span text:style-name="a1312" text:class-names="">㎡</text:span></text:p>
              </text:list-item>
            </text:list>
            <text:list text:style-name="a1318">
              <text:list-item>
                <text:p text:style-name="a1317" text:class-names="" text:cond-style-name=""><text:span text:style-name="a1315" text:class-names="">法定建蔽率：</text:span><text:span text:style-name="a1316" text:class-names="">40%</text:span></text:p>
              </text:list-item>
            </text:list>
            <text:list text:style-name="a1322">
              <text:list-item>
                <text:p text:style-name="a1321" text:class-names="" text:cond-style-name=""><text:span text:style-name="a1319" text:class-names="">法定空地：</text:span><text:span text:style-name="a1320" text:class-names="">8587.65*(1-40%)=5152.59㎡</text:span></text:p>
              </text:list-item>
            </text:list>
            <text:list text:style-name="a1326">
              <text:list-item>
                <text:p text:style-name="a1325" text:class-names="" text:cond-style-name=""><text:span text:style-name="a1323" text:class-names="">法定綠覆面積：</text:span><text:span text:style-name="a1324" text:class-names="">5152.59*50%=2576.29㎡</text:span></text:p>
              </text:list-item>
            </text:list>
            <text:list text:style-name="a1330">
              <text:list-item>
                <text:p text:style-name="a1329" text:class-names="" text:cond-style-name=""><text:span text:style-name="a1327" text:class-names="">綠化數量計算</text:span><text:span text:style-name="a1328" text:class-names="">:</text:span></text:p>
              </text:list-item>
            </text:list>
          </draw:text-box>
          <svg:title/>
          <svg:desc/>
        </draw:frame>
        <draw:frame draw:id="id197" draw:style-name="a1347" draw:name="文字方塊 44" svg:x="11.85429in" svg:y="2.30344in" svg:width="7.99106in" svg:height="1.3127in">
          <draw:text-box>
            <text:p text:style-name="a1335" text:class-names="" text:cond-style-name=""><text:span text:style-name="a1332" text:class-names="">(a)</text:span><text:span text:style-name="a1333" text:class-names="">喬木</text:span><text:span text:style-name="a1334" text:class-names="">:6x16m2=96㎡</text:span></text:p>
            <text:p text:style-name="a1339" text:class-names="" text:cond-style-name=""><text:span text:style-name="a1336" text:class-names="">(b)</text:span><text:span text:style-name="a1337" text:class-names="">灌木</text:span><text:span text:style-name="a1338" text:class-names="">:121.51+158.04+11.16+13.47=304.18㎡</text:span></text:p>
            <text:p text:style-name="a1343" text:class-names="" text:cond-style-name=""><text:span text:style-name="a1340" text:class-names="">(c)</text:span><text:span text:style-name="a1341" text:class-names="">草皮</text:span><text:span text:style-name="a1342" text:class-names="">:267.95+669.19+411.15+560.57+51.23=2422.22㎡</text:span></text:p>
            <text:p text:style-name="a1346" text:class-names="" text:cond-style-name=""><text:span text:style-name="a1344" text:class-names="">合計綠化數量</text:span><text:span text:style-name="a1345" text:class-names="">=96㎡+304.18㎡+2422.22㎡=2822.4㎡&gt;2576.29㎡</text:span></text:p>
          </draw:text-box>
          <svg:title/>
          <svg:desc/>
        </draw:frame>
        <draw:g draw:name="群組 5" draw:id="id198">
          <svg:title/>
          <svg:desc/>
          <draw:g draw:name="群組 43" draw:id="id199">
            <svg:title/>
            <svg:desc/>
            <draw:frame draw:id="id201" draw:style-name="a1351" draw:name="圖片 8" svg:x="0.78811in" svg:y="2.09062in" svg:width="17.98732in" svg:height="11.79304in" style:rel-width="scale" style:rel-height="scale">
              <draw:image xlink:href="media/image17.png" xlink:type="simple" xlink:show="embed" xlink:actuate="onLoad"/>
              <svg:title/>
              <svg:desc/>
            </draw:frame>
            <draw:frame draw:id="id202" draw:style-name="a1354" draw:name="文字方塊 9" svg:x="7.05965in" svg:y="2.11289in" svg:width="1.34051in" svg:height="0.51409in">
              <draw:text-box>
                <text:p text:style-name="a1353" text:class-names="" text:cond-style-name=""><text:span text:style-name="a1352" text:class-names="">大喬木</text:span></text:p>
              </draw:text-box>
              <svg:title/>
              <svg:desc/>
            </draw:frame>
            <draw:connector draw:type="standard" svg:x1="5.9317in" svg:y1="2.47675in" svg:x2="7.21465in" svg:y2="3.44971in" draw:id="id203" draw:style-name="a1355" draw:transform="translate(-6.57317in -2.96323in) rotate(-1.5708) translate(6.57317in 2.96323in)" draw:name="肘形接點 10">
              <svg:title/>
              <svg:desc/>
            </draw:connector>
            <draw:frame draw:id="id204" draw:style-name="a1358" draw:name="文字方塊 20" svg:x="18.6126in" svg:y="5.2959in" svg:width="1.00538in" svg:height="0.51409in">
              <draw:text-box>
                <text:p text:style-name="a1357" text:class-names="" text:cond-style-name=""><text:span text:style-name="a1356" text:class-names="">灌木</text:span></text:p>
              </draw:text-box>
              <svg:title/>
              <svg:desc/>
            </draw:frame>
            <draw:frame draw:id="id205" draw:style-name="a1361" draw:name="文字方塊 25" svg:x="4.16338in" svg:y="2.07882in" svg:width="1.00538in" svg:height="0.51409in">
              <draw:text-box>
                <text:p text:style-name="a1360" text:class-names="" text:cond-style-name=""><text:span text:style-name="a1359" text:class-names="">灌木</text:span></text:p>
              </draw:text-box>
              <svg:title/>
              <svg:desc/>
            </draw:frame>
            <draw:connector draw:type="standard" svg:x1="2.6574in" svg:y1="3.17158in" svg:x2="4.9991in" svg:y2="3.84184in" draw:id="id206" draw:style-name="a1362" draw:transform="translate(-3.82825in -3.50671in) rotate(-1.5708) translate(3.82825in 3.50671in)" draw:name="肘形接點 26">
              <svg:title/>
              <svg:desc/>
            </draw:connector>
            <draw:frame draw:id="id207" draw:style-name="a1365" draw:name="文字方塊 27" svg:x="4.59413in" svg:y="8.55398in" svg:width="1.00538in" svg:height="0.51409in">
              <draw:text-box>
                <text:p text:style-name="a1364" text:class-names="" text:cond-style-name=""><text:span text:style-name="a1363" text:class-names="">灌木</text:span></text:p>
              </draw:text-box>
              <svg:title/>
              <svg:desc/>
            </draw:frame>
            <draw:connector draw:type="standard" svg:x1="3.82825in" svg:y1="8.88238in" svg:x2="4.59413in" svg:y2="8.88238in" draw:id="id208" draw:style-name="a1366" draw:transform="translate(-4.21119in -8.88238in) rotate(-3.14159) translate(4.21119in 8.88238in)" draw:name="肘形接點 28">
              <svg:title/>
              <svg:desc/>
            </draw:connector>
            <draw:frame draw:id="id209" draw:style-name="a1369" draw:name="文字方塊 33" svg:x="9.51957in" svg:y="9.06806in" svg:width="1.80262in" svg:height="0.50488in">
              <draw:text-box>
                <text:p text:style-name="a1368" text:class-names="" text:cond-style-name=""><text:span text:style-name="a1367" text:class-names="">戶外地坪</text:span></text:p>
              </draw:text-box>
              <svg:title/>
              <svg:desc/>
            </draw:frame>
            <draw:connector draw:type="standard" svg:x1="8.55325in" svg:y1="9.55858in" svg:x2="9.93287in" svg:y2="10.07958in" draw:id="id210" draw:style-name="a1370" draw:transform="translate(-9.24306in -9.81908in) rotate(-1.5708) translate(9.24306in 9.81908in)" draw:name="肘形接點 34">
              <svg:title/>
              <svg:desc/>
            </draw:connector>
            <draw:connector draw:type="standard" svg:x1="17.84672in" svg:y1="5.55294in" svg:x2="18.6126in" svg:y2="5.55294in" draw:id="id211" draw:style-name="a1371" draw:transform="translate(-18.22966in -5.55294in) rotate(-3.14159) translate(18.22966in 5.55294in)" draw:name="肘形接點 45">
              <svg:title/>
              <svg:desc/>
            </draw:connector>
          </draw:g>
          <draw:frame draw:id="id200" draw:style-name="a1350" draw:name="文字方塊 4" svg:x="14.56917in" svg:y="8.93173in" svg:width="0.95928in" svg:height="0.40391in">
            <draw:text-box>
              <text:p text:style-name="a1349" text:class-names="" text:cond-style-name=""><text:span text:style-name="a1348" text:class-names="">車檢間</text:span></text:p>
            </draw:text-box>
            <svg:title/>
            <svg:desc/>
          </draw:frame>
        </draw:g>
        <presentation:notes draw:style-name="a1378">
          <draw:page-thumbnail draw:page-number="10" svg:x="1.08507in" svg:y="0.84028in" svg:width="5.59375in" svg:height="4.19618in" presentation:class="page" draw:id="id212" presentation:style-name="a1372" draw:name="投影片圖像版面配置區 1">
            <svg:title/>
            <svg:desc/>
          </draw:page-thumbnail>
          <draw:frame draw:id="id213" presentation:style-name="a1373" draw:name="備忘稿版面配置區 2" svg:x="0.77639in" svg:y="5.31654in" svg:width="6.21111in" svg:height="5.03672in" presentation:class="notes" presentation:placeholder="true">
            <draw:text-box/>
            <svg:title/>
            <svg:desc/>
          </draw:frame>
          <draw:frame draw:id="id214" draw:style-name="a1377" draw:name="投影片編號版面配置區 3" svg:x="4.39774in" svg:y="10.63113in" svg:width="3.36435in" svg:height="0.55964in">
            <draw:text-box>
              <text:p text:style-name="a1376" text:class-names="" text:cond-style-name=""><text:span text:style-name="a1374" text:class-names=""><text:page-number style:num-format="1" text:fixed="false">10</text:page-number></text:span><text:span text:style-name="a1375" text:class-names=""/></text:p>
            </draw:text-box>
            <svg:title/>
            <svg:desc/>
          </draw:frame>
        </presentation:notes>
      </draw:page>
      <draw:page draw:name="Slide199" draw:style-name="a1379" draw:master-page-name="Master1-Layout4-cust-兩項物件" presentation:presentation-page-layout-name="Master1-PPL4" draw:id="Slide-454">
        <draw:frame draw:id="id215" draw:style-name="a1380" draw:transform="translate(-5.58341in -9.9982in) rotate(-4.71239) translate(10.16214in 7.66613in)" draw:name="圖片 16" svg:width="11.16682in" svg:height="19.9964in" style:rel-width="scale" style:rel-height="scale">
          <draw:image xlink:href="media/image18.wmf" xlink:type="simple" xlink:show="embed" xlink:actuate="onLoad"/>
          <svg:title/>
          <svg:desc/>
        </draw:frame>
        <draw:frame draw:id="id216" draw:style-name="a1384" draw:name="投影片編號版面配置區 1" svg:x="14.33582in" svg:y="13.90439in" svg:width="4.66748in" svg:height="0.7987in">
          <draw:text-box>
            <text:p text:style-name="a1383" text:class-names="" text:cond-style-name=""><text:span text:style-name="a1381" text:class-names=""><text:page-number style:num-format="1" text:fixed="false">11</text:page-number></text:span><text:span text:style-name="a1382" text:class-names=""/></text:p>
          </draw:text-box>
          <svg:title/>
          <svg:desc/>
        </draw:frame>
        <draw:frame draw:id="id217" draw:style-name="a1390" draw:name="Shape 25" svg:x="4.56806in" svg:y="0.58281in" svg:width="9.45319in" svg:height="1.01189in">
          <draw:text-box>
            <text:p text:style-name="a1387" text:class-names="" text:cond-style-name=""><text:span text:style-name="a1385" text:class-names="">雨水滯洪及排水平面圖</text:span><text:span text:style-name="a1386" text:class-names=""/></text:p>
            <text:p text:style-name="a1389" text:class-names="" text:cond-style-name=""><text:span text:style-name="a1388" text:class-names=""/></text:p>
          </draw:text-box>
          <svg:title/>
          <svg:desc/>
        </draw:frame>
        <draw:frame draw:id="id218" draw:style-name="a1394" draw:name="Shape 25" svg:x="0.28206in" svg:y="0.67502in" svg:width="3.12419in" svg:height="1.2502in">
          <draw:text-box>
            <text:p text:style-name="a1393" text:class-names="" text:cond-style-name=""><text:span text:style-name="a1391" text:class-names="">建築空間設計</text:span><text:span text:style-name="a1392" text:class-names=""/></text:p>
          </draw:text-box>
          <svg:title/>
          <svg:desc/>
        </draw:frame>
        <draw:custom-shape svg:x="6.06429in" svg:y="11.12332in" svg:width="1.33873in" svg:height="1.73248in" draw:id="id219" draw:style-name="a1398" draw:name="矩形 5">
          <svg:title/>
          <svg:desc/>
          <text:p text:style-name="a1396" text:class-names="" text:cond-style-name=""><text:span text:style-name="a139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onnector draw:type="standard" svg:x1="4.9517in" svg:y1="12.30455in" svg:x2="5.97543in" svg:y2="11.67456in" draw:id="id220" draw:style-name="a1399" draw:transform="translate(-5.46356in -11.98956in) rotate(-3.14159) translate(5.46356in 11.98956in)" draw:name="肘形接點 7">
          <svg:title/>
          <svg:desc/>
        </draw:connector>
        <draw:frame draw:id="id221" draw:style-name="a1405" draw:name="文字方塊 9" svg:x="4.18678in" svg:y="12.30455in" svg:width="1.46416in" svg:height="0.70684in">
          <draw:text-box>
            <text:p text:style-name="a1402" text:class-names="" text:cond-style-name=""><text:span text:style-name="a1400" text:class-names="">雨水滯留池</text:span><text:span text:style-name="a1401" text:class-names=""/></text:p>
            <text:p text:style-name="a1404" text:class-names="" text:cond-style-name=""><text:span text:style-name="a1403" text:class-names="">排至外管溝</text:span></text:p>
          </draw:text-box>
          <svg:title/>
          <svg:desc/>
        </draw:frame>
        <draw:custom-shape svg:x="6.14304in" svg:y="4.35091in" svg:width="0.39374in" svg:height="0.55124in" draw:id="id222" draw:style-name="a1409" draw:name="矩形 14">
          <svg:title/>
          <svg:desc/>
          <text:p text:style-name="a1407" text:class-names="" text:cond-style-name=""><text:span text:style-name="a1406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onnector draw:type="standard" svg:x1="6.33096in" svg:y1="3.87454in" svg:x2="6.85058in" svg:y2="4.38641in" draw:id="id223" draw:style-name="a1410" draw:transform="translate(-6.59077in -4.13047in) rotate(-1.5708) translate(6.59077in 4.13047in)" draw:name="肘形接點 15">
          <svg:title/>
          <svg:desc/>
        </draw:connector>
        <draw:frame draw:id="id224" draw:style-name="a1416" draw:name="文字方塊 18" svg:x="6.84107in" svg:y="3.35879in" svg:width="1.46416in" svg:height="0.70684in">
          <draw:text-box>
            <text:p text:style-name="a1413" text:class-names="" text:cond-style-name=""><text:span text:style-name="a1411" text:class-names="">油水分離槽</text:span><text:span text:style-name="a1412" text:class-names=""/></text:p>
            <text:p text:style-name="a1415" text:class-names="" text:cond-style-name=""><text:span text:style-name="a1414" text:class-names="">排至外管溝</text:span></text:p>
          </draw:text-box>
          <svg:title/>
          <svg:desc/>
        </draw:frame>
        <draw:frame draw:id="id225" draw:style-name="a1419" draw:name="文字方塊 19" svg:x="7.04335in" svg:y="7.78381in" svg:width="0.95928in" svg:height="0.40391in">
          <draw:text-box>
            <text:p text:style-name="a1418" text:class-names="" text:cond-style-name=""><text:span text:style-name="a1417" text:class-names="">截油溝</text:span></text:p>
          </draw:text-box>
          <svg:title/>
          <svg:desc/>
        </draw:frame>
        <draw:custom-shape svg:width="0.70874in" svg:height="0.39374in" draw:id="id226" draw:style-name="a1422" draw:transform="translate(-0.35437in -0.19687in) rotate(-4.71239) translate(15.71103in 11.87143in)" draw:name="矩形 24">
          <svg:title/>
          <svg:desc/>
          <text:p text:style-name="a1421" text:class-names="" text:cond-style-name=""><text:span text:style-name="a1420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connector draw:type="standard" svg:x1="15.9079in" svg:y1="11.87143in" draw:start-shape="id226" draw:start-glue-point="2" svg:x2="16.13373in" svg:y2="12.56263in" draw:id="id227" draw:style-name="a1423" draw:name="肘形接點 25">
          <svg:title/>
          <svg:desc/>
        </draw:connector>
        <draw:frame draw:id="id228" draw:style-name="a1426" draw:name="文字方塊 30" svg:x="15.9079in" svg:y="12.54923in" svg:width="1.7166in" svg:height="0.40391in">
          <draw:text-box>
            <text:p text:style-name="a1425" text:class-names="" text:cond-style-name=""><text:span text:style-name="a1424" text:class-names="">汙水處理設施</text:span></text:p>
          </draw:text-box>
          <svg:title/>
          <svg:desc/>
        </draw:frame>
        <presentation:notes draw:style-name="a1433">
          <draw:page-thumbnail draw:page-number="11" svg:x="1.08507in" svg:y="0.84028in" svg:width="5.59375in" svg:height="4.19618in" presentation:class="page" draw:id="id229" presentation:style-name="a1427" draw:name="投影片圖像版面配置區 1">
            <svg:title/>
            <svg:desc/>
          </draw:page-thumbnail>
          <draw:frame draw:id="id230" presentation:style-name="a1428" draw:name="備忘稿版面配置區 2" svg:x="0.77639in" svg:y="5.31654in" svg:width="6.21111in" svg:height="5.03672in" presentation:class="notes" presentation:placeholder="true">
            <draw:text-box/>
            <svg:title/>
            <svg:desc/>
          </draw:frame>
          <draw:frame draw:id="id231" draw:style-name="a1432" draw:name="投影片編號版面配置區 3" svg:x="4.39774in" svg:y="10.63113in" svg:width="3.36435in" svg:height="0.55964in">
            <draw:text-box>
              <text:p text:style-name="a1431" text:class-names="" text:cond-style-name=""><text:span text:style-name="a1429" text:class-names=""><text:page-number style:num-format="1" text:fixed="false">11</text:page-number></text:span><text:span text:style-name="a1430" text:class-names=""/></text:p>
            </draw:text-box>
            <svg:title/>
            <svg:desc/>
          </draw:frame>
        </presentation:notes>
      </draw:page>
      <draw:page draw:name="Slide162" draw:style-name="a1434" draw:master-page-name="Master1-Layout4-cust-兩項物件" presentation:presentation-page-layout-name="Master1-PPL4" draw:id="Slide-417">
        <draw:frame draw:id="id232" draw:style-name="a1438" draw:name="投影片編號版面配置區 1" svg:x="14.33582in" svg:y="13.90439in" svg:width="4.66748in" svg:height="0.7987in">
          <draw:text-box>
            <text:p text:style-name="a1437" text:class-names="" text:cond-style-name=""><text:span text:style-name="a1435" text:class-names=""><text:page-number style:num-format="1" text:fixed="false">12</text:page-number></text:span><text:span text:style-name="a1436" text:class-names=""/></text:p>
          </draw:text-box>
          <svg:title/>
          <svg:desc/>
        </draw:frame>
        <draw:frame draw:id="id233" draw:style-name="a1446" draw:name="Shape 25" svg:x="4.56806in" svg:y="0.58281in" svg:width="9.45319in" svg:height="1.01189in">
          <draw:text-box>
            <text:p text:style-name="a1441" text:class-names="" text:cond-style-name=""><text:span text:style-name="a1439" text:class-names="">平面圖</text:span><text:span text:style-name="a1440" text:class-names=""/></text:p>
            <text:p text:style-name="a1443" text:class-names="" text:cond-style-name=""><text:span text:style-name="a1442" text:class-names=""/></text:p>
            <text:p text:style-name="a1445" text:class-names="" text:cond-style-name=""><text:span text:style-name="a1444" text:class-names=""/></text:p>
          </draw:text-box>
          <svg:title/>
          <svg:desc/>
        </draw:frame>
        <draw:frame draw:id="id234" draw:style-name="a1450" draw:name="Shape 25" svg:x="0.28206in" svg:y="0.67502in" svg:width="3.12419in" svg:height="1.2502in">
          <draw:text-box>
            <text:p text:style-name="a1449" text:class-names="" text:cond-style-name=""><text:span text:style-name="a1447" text:class-names="">建築空間設計</text:span><text:span text:style-name="a1448" text:class-names=""/></text:p>
          </draw:text-box>
          <svg:title/>
          <svg:desc/>
        </draw:frame>
        <draw:g draw:name="群組 91" draw:id="id235">
          <svg:title/>
          <svg:desc/>
          <draw:frame draw:id="id253" draw:style-name="a1634" draw:name="文字方塊 16" svg:x="8.49603in" svg:y="10.08073in" svg:width="4.48869in" svg:height="0.5722in">
            <draw:text-box>
              <text:p text:style-name="a1633" text:class-names="" text:cond-style-name=""><text:span text:style-name="a1631" text:class-names="">營業站屋一層平面圖</text:span><text:span text:style-name="a1632" text:class-names=""/></text:p>
            </draw:text-box>
            <svg:title/>
            <svg:desc/>
          </draw:frame>
          <draw:custom-shape svg:x="7.7495in" svg:y="10.28265in" svg:width="0.66778in" svg:height="0.20033in" draw:id="id254" draw:style-name="a1637" draw:name="Shape 26">
            <svg:title/>
            <svg:desc/>
            <text:p text:style-name="a1636" text:class-names="" text:cond-style-name=""><text:span text:style-name="a1635" text:class-names=""/></text:p>
  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4 / 2"/>
              <draw:equation draw:name="f6" draw:formula="?f2 + ?f5"/>
              <draw:equation draw:name="f7" draw:formula="?f1 - ?f0"/>
              <draw:equation draw:name="f8" draw:formula="?f7 / 2"/>
              <draw:equation draw:name="f9" draw:formula="?f0 + ?f8"/>
              <draw:equation draw:name="f10" draw:formula="min(?f7, ?f4)"/>
              <draw:equation draw:name="f11" draw:formula="100000 * ?f7 / ?f10"/>
              <draw:equation draw:name="f12" draw:formula="$0"/>
              <draw:equation draw:name="f13" draw:formula="?f10 * ?f12 / 200000"/>
              <draw:equation draw:name="f14" draw:formula="?f10 * ?f12 / 100000"/>
              <draw:equation draw:name="f15" draw:formula="?f1 - ?f13"/>
              <draw:equation draw:name="f16" draw:formula="?f1 - ?f14"/>
              <draw:equation draw:name="f17" draw:formula="?f16 / 2"/>
              <draw:equation draw:name="f18" draw:formula="?f1 - ?f17"/>
              <draw:equation draw:name="f19" draw:formula="5 * ?f12 / ?f11"/>
              <draw:equation draw:name="f20" draw:formula="(1 + ?f19) / 12"/>
              <draw:equation draw:name="f21" draw:formula="?f20 * ?f7"/>
              <draw:equation draw:name="f22" draw:formula="?f20 * ?f4"/>
              <draw:equation draw:name="f23" draw:formula="?f1 - ?f21"/>
              <draw:equation draw:name="f24" draw:formula="?f3 - ?f22"/>
              <draw:equation draw:name="f25" draw:formula="?f4 * ?f9 / ?f14"/>
              <draw:equation draw:name="f26" draw:formula="?f25"/>
              <draw:equation draw:name="f27" draw:formula="?f3 - ?f26"/>
            </draw:enhanced-geometry>
          </draw:custom-shape>
        </draw:g>
        <draw:frame draw:id="id236" draw:style-name="a1474" draw:name="文字方塊 9" svg:x="2.95555in" svg:y="10.88707in" svg:width="5.65389in" svg:height="2.92832in">
          <draw:text-box>
            <text:p text:style-name="a1453" text:class-names="" text:cond-style-name=""><text:span text:style-name="a1451" text:class-names="">營業站屋樓地板面積</text:span><text:span text:style-name="a1452" text:class-names="">=578.69㎡</text:span></text:p>
            <text:p text:style-name="a1456" text:class-names="" text:cond-style-name=""><text:span text:style-name="a1454" text:class-names="">本案居室面積</text:span><text:span text:style-name="a1455" text:class-names="">=114.47㎡</text:span></text:p>
            <text:p text:style-name="a1458" text:class-names="" text:cond-style-name=""><text:span text:style-name="a1457" text:class-names=""/></text:p>
            <text:p text:style-name="a1461" text:class-names="" text:cond-style-name=""><text:span text:style-name="a1459" text:class-names="">供公眾使用人數計算</text:span><text:span text:style-name="a1460" text:class-names=""/></text:p>
            <text:p text:style-name="a1467" text:class-names="" text:cond-style-name=""><text:span text:style-name="a1462" text:class-names="">=</text:span><text:span text:style-name="a1463" text:class-names="">居室面積每平方公尺*</text:span><text:span text:style-name="a1464" text:class-names="">0.2</text:span><text:span text:style-name="a1465" text:class-names="">人</text:span><text:span text:style-name="a1466" text:class-names=""/></text:p>
            <text:p text:style-name="a1473" text:class-names="" text:cond-style-name=""><text:span text:style-name="a1468" text:class-names="">=114.47</text:span><text:span text:style-name="a1469" text:class-names="">*</text:span><text:span text:style-name="a1470" text:class-names="">0.2=23(</text:span><text:span text:style-name="a1471" text:class-names="">人</text:span><text:span text:style-name="a1472" text:class-names="">)</text:span></text:p>
          </draw:text-box>
          <svg:title/>
          <svg:desc/>
        </draw:frame>
        <draw:g draw:name="群組 8" draw:id="id237">
          <svg:title/>
          <svg:desc/>
          <draw:frame draw:id="id240" draw:style-name="a1594" draw:transform="translate(-4.05933in -8.12991in) rotate(-1.5708) translate(11.08545in 5.89028in)" draw:name="圖片 6" svg:width="8.11865in" svg:height="16.25981in" style:rel-width="scale" style:rel-height="scale">
            <draw:image xlink:href="media/image19.png" xlink:type="simple" xlink:show="embed" xlink:actuate="onLoad"/>
            <svg:title/>
            <svg:desc/>
          </draw:frame>
          <draw:frame draw:id="id241" draw:style-name="a1597" draw:name="文字方塊 30" svg:x="7.46622in" svg:y="3.56469in" svg:width="1.12757in" svg:height="0.47122in">
            <draw:text-box>
              <text:p text:style-name="a1596" text:class-names="" text:cond-style-name=""><text:span text:style-name="a1595" text:class-names="">油品室</text:span></text:p>
            </draw:text-box>
            <svg:title/>
            <svg:desc/>
          </draw:frame>
          <draw:frame draw:id="id242" draw:style-name="a1600" draw:name="文字方塊 31" svg:x="6.98419in" svg:y="4.58488in" svg:width="1.12757in" svg:height="0.47122in">
            <draw:text-box>
              <text:p text:style-name="a1599" text:class-names="" text:cond-style-name=""><text:span text:style-name="a1598" text:class-names="">機電室</text:span></text:p>
            </draw:text-box>
            <svg:title/>
            <svg:desc/>
          </draw:frame>
          <draw:frame draw:id="id243" draw:style-name="a1603" draw:name="文字方塊 32" svg:x="7.31747in" svg:y="6.15617in" svg:width="1.43611in" svg:height="0.47122in">
            <draw:text-box>
              <text:p text:style-name="a1602" text:class-names="" text:cond-style-name=""><text:span text:style-name="a1601" text:class-names="">發電機室</text:span></text:p>
            </draw:text-box>
            <svg:title/>
            <svg:desc/>
          </draw:frame>
          <draw:frame draw:id="id244" draw:style-name="a1606" draw:name="文字方塊 33" svg:x="9.05675in" svg:y="5.80008in" svg:width="1.12757in" svg:height="0.47122in">
            <draw:text-box>
              <text:p text:style-name="a1605" text:class-names="" text:cond-style-name=""><text:span text:style-name="a1604" text:class-names="">衣櫃區</text:span></text:p>
            </draw:text-box>
            <svg:title/>
            <svg:desc/>
          </draw:frame>
          <draw:frame draw:id="id245" draw:style-name="a1609" draw:name="文字方塊 34" svg:x="10.46071in" svg:y="5.80008in" svg:width="1.12757in" svg:height="0.47122in">
            <draw:text-box>
              <text:p text:style-name="a1608" text:class-names="" text:cond-style-name=""><text:span text:style-name="a1607" text:class-names="">會議室</text:span></text:p>
            </draw:text-box>
            <svg:title/>
            <svg:desc/>
          </draw:frame>
          <draw:frame draw:id="id246" draw:style-name="a1612" draw:name="文字方塊 35" svg:x="10.04805in" svg:y="3.95603in" svg:width="1.12757in" svg:height="0.47122in">
            <draw:text-box>
              <text:p text:style-name="a1611" text:class-names="" text:cond-style-name=""><text:span text:style-name="a1610" text:class-names="">交誼區</text:span></text:p>
            </draw:text-box>
            <svg:title/>
            <svg:desc/>
          </draw:frame>
          <draw:frame draw:id="id247" draw:style-name="a1615" draw:name="文字方塊 36" svg:x="14.8498in" svg:y="6.57279in" svg:width="1.12757in" svg:height="0.47122in">
            <draw:text-box>
              <text:p text:style-name="a1614" text:class-names="" text:cond-style-name=""><text:span text:style-name="a1613" text:class-names="">儲藏室</text:span></text:p>
            </draw:text-box>
            <svg:title/>
            <svg:desc/>
          </draw:frame>
          <draw:frame draw:id="id248" draw:style-name="a1618" draw:name="文字方塊 37" svg:x="15.27069in" svg:y="5.54902in" svg:width="0.81903in" svg:height="0.47122in">
            <draw:text-box>
              <text:p text:style-name="a1617" text:class-names="" text:cond-style-name=""><text:span text:style-name="a1616" text:class-names="">男廁</text:span></text:p>
            </draw:text-box>
            <svg:title/>
            <svg:desc/>
          </draw:frame>
          <draw:frame draw:id="id249" draw:style-name="a1621" draw:name="文字方塊 38" svg:x="15.64011in" svg:y="4.37741in" svg:width="0.81903in" svg:height="0.47122in">
            <draw:text-box>
              <text:p text:style-name="a1620" text:class-names="" text:cond-style-name=""><text:span text:style-name="a1619" text:class-names="">女廁</text:span></text:p>
            </draw:text-box>
            <svg:title/>
            <svg:desc/>
          </draw:frame>
          <draw:frame draw:id="id250" draw:style-name="a1624" draw:name="文字方塊 39" svg:x="15.37957in" svg:y="3.40075in" svg:width="1.74465in" svg:height="0.47122in">
            <draw:text-box>
              <text:p text:style-name="a1623" text:class-names="" text:cond-style-name=""><text:span text:style-name="a1622" text:class-names="">無障礙廁所</text:span></text:p>
            </draw:text-box>
            <svg:title/>
            <svg:desc/>
          </draw:frame>
          <draw:frame draw:id="id251" draw:style-name="a1627" draw:name="文字方塊 40" svg:x="12.38718in" svg:y="4.90347in" svg:width="1.12757in" svg:height="0.47122in">
            <draw:text-box>
              <text:p text:style-name="a1626" text:class-names="" text:cond-style-name=""><text:span text:style-name="a1625" text:class-names="">辦公室</text:span></text:p>
            </draw:text-box>
            <svg:title/>
            <svg:desc/>
          </draw:frame>
          <draw:frame draw:id="id252" draw:style-name="a1630" draw:name="文字方塊 41" svg:x="7.95426in" svg:y="5.04519in" svg:width="1.12757in" svg:height="0.47122in">
            <draw:text-box>
              <text:p text:style-name="a1629" text:class-names="" text:cond-style-name=""><text:span text:style-name="a1628" text:class-names="">儲藏室</text:span></text:p>
            </draw:text-box>
            <svg:title/>
            <svg:desc/>
          </draw:frame>
        </draw:g>
        <draw:frame draw:id="id238" draw:name="表格 42" svg:x="8.86249in" svg:y="11.79432in" svg:width="9.73615in" svg:height="2.11007in">
          <table:table table:style-name="a1475" table:template-name="{2D5ABB26-0587-4C30-8999-92F81FD0307C}" table:use-banding-columns-styles="false" table:use-banding-rows-styles="true" table:use-first-column-styles="false" table:use-first-row-styles="true" table:use-last-column-styles="false" table:use-last-row-styles="false">
            <table:table-column table:style-name="a1476" table:default-cell-style-name=""/>
            <table:table-column table:style-name="a1477" table:default-cell-style-name=""/>
            <table:table-column table:style-name="a1478" table:default-cell-style-name=""/>
            <table:table-column table:style-name="a1479" table:default-cell-style-name=""/>
            <table:table-column table:style-name="a1480" table:default-cell-style-name=""/>
            <table:table-column table:style-name="a1481" table:default-cell-style-name=""/>
            <table:table-column table:style-name="a1482" table:default-cell-style-name=""/>
            <table:table-column table:style-name="a1483" table:default-cell-style-name=""/>
            <table:table-row table:style-name="a1484" table:default-cell-style-name="">
              <table:table-cell table:style-name="a1488" table:number-columns-spanned="4">
                <text:list text:style-name="a1487">
                  <text:list-item>
                    <text:p text:style-name="a1486" text:class-names="" text:cond-style-name=""><text:span text:style-name="a1485" text:class-names="">需設置數量</text:span></text:p>
                  </text:list-item>
                </text:list>
              </table:table-cell>
              <table:covered-table-cell table:style-name=""/>
              <table:covered-table-cell table:style-name=""/>
              <table:covered-table-cell table:style-name=""/>
              <table:table-cell table:style-name="a1491" table:number-columns-spanned="4">
                <text:p text:style-name="a1490" text:class-names="" text:cond-style-name=""><text:span text:style-name="a1489" text:class-names="">實際設置數量</text:span></text:p>
              </table:table-cell>
              <table:covered-table-cell table:style-name=""/>
              <table:covered-table-cell table:style-name=""/>
              <table:covered-table-cell table:style-name=""/>
            </table:table-row>
            <table:table-row table:style-name="a1492" table:default-cell-style-name="">
              <table:table-cell table:style-name="a1496" table:number-columns-spanned="2">
                <text:list text:style-name="a1495">
                  <text:list-item>
                    <text:p text:style-name="a1494" text:class-names="" text:cond-style-name=""><text:span text:style-name="a1493" text:class-names="">大便器</text:span></text:p>
                  </text:list-item>
                </text:list>
              </table:table-cell>
              <table:covered-table-cell table:style-name=""/>
              <table:table-cell table:style-name="a1500">
                <text:list text:style-name="a1499">
                  <text:list-item>
                    <text:p text:style-name="a1498" text:class-names="" text:cond-style-name=""><text:span text:style-name="a1497" text:class-names="">小便器</text:span></text:p>
                  </text:list-item>
                </text:list>
              </table:table-cell>
              <table:table-cell table:style-name="a1504">
                <text:list text:style-name="a1503">
                  <text:list-item>
                    <text:p text:style-name="a1502" text:class-names="" text:cond-style-name=""><text:span text:style-name="a1501" text:class-names="">洗面盆</text:span></text:p>
                  </text:list-item>
                </text:list>
              </table:table-cell>
              <table:table-cell table:style-name="a1508" table:number-columns-spanned="2">
                <text:list text:style-name="a1507">
                  <text:list-item>
                    <text:p text:style-name="a1506" text:class-names="" text:cond-style-name=""><text:span text:style-name="a1505" text:class-names="">大便器</text:span></text:p>
                  </text:list-item>
                </text:list>
              </table:table-cell>
              <table:covered-table-cell table:style-name=""/>
              <table:table-cell table:style-name="a1512">
                <text:list text:style-name="a1511">
                  <text:list-item>
                    <text:p text:style-name="a1510" text:class-names="" text:cond-style-name=""><text:span text:style-name="a1509" text:class-names="">小便器</text:span></text:p>
                  </text:list-item>
                </text:list>
              </table:table-cell>
              <table:table-cell table:style-name="a1516">
                <text:list text:style-name="a1515">
                  <text:list-item>
                    <text:p text:style-name="a1514" text:class-names="" text:cond-style-name=""><text:span text:style-name="a1513" text:class-names="">洗面盆</text:span></text:p>
                  </text:list-item>
                </text:list>
              </table:table-cell>
            </table:table-row>
            <table:table-row table:style-name="a1517" table:default-cell-style-name="">
              <table:table-cell table:style-name="a1521">
                <text:list text:style-name="a1520">
                  <text:list-item>
                    <text:p text:style-name="a1519" text:class-names="" text:cond-style-name=""><text:span text:style-name="a1518" text:class-names="">男</text:span></text:p>
                  </text:list-item>
                </text:list>
              </table:table-cell>
              <table:table-cell table:style-name="a1525">
                <text:list text:style-name="a1524">
                  <text:list-item>
                    <text:p text:style-name="a1523" text:class-names="" text:cond-style-name=""><text:span text:style-name="a1522" text:class-names="">女</text:span></text:p>
                  </text:list-item>
                </text:list>
              </table:table-cell>
              <table:table-cell table:style-name="a1529">
                <text:list text:style-name="a1528">
                  <text:list-item>
                    <text:p text:style-name="a1527" text:class-names="" text:cond-style-name=""><text:span text:style-name="a1526" text:class-names="">個數</text:span></text:p>
                  </text:list-item>
                </text:list>
              </table:table-cell>
              <table:table-cell table:style-name="a1532">
                <text:p text:style-name="a1531" text:class-names="" text:cond-style-name=""><text:span text:style-name="a1530" text:class-names="">個數</text:span></text:p>
              </table:table-cell>
              <table:table-cell table:style-name="a1536">
                <text:list text:style-name="a1535">
                  <text:list-item>
                    <text:p text:style-name="a1534" text:class-names="" text:cond-style-name=""><text:span text:style-name="a1533" text:class-names="">男</text:span></text:p>
                  </text:list-item>
                </text:list>
              </table:table-cell>
              <table:table-cell table:style-name="a1540">
                <text:list text:style-name="a1539">
                  <text:list-item>
                    <text:p text:style-name="a1538" text:class-names="" text:cond-style-name=""><text:span text:style-name="a1537" text:class-names="">女</text:span></text:p>
                  </text:list-item>
                </text:list>
              </table:table-cell>
              <table:table-cell table:style-name="a1544">
                <text:list text:style-name="a1543">
                  <text:list-item>
                    <text:p text:style-name="a1542" text:class-names="" text:cond-style-name=""><text:span text:style-name="a1541" text:class-names="">個數</text:span></text:p>
                  </text:list-item>
                </text:list>
              </table:table-cell>
              <table:table-cell table:style-name="a1547">
                <text:p text:style-name="a1546" text:class-names="" text:cond-style-name=""><text:span text:style-name="a1545" text:class-names="">個數</text:span></text:p>
              </table:table-cell>
            </table:table-row>
            <table:table-row table:style-name="a1548" table:default-cell-style-name="">
              <table:table-cell table:style-name="a1553">
                <text:list text:style-name="a1552">
                  <text:list-item>
                    <text:p text:style-name="a1551" text:class-names="" text:cond-style-name=""><text:span text:style-name="a1549" text:class-names="">1</text:span><text:span text:style-name="a1550" text:class-names=""/></text:p>
                  </text:list-item>
                </text:list>
              </table:table-cell>
              <table:table-cell table:style-name="a1558">
                <text:list text:style-name="a1557">
                  <text:list-item>
                    <text:p text:style-name="a1556" text:class-names="" text:cond-style-name=""><text:span text:style-name="a1554" text:class-names="">2</text:span><text:span text:style-name="a1555" text:class-names=""/></text:p>
                  </text:list-item>
                </text:list>
              </table:table-cell>
              <table:table-cell table:style-name="a1563">
                <text:list text:style-name="a1562">
                  <text:list-item>
                    <text:p text:style-name="a1561" text:class-names="" text:cond-style-name=""><text:span text:style-name="a1559" text:class-names="">1</text:span><text:span text:style-name="a1560" text:class-names=""/></text:p>
                  </text:list-item>
                </text:list>
              </table:table-cell>
              <table:table-cell table:style-name="a1568">
                <text:list text:style-name="a1567">
                  <text:list-item>
                    <text:p text:style-name="a1566" text:class-names="" text:cond-style-name=""><text:span text:style-name="a1564" text:class-names="">2</text:span><text:span text:style-name="a1565" text:class-names=""/></text:p>
                  </text:list-item>
                </text:list>
              </table:table-cell>
              <table:table-cell table:style-name="a1573">
                <text:list text:style-name="a1572">
                  <text:list-item>
                    <text:p text:style-name="a1571" text:class-names="" text:cond-style-name=""><text:span text:style-name="a1569" text:class-names="">2</text:span><text:span text:style-name="a1570" text:class-names=""/></text:p>
                  </text:list-item>
                </text:list>
              </table:table-cell>
              <table:table-cell table:style-name="a1578">
                <text:list text:style-name="a1577">
                  <text:list-item>
                    <text:p text:style-name="a1576" text:class-names="" text:cond-style-name=""><text:span text:style-name="a1574" text:class-names="">3</text:span><text:span text:style-name="a1575" text:class-names=""/></text:p>
                  </text:list-item>
                </text:list>
              </table:table-cell>
              <table:table-cell table:style-name="a1583">
                <text:list text:style-name="a1582">
                  <text:list-item>
                    <text:p text:style-name="a1581" text:class-names="" text:cond-style-name=""><text:span text:style-name="a1579" text:class-names="">2</text:span><text:span text:style-name="a1580" text:class-names=""/></text:p>
                  </text:list-item>
                </text:list>
              </table:table-cell>
              <table:table-cell table:style-name="a1588">
                <text:list text:style-name="a1587">
                  <text:list-item>
                    <text:p text:style-name="a1586" text:class-names="" text:cond-style-name=""><text:span text:style-name="a1584" text:class-names="">5</text:span><text:span text:style-name="a1585" text:class-names=""/></text:p>
                  </text:list-item>
                </text:list>
              </table:table-cell>
            </table:table-row>
          </table:table>
          <draw:image xlink:href="media/image20.png" xlink:type="simple" xlink:show="embed" xlink:actuate="onLoad"/>
          <svg:title/>
          <svg:desc/>
        </draw:frame>
        <draw:frame draw:id="id239" draw:style-name="a1593" draw:name="文字方塊 43" svg:x="8.74175in" svg:y="10.82232in" svg:width="10.00111in" svg:height="0.90879in">
          <draw:text-box>
            <text:p text:style-name="a1592" text:class-names="" text:cond-style-name=""><text:span text:style-name="a1589" text:class-names="">依建築技術規則設備編第<text:s text:c="1"/></text:span><text:span text:style-name="a1590" text:class-names="">37<text:s text:c="1"/></text:span><text:span text:style-name="a1591" text:class-names="">條本案屬其他公共眾使用之建築物，衛生設備需求表如下表。</text:span></text:p>
          </draw:text-box>
          <svg:title/>
          <svg:desc/>
        </draw:frame>
        <presentation:notes draw:style-name="a1644">
          <draw:page-thumbnail draw:page-number="12" svg:x="1.08507in" svg:y="0.84028in" svg:width="5.59375in" svg:height="4.19618in" presentation:class="page" draw:id="id255" presentation:style-name="a1638" draw:name="投影片圖像版面配置區 1">
            <svg:title/>
            <svg:desc/>
          </draw:page-thumbnail>
          <draw:frame draw:id="id256" presentation:style-name="a1639" draw:name="備忘稿版面配置區 2" svg:x="0.77639in" svg:y="5.31654in" svg:width="6.21111in" svg:height="5.03672in" presentation:class="notes" presentation:placeholder="true">
            <draw:text-box/>
            <svg:title/>
            <svg:desc/>
          </draw:frame>
          <draw:frame draw:id="id257" draw:style-name="a1643" draw:name="投影片編號版面配置區 3" svg:x="4.39774in" svg:y="10.63113in" svg:width="3.36435in" svg:height="0.55964in">
            <draw:text-box>
              <text:p text:style-name="a1642" text:class-names="" text:cond-style-name=""><text:span text:style-name="a1640" text:class-names=""><text:page-number style:num-format="1" text:fixed="false">12</text:page-number></text:span><text:span text:style-name="a1641" text:class-names=""/></text:p>
            </draw:text-box>
            <svg:title/>
            <svg:desc/>
          </draw:frame>
        </presentation:notes>
      </draw:page>
      <draw:page draw:name="Slide183" draw:style-name="a1645" draw:master-page-name="Master1-Layout4-cust-兩項物件" presentation:presentation-page-layout-name="Master1-PPL4" draw:id="Slide-438">
        <draw:frame draw:id="id258" draw:style-name="a1649" draw:name="投影片編號版面配置區 1" svg:x="14.33582in" svg:y="13.90439in" svg:width="4.66748in" svg:height="0.7987in">
          <draw:text-box>
            <text:p text:style-name="a1648" text:class-names="" text:cond-style-name=""><text:span text:style-name="a1646" text:class-names=""><text:page-number style:num-format="1" text:fixed="false">13</text:page-number></text:span><text:span text:style-name="a1647" text:class-names=""/></text:p>
          </draw:text-box>
          <svg:title/>
          <svg:desc/>
        </draw:frame>
        <draw:frame draw:id="id259" draw:style-name="a1657" draw:name="Shape 25" svg:x="4.56806in" svg:y="0.58281in" svg:width="9.45319in" svg:height="1.01189in">
          <draw:text-box>
            <text:p text:style-name="a1652" text:class-names="" text:cond-style-name=""><text:span text:style-name="a1650" text:class-names="">平面圖</text:span><text:span text:style-name="a1651" text:class-names=""/></text:p>
            <text:p text:style-name="a1654" text:class-names="" text:cond-style-name=""><text:span text:style-name="a1653" text:class-names=""/></text:p>
            <text:p text:style-name="a1656" text:class-names="" text:cond-style-name=""><text:span text:style-name="a1655" text:class-names=""/></text:p>
          </draw:text-box>
          <svg:title/>
          <svg:desc/>
        </draw:frame>
        <draw:frame draw:id="id260" draw:style-name="a1661" draw:name="Shape 25" svg:x="0.28206in" svg:y="0.67502in" svg:width="3.12419in" svg:height="1.2502in">
          <draw:text-box>
            <text:p text:style-name="a1660" text:class-names="" text:cond-style-name=""><text:span text:style-name="a1658" text:class-names="">建築空間設計</text:span><text:span text:style-name="a1659" text:class-names=""/></text:p>
          </draw:text-box>
          <svg:title/>
          <svg:desc/>
        </draw:frame>
        <draw:g draw:name="群組 91" draw:id="id261">
          <svg:title/>
          <svg:desc/>
          <draw:frame draw:id="id268" draw:style-name="a1681" draw:name="文字方塊 16" svg:x="15.54167in" svg:y="6.16214in" svg:width="4.48869in" svg:height="0.5722in">
            <draw:text-box>
              <text:p text:style-name="a1680" text:class-names="" text:cond-style-name=""><text:span text:style-name="a1678" text:class-names="">加油亭一層平面圖</text:span><text:span text:style-name="a1679" text:class-names=""/></text:p>
            </draw:text-box>
            <svg:title/>
            <svg:desc/>
          </draw:frame>
          <draw:custom-shape svg:x="14.79514in" svg:y="6.36406in" svg:width="0.66778in" svg:height="0.20033in" draw:id="id269" draw:style-name="a1684" draw:name="Shape 26">
            <svg:title/>
            <svg:desc/>
            <text:p text:style-name="a1683" text:class-names="" text:cond-style-name=""><text:span text:style-name="a1682" text:class-names=""/></text:p>
  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4 / 2"/>
              <draw:equation draw:name="f6" draw:formula="?f2 + ?f5"/>
              <draw:equation draw:name="f7" draw:formula="?f1 - ?f0"/>
              <draw:equation draw:name="f8" draw:formula="?f7 / 2"/>
              <draw:equation draw:name="f9" draw:formula="?f0 + ?f8"/>
              <draw:equation draw:name="f10" draw:formula="min(?f7, ?f4)"/>
              <draw:equation draw:name="f11" draw:formula="100000 * ?f7 / ?f10"/>
              <draw:equation draw:name="f12" draw:formula="$0"/>
              <draw:equation draw:name="f13" draw:formula="?f10 * ?f12 / 200000"/>
              <draw:equation draw:name="f14" draw:formula="?f10 * ?f12 / 100000"/>
              <draw:equation draw:name="f15" draw:formula="?f1 - ?f13"/>
              <draw:equation draw:name="f16" draw:formula="?f1 - ?f14"/>
              <draw:equation draw:name="f17" draw:formula="?f16 / 2"/>
              <draw:equation draw:name="f18" draw:formula="?f1 - ?f17"/>
              <draw:equation draw:name="f19" draw:formula="5 * ?f12 / ?f11"/>
              <draw:equation draw:name="f20" draw:formula="(1 + ?f19) / 12"/>
              <draw:equation draw:name="f21" draw:formula="?f20 * ?f7"/>
              <draw:equation draw:name="f22" draw:formula="?f20 * ?f4"/>
              <draw:equation draw:name="f23" draw:formula="?f1 - ?f21"/>
              <draw:equation draw:name="f24" draw:formula="?f3 - ?f22"/>
              <draw:equation draw:name="f25" draw:formula="?f4 * ?f9 / ?f14"/>
              <draw:equation draw:name="f26" draw:formula="?f25"/>
              <draw:equation draw:name="f27" draw:formula="?f3 - ?f26"/>
            </draw:enhanced-geometry>
          </draw:custom-shape>
        </draw:g>
        <draw:g draw:name="群組 91" draw:id="id262">
          <svg:title/>
          <svg:desc/>
          <draw:frame draw:id="id266" draw:style-name="a1674" draw:name="文字方塊 12" svg:x="15.37184in" svg:y="12.5408in" svg:width="4.48869in" svg:height="0.5722in">
            <draw:text-box>
              <text:p text:style-name="a1673" text:class-names="" text:cond-style-name=""><text:span text:style-name="a1671" text:class-names="">加油亭屋頂層平面圖</text:span><text:span text:style-name="a1672" text:class-names=""/></text:p>
            </draw:text-box>
            <svg:title/>
            <svg:desc/>
          </draw:frame>
          <draw:custom-shape svg:x="14.62531in" svg:y="12.74272in" svg:width="0.66778in" svg:height="0.20033in" draw:id="id267" draw:style-name="a1677" draw:name="Shape 26">
            <svg:title/>
            <svg:desc/>
            <text:p text:style-name="a1676" text:class-names="" text:cond-style-name=""><text:span text:style-name="a1675" text:class-names=""/></text:p>
  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4 / 2"/>
              <draw:equation draw:name="f6" draw:formula="?f2 + ?f5"/>
              <draw:equation draw:name="f7" draw:formula="?f1 - ?f0"/>
              <draw:equation draw:name="f8" draw:formula="?f7 / 2"/>
              <draw:equation draw:name="f9" draw:formula="?f0 + ?f8"/>
              <draw:equation draw:name="f10" draw:formula="min(?f7, ?f4)"/>
              <draw:equation draw:name="f11" draw:formula="100000 * ?f7 / ?f10"/>
              <draw:equation draw:name="f12" draw:formula="$0"/>
              <draw:equation draw:name="f13" draw:formula="?f10 * ?f12 / 200000"/>
              <draw:equation draw:name="f14" draw:formula="?f10 * ?f12 / 100000"/>
              <draw:equation draw:name="f15" draw:formula="?f1 - ?f13"/>
              <draw:equation draw:name="f16" draw:formula="?f1 - ?f14"/>
              <draw:equation draw:name="f17" draw:formula="?f16 / 2"/>
              <draw:equation draw:name="f18" draw:formula="?f1 - ?f17"/>
              <draw:equation draw:name="f19" draw:formula="5 * ?f12 / ?f11"/>
              <draw:equation draw:name="f20" draw:formula="(1 + ?f19) / 12"/>
              <draw:equation draw:name="f21" draw:formula="?f20 * ?f7"/>
              <draw:equation draw:name="f22" draw:formula="?f20 * ?f4"/>
              <draw:equation draw:name="f23" draw:formula="?f1 - ?f21"/>
              <draw:equation draw:name="f24" draw:formula="?f3 - ?f22"/>
              <draw:equation draw:name="f25" draw:formula="?f4 * ?f9 / ?f14"/>
              <draw:equation draw:name="f26" draw:formula="?f25"/>
              <draw:equation draw:name="f27" draw:formula="?f3 - ?f26"/>
            </draw:enhanced-geometry>
          </draw:custom-shape>
        </draw:g>
        <draw:frame draw:id="id263" draw:style-name="a1662" draw:name="圖片 6" svg:x="1.28357in" svg:y="1.67345in" svg:width="13.84545in" svg:height="6.45741in" style:rel-width="scale" style:rel-height="scale">
          <draw:image xlink:href="media/image21.png" xlink:type="simple" xlink:show="embed" xlink:actuate="onLoad"/>
          <svg:title/>
          <svg:desc/>
        </draw:frame>
        <draw:frame draw:id="id264" draw:style-name="a1663" draw:name="圖片 7" svg:x="1.79649in" svg:y="8.15947in" svg:width="12.1926in" svg:height="5.59117in" style:rel-width="scale" style:rel-height="scale">
          <draw:image xlink:href="media/image22.png" xlink:type="simple" xlink:show="embed" xlink:actuate="onLoad"/>
          <svg:title/>
          <svg:desc/>
        </draw:frame>
        <draw:frame draw:id="id265" draw:style-name="a1670" draw:name="文字方塊 19" svg:x="14.32556in" svg:y="1.96408in" svg:width="5.67791in" svg:height="1.04342in">
          <draw:text-box>
            <text:p text:style-name="a1666" text:class-names="" text:cond-style-name=""><text:span text:style-name="a1664" text:class-names="">加油雨棚樓地板面積</text:span><text:span text:style-name="a1665" text:class-names="">=531.37㎡</text:span></text:p>
            <text:p text:style-name="a1669" text:class-names="" text:cond-style-name=""><text:span text:style-name="a1667" text:class-names="">總樓地板面積：</text:span><text:span text:style-name="a1668" text:class-names="">1110.06㎡</text:span></text:p>
          </draw:text-box>
          <svg:title/>
          <svg:desc/>
        </draw:frame>
        <presentation:notes draw:style-name="a1691">
          <draw:page-thumbnail draw:page-number="13" svg:x="1.08507in" svg:y="0.84028in" svg:width="5.59375in" svg:height="4.19618in" presentation:class="page" draw:id="id270" presentation:style-name="a1685" draw:name="投影片圖像版面配置區 1">
            <svg:title/>
            <svg:desc/>
          </draw:page-thumbnail>
          <draw:frame draw:id="id271" presentation:style-name="a1686" draw:name="備忘稿版面配置區 2" svg:x="0.77639in" svg:y="5.31654in" svg:width="6.21111in" svg:height="5.03672in" presentation:class="notes" presentation:placeholder="true">
            <draw:text-box/>
            <svg:title/>
            <svg:desc/>
          </draw:frame>
          <draw:frame draw:id="id272" draw:style-name="a1690" draw:name="投影片編號版面配置區 3" svg:x="4.39774in" svg:y="10.63113in" svg:width="3.36435in" svg:height="0.55964in">
            <draw:text-box>
              <text:p text:style-name="a1689" text:class-names="" text:cond-style-name=""><text:span text:style-name="a1687" text:class-names=""><text:page-number style:num-format="1" text:fixed="false">13</text:page-number></text:span><text:span text:style-name="a1688" text:class-names=""/></text:p>
            </draw:text-box>
            <svg:title/>
            <svg:desc/>
          </draw:frame>
        </presentation:notes>
      </draw:page>
      <draw:page draw:name="Slide205" draw:style-name="a1692" draw:master-page-name="Master1-Layout4-cust-兩項物件" presentation:presentation-page-layout-name="Master1-PPL4" draw:id="Slide-460">
        <draw:frame draw:id="id273" draw:style-name="a1696" draw:name="投影片編號版面配置區 1" svg:x="14.33582in" svg:y="13.90439in" svg:width="4.66748in" svg:height="0.7987in">
          <draw:text-box>
            <text:p text:style-name="a1695" text:class-names="" text:cond-style-name=""><text:span text:style-name="a1693" text:class-names=""><text:page-number style:num-format="1" text:fixed="false">14</text:page-number></text:span><text:span text:style-name="a1694" text:class-names=""/></text:p>
          </draw:text-box>
          <svg:title/>
          <svg:desc/>
        </draw:frame>
        <draw:frame draw:id="id274" draw:style-name="a1704" draw:name="Shape 25" svg:x="4.56806in" svg:y="0.58281in" svg:width="9.45319in" svg:height="1.01189in">
          <draw:text-box>
            <text:p text:style-name="a1699" text:class-names="" text:cond-style-name=""><text:span text:style-name="a1697" text:class-names="">營業站屋剖面圖</text:span><text:span text:style-name="a1698" text:class-names=""/></text:p>
            <text:p text:style-name="a1701" text:class-names="" text:cond-style-name=""><text:span text:style-name="a1700" text:class-names=""/></text:p>
            <text:p text:style-name="a1703" text:class-names="" text:cond-style-name=""><text:span text:style-name="a1702" text:class-names=""/></text:p>
          </draw:text-box>
          <svg:title/>
          <svg:desc/>
        </draw:frame>
        <draw:frame draw:id="id275" draw:style-name="a1708" draw:name="Shape 25" svg:x="0.28206in" svg:y="0.67502in" svg:width="3.12419in" svg:height="1.2502in">
          <draw:text-box>
            <text:p text:style-name="a1707" text:class-names="" text:cond-style-name=""><text:span text:style-name="a1705" text:class-names="">建築空間設計</text:span><text:span text:style-name="a1706" text:class-names=""/></text:p>
          </draw:text-box>
          <svg:title/>
          <svg:desc/>
        </draw:frame>
        <draw:g draw:name="群組 91" draw:id="id276">
          <svg:title/>
          <svg:desc/>
          <draw:frame draw:id="id278" draw:style-name="a1713" draw:name="文字方塊 12" svg:x="9.01579in" svg:y="12.85579in" svg:width="4.48869in" svg:height="0.5722in">
            <draw:text-box>
              <text:p text:style-name="a1712" text:class-names="" text:cond-style-name=""><text:span text:style-name="a1710" text:class-names="">營業站屋縱向剖面圖</text:span><text:span text:style-name="a1711" text:class-names=""/></text:p>
            </draw:text-box>
            <svg:title/>
            <svg:desc/>
          </draw:frame>
          <draw:custom-shape svg:x="8.26926in" svg:y="13.05771in" svg:width="0.66778in" svg:height="0.20033in" draw:id="id279" draw:style-name="a1716" draw:name="Shape 26">
            <svg:title/>
            <svg:desc/>
            <text:p text:style-name="a1715" text:class-names="" text:cond-style-name=""><text:span text:style-name="a1714" text:class-names=""/></text:p>
  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4 / 2"/>
              <draw:equation draw:name="f6" draw:formula="?f2 + ?f5"/>
              <draw:equation draw:name="f7" draw:formula="?f1 - ?f0"/>
              <draw:equation draw:name="f8" draw:formula="?f7 / 2"/>
              <draw:equation draw:name="f9" draw:formula="?f0 + ?f8"/>
              <draw:equation draw:name="f10" draw:formula="min(?f7, ?f4)"/>
              <draw:equation draw:name="f11" draw:formula="100000 * ?f7 / ?f10"/>
              <draw:equation draw:name="f12" draw:formula="$0"/>
              <draw:equation draw:name="f13" draw:formula="?f10 * ?f12 / 200000"/>
              <draw:equation draw:name="f14" draw:formula="?f10 * ?f12 / 100000"/>
              <draw:equation draw:name="f15" draw:formula="?f1 - ?f13"/>
              <draw:equation draw:name="f16" draw:formula="?f1 - ?f14"/>
              <draw:equation draw:name="f17" draw:formula="?f16 / 2"/>
              <draw:equation draw:name="f18" draw:formula="?f1 - ?f17"/>
              <draw:equation draw:name="f19" draw:formula="5 * ?f12 / ?f11"/>
              <draw:equation draw:name="f20" draw:formula="(1 + ?f19) / 12"/>
              <draw:equation draw:name="f21" draw:formula="?f20 * ?f7"/>
              <draw:equation draw:name="f22" draw:formula="?f20 * ?f4"/>
              <draw:equation draw:name="f23" draw:formula="?f1 - ?f21"/>
              <draw:equation draw:name="f24" draw:formula="?f3 - ?f22"/>
              <draw:equation draw:name="f25" draw:formula="?f4 * ?f9 / ?f14"/>
              <draw:equation draw:name="f26" draw:formula="?f25"/>
              <draw:equation draw:name="f27" draw:formula="?f3 - ?f26"/>
            </draw:enhanced-geometry>
          </draw:custom-shape>
        </draw:g>
        <draw:frame draw:id="id277" draw:style-name="a1709" draw:name="圖片 4" svg:x="1.49685in" svg:y="1.66494in" svg:width="18.20132in" svg:height="11.2696in" style:rel-width="scale" style:rel-height="scale">
          <draw:image xlink:href="media/image23.png" xlink:type="simple" xlink:show="embed" xlink:actuate="onLoad"/>
          <svg:title/>
          <svg:desc/>
        </draw:frame>
        <presentation:notes draw:style-name="a1723">
          <draw:page-thumbnail draw:page-number="14" svg:x="1.08507in" svg:y="0.84028in" svg:width="5.59375in" svg:height="4.19618in" presentation:class="page" draw:id="id280" presentation:style-name="a1717" draw:name="投影片圖像版面配置區 1">
            <svg:title/>
            <svg:desc/>
          </draw:page-thumbnail>
          <draw:frame draw:id="id281" presentation:style-name="a1718" draw:name="備忘稿版面配置區 2" svg:x="0.77639in" svg:y="5.31654in" svg:width="6.21111in" svg:height="5.03672in" presentation:class="notes" presentation:placeholder="true">
            <draw:text-box/>
            <svg:title/>
            <svg:desc/>
          </draw:frame>
          <draw:frame draw:id="id282" draw:style-name="a1722" draw:name="投影片編號版面配置區 3" svg:x="4.39774in" svg:y="10.63113in" svg:width="3.36435in" svg:height="0.55964in">
            <draw:text-box>
              <text:p text:style-name="a1721" text:class-names="" text:cond-style-name=""><text:span text:style-name="a1719" text:class-names=""><text:page-number style:num-format="1" text:fixed="false">14</text:page-number></text:span><text:span text:style-name="a1720" text:class-names=""/></text:p>
            </draw:text-box>
            <svg:title/>
            <svg:desc/>
          </draw:frame>
        </presentation:notes>
      </draw:page>
      <draw:page draw:name="Slide206" draw:style-name="a1724" draw:master-page-name="Master1-Layout4-cust-兩項物件" presentation:presentation-page-layout-name="Master1-PPL4" draw:id="Slide-461">
        <draw:frame draw:id="id283" draw:style-name="a1728" draw:name="投影片編號版面配置區 1" svg:x="14.33582in" svg:y="13.90439in" svg:width="4.66748in" svg:height="0.7987in">
          <draw:text-box>
            <text:p text:style-name="a1727" text:class-names="" text:cond-style-name=""><text:span text:style-name="a1725" text:class-names=""><text:page-number style:num-format="1" text:fixed="false">15</text:page-number></text:span><text:span text:style-name="a1726" text:class-names=""/></text:p>
          </draw:text-box>
          <svg:title/>
          <svg:desc/>
        </draw:frame>
        <draw:frame draw:id="id284" draw:style-name="a1736" draw:name="Shape 25" svg:x="4.56806in" svg:y="0.58281in" svg:width="9.45319in" svg:height="1.01189in">
          <draw:text-box>
            <text:p text:style-name="a1731" text:class-names="" text:cond-style-name=""><text:span text:style-name="a1729" text:class-names="">加油雨棚剖面圖</text:span><text:span text:style-name="a1730" text:class-names=""/></text:p>
            <text:p text:style-name="a1733" text:class-names="" text:cond-style-name=""><text:span text:style-name="a1732" text:class-names=""/></text:p>
            <text:p text:style-name="a1735" text:class-names="" text:cond-style-name=""><text:span text:style-name="a1734" text:class-names=""/></text:p>
          </draw:text-box>
          <svg:title/>
          <svg:desc/>
        </draw:frame>
        <draw:frame draw:id="id285" draw:style-name="a1740" draw:name="Shape 25" svg:x="0.28206in" svg:y="0.67502in" svg:width="3.12419in" svg:height="1.2502in">
          <draw:text-box>
            <text:p text:style-name="a1739" text:class-names="" text:cond-style-name=""><text:span text:style-name="a1737" text:class-names="">建築空間設計</text:span><text:span text:style-name="a1738" text:class-names=""/></text:p>
          </draw:text-box>
          <svg:title/>
          <svg:desc/>
        </draw:frame>
        <draw:g draw:name="群組 91" draw:id="id286">
          <svg:title/>
          <svg:desc/>
          <draw:frame draw:id="id288" draw:style-name="a1745" draw:name="文字方塊 12" svg:x="9.01579in" svg:y="12.85579in" svg:width="4.48869in" svg:height="0.5722in">
            <draw:text-box>
              <text:p text:style-name="a1744" text:class-names="" text:cond-style-name=""><text:span text:style-name="a1742" text:class-names="">加油雨棚剖面圖</text:span><text:span text:style-name="a1743" text:class-names=""/></text:p>
            </draw:text-box>
            <svg:title/>
            <svg:desc/>
          </draw:frame>
          <draw:custom-shape svg:x="8.26926in" svg:y="13.05771in" svg:width="0.66778in" svg:height="0.20033in" draw:id="id289" draw:style-name="a1748" draw:name="Shape 26">
            <svg:title/>
            <svg:desc/>
            <text:p text:style-name="a1747" text:class-names="" text:cond-style-name=""><text:span text:style-name="a1746" text:class-names=""/></text:p>
  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4 / 2"/>
              <draw:equation draw:name="f6" draw:formula="?f2 + ?f5"/>
              <draw:equation draw:name="f7" draw:formula="?f1 - ?f0"/>
              <draw:equation draw:name="f8" draw:formula="?f7 / 2"/>
              <draw:equation draw:name="f9" draw:formula="?f0 + ?f8"/>
              <draw:equation draw:name="f10" draw:formula="min(?f7, ?f4)"/>
              <draw:equation draw:name="f11" draw:formula="100000 * ?f7 / ?f10"/>
              <draw:equation draw:name="f12" draw:formula="$0"/>
              <draw:equation draw:name="f13" draw:formula="?f10 * ?f12 / 200000"/>
              <draw:equation draw:name="f14" draw:formula="?f10 * ?f12 / 100000"/>
              <draw:equation draw:name="f15" draw:formula="?f1 - ?f13"/>
              <draw:equation draw:name="f16" draw:formula="?f1 - ?f14"/>
              <draw:equation draw:name="f17" draw:formula="?f16 / 2"/>
              <draw:equation draw:name="f18" draw:formula="?f1 - ?f17"/>
              <draw:equation draw:name="f19" draw:formula="5 * ?f12 / ?f11"/>
              <draw:equation draw:name="f20" draw:formula="(1 + ?f19) / 12"/>
              <draw:equation draw:name="f21" draw:formula="?f20 * ?f7"/>
              <draw:equation draw:name="f22" draw:formula="?f20 * ?f4"/>
              <draw:equation draw:name="f23" draw:formula="?f1 - ?f21"/>
              <draw:equation draw:name="f24" draw:formula="?f3 - ?f22"/>
              <draw:equation draw:name="f25" draw:formula="?f4 * ?f9 / ?f14"/>
              <draw:equation draw:name="f26" draw:formula="?f25"/>
              <draw:equation draw:name="f27" draw:formula="?f3 - ?f26"/>
            </draw:enhanced-geometry>
          </draw:custom-shape>
        </draw:g>
        <draw:frame draw:id="id287" draw:style-name="a1741" draw:name="圖片 5" svg:x="1.96935in" svg:y="1.71729in" svg:width="16.85229in" svg:height="11.05075in" style:rel-width="scale" style:rel-height="scale">
          <draw:image xlink:href="media/image24.png" xlink:type="simple" xlink:show="embed" xlink:actuate="onLoad"/>
          <svg:title/>
          <svg:desc/>
        </draw:frame>
        <presentation:notes draw:style-name="a1755">
          <draw:page-thumbnail draw:page-number="15" svg:x="1.08507in" svg:y="0.84028in" svg:width="5.59375in" svg:height="4.19618in" presentation:class="page" draw:id="id290" presentation:style-name="a1749" draw:name="投影片圖像版面配置區 1">
            <svg:title/>
            <svg:desc/>
          </draw:page-thumbnail>
          <draw:frame draw:id="id291" presentation:style-name="a1750" draw:name="備忘稿版面配置區 2" svg:x="0.77639in" svg:y="5.31654in" svg:width="6.21111in" svg:height="5.03672in" presentation:class="notes" presentation:placeholder="true">
            <draw:text-box/>
            <svg:title/>
            <svg:desc/>
          </draw:frame>
          <draw:frame draw:id="id292" draw:style-name="a1754" draw:name="投影片編號版面配置區 3" svg:x="4.39774in" svg:y="10.63113in" svg:width="3.36435in" svg:height="0.55964in">
            <draw:text-box>
              <text:p text:style-name="a1753" text:class-names="" text:cond-style-name=""><text:span text:style-name="a1751" text:class-names=""><text:page-number style:num-format="1" text:fixed="false">15</text:page-number></text:span><text:span text:style-name="a1752" text:class-names=""/></text:p>
            </draw:text-box>
            <svg:title/>
            <svg:desc/>
          </draw:frame>
        </presentation:notes>
      </draw:page>
      <draw:page draw:name="Slide164" draw:style-name="a1756" draw:master-page-name="Master1-Layout4-cust-兩項物件" presentation:presentation-page-layout-name="Master1-PPL4" draw:id="Slide-419">
        <draw:frame draw:id="id293" draw:style-name="a1760" draw:name="投影片編號版面配置區 1" svg:x="14.33582in" svg:y="13.90439in" svg:width="4.66748in" svg:height="0.7987in">
          <draw:text-box>
            <text:p text:style-name="a1759" text:class-names="" text:cond-style-name=""><text:span text:style-name="a1757" text:class-names=""><text:page-number style:num-format="1" text:fixed="false">16</text:page-number></text:span><text:span text:style-name="a1758" text:class-names=""/></text:p>
          </draw:text-box>
          <svg:title/>
          <svg:desc/>
        </draw:frame>
        <draw:frame draw:id="id294" draw:style-name="a1768" draw:name="Shape 25" svg:x="4.56806in" svg:y="0.58281in" svg:width="9.45319in" svg:height="1.01189in">
          <draw:text-box>
            <text:p text:style-name="a1763" text:class-names="" text:cond-style-name=""><text:span text:style-name="a1761" text:class-names="">透視圖</text:span><text:span text:style-name="a1762" text:class-names=""/></text:p>
            <text:p text:style-name="a1765" text:class-names="" text:cond-style-name=""><text:span text:style-name="a1764" text:class-names=""/></text:p>
            <text:p text:style-name="a1767" text:class-names="" text:cond-style-name=""><text:span text:style-name="a1766" text:class-names=""/></text:p>
          </draw:text-box>
          <svg:title/>
          <svg:desc/>
        </draw:frame>
        <draw:frame draw:id="id295" draw:style-name="a1772" draw:name="Shape 25" svg:x="0.28206in" svg:y="0.67502in" svg:width="3.12419in" svg:height="1.2502in">
          <draw:text-box>
            <text:p text:style-name="a1771" text:class-names="" text:cond-style-name=""><text:span text:style-name="a1769" text:class-names="">建築空間設計</text:span><text:span text:style-name="a1770" text:class-names=""/></text:p>
          </draw:text-box>
          <svg:title/>
          <svg:desc/>
        </draw:frame>
        <draw:frame draw:id="id296" draw:style-name="a1773" draw:name="圖片 8" svg:x="10.15799in" svg:y="2.26646in" svg:width="8.98444in" svg:height="5.10752in" style:rel-width="scale" style:rel-height="scale">
          <draw:image xlink:href="media/image25.png" xlink:type="simple" xlink:show="embed" xlink:actuate="onLoad"/>
          <svg:title/>
          <svg:desc/>
        </draw:frame>
        <draw:frame draw:id="id297" draw:style-name="a1774" draw:name="Picture 2" svg:x="0.7048in" svg:y="7.8915in" svg:width="9.10597in" svg:height="5.07816in" style:rel-width="scale" style:rel-height="scale">
          <draw:image xlink:href="media/image26.jpeg" xlink:type="simple" xlink:show="embed" xlink:actuate="onLoad"/>
          <svg:title/>
          <svg:desc>\\Asus-pc\f\大築_執行專案\2022.04.07-湖口南下加油站\08 透視\南下\230616\Enscape_2023-06-20-16-51-33.png</svg:desc>
        </draw:frame>
        <draw:frame draw:id="id298" draw:style-name="a1775" draw:name="Picture 3" svg:x="10.15799in" svg:y="7.8915in" svg:width="8.9843in" svg:height="5.05367in" style:rel-width="scale" style:rel-height="scale">
          <draw:image xlink:href="media/image27.jpeg" xlink:type="simple" xlink:show="embed" xlink:actuate="onLoad"/>
          <svg:title/>
          <svg:desc>\\Asus-pc\f\大築_執行專案\2022.04.07-湖口南下加油站\08 透視\南下\230616\Enscape_2023-06-20-16-46-30.png</svg:desc>
        </draw:frame>
        <draw:frame draw:id="id299" draw:style-name="a1776" draw:name="Picture 4" svg:x="0.7048in" svg:y="2.26646in" svg:width="9.06242in" svg:height="5.09761in" style:rel-width="scale" style:rel-height="scale">
          <draw:image xlink:href="media/image28.jpeg" xlink:type="simple" xlink:show="embed" xlink:actuate="onLoad"/>
          <svg:title/>
          <svg:desc>\\Asus-pc\f\大築_執行專案\2022.04.07-湖口南下加油站\08 透視\南下\230616\Enscape_2023-06-20-16-43-45.png</svg:desc>
        </draw:frame>
        <presentation:notes draw:style-name="a1783">
          <draw:page-thumbnail draw:page-number="16" svg:x="1.08507in" svg:y="0.84028in" svg:width="5.59375in" svg:height="4.19618in" presentation:class="page" draw:id="id300" presentation:style-name="a1777" draw:name="投影片圖像版面配置區 1">
            <svg:title/>
            <svg:desc/>
          </draw:page-thumbnail>
          <draw:frame draw:id="id301" presentation:style-name="a1778" draw:name="備忘稿版面配置區 2" svg:x="0.77639in" svg:y="5.31654in" svg:width="6.21111in" svg:height="5.03672in" presentation:class="notes" presentation:placeholder="true">
            <draw:text-box/>
            <svg:title/>
            <svg:desc/>
          </draw:frame>
          <draw:frame draw:id="id302" draw:style-name="a1782" draw:name="投影片編號版面配置區 3" svg:x="4.39774in" svg:y="10.63113in" svg:width="3.36435in" svg:height="0.55964in">
            <draw:text-box>
              <text:p text:style-name="a1781" text:class-names="" text:cond-style-name=""><text:span text:style-name="a1779" text:class-names=""><text:page-number style:num-format="1" text:fixed="false">16</text:page-number></text:span><text:span text:style-name="a1780" text:class-names=""/></text:p>
            </draw:text-box>
            <svg:title/>
            <svg:desc/>
          </draw:frame>
        </presentation:notes>
      </draw:page>
      <draw:page draw:name="Slide165" draw:style-name="a1784" draw:master-page-name="Master1-Layout4-cust-兩項物件" presentation:presentation-page-layout-name="Master1-PPL4" draw:id="Slide-420">
        <draw:frame draw:id="id303" draw:style-name="a1788" draw:name="投影片編號版面配置區 1" svg:x="14.33582in" svg:y="13.90439in" svg:width="4.66748in" svg:height="0.7987in">
          <draw:text-box>
            <text:p text:style-name="a1787" text:class-names="" text:cond-style-name=""><text:span text:style-name="a1785" text:class-names=""><text:page-number style:num-format="1" text:fixed="false">17</text:page-number></text:span><text:span text:style-name="a1786" text:class-names=""/></text:p>
          </draw:text-box>
          <svg:title/>
          <svg:desc/>
        </draw:frame>
        <draw:frame draw:id="id304" draw:style-name="a1796" draw:name="Shape 25" svg:x="4.56806in" svg:y="0.58281in" svg:width="9.45319in" svg:height="1.01189in">
          <draw:text-box>
            <text:p text:style-name="a1791" text:class-names="" text:cond-style-name=""><text:span text:style-name="a1789" text:class-names="">透視圖</text:span><text:span text:style-name="a1790" text:class-names=""/></text:p>
            <text:p text:style-name="a1793" text:class-names="" text:cond-style-name=""><text:span text:style-name="a1792" text:class-names=""/></text:p>
            <text:p text:style-name="a1795" text:class-names="" text:cond-style-name=""><text:span text:style-name="a1794" text:class-names=""/></text:p>
          </draw:text-box>
          <svg:title/>
          <svg:desc/>
        </draw:frame>
        <draw:frame draw:id="id305" draw:style-name="a1800" draw:name="Shape 25" svg:x="0.28206in" svg:y="0.67502in" svg:width="3.12419in" svg:height="1.2502in">
          <draw:text-box>
            <text:p text:style-name="a1799" text:class-names="" text:cond-style-name=""><text:span text:style-name="a1797" text:class-names="">建築空間設計</text:span><text:span text:style-name="a1798" text:class-names=""/></text:p>
          </draw:text-box>
          <svg:title/>
          <svg:desc/>
        </draw:frame>
        <draw:frame draw:id="id306" draw:style-name="a1801" draw:name="Picture 2" svg:x="10.23611in" svg:y="2.34458in" svg:width="9.06249in" svg:height="5.09765in" style:rel-width="scale" style:rel-height="scale">
          <draw:image xlink:href="media/image29.jpeg" xlink:type="simple" xlink:show="embed" xlink:actuate="onLoad"/>
          <svg:title/>
          <svg:desc>\\Asus-pc\f\大築_執行專案\2022.04.07-湖口南下加油站\08 透視\南下\230616\Enscape_2023-06-20-16-34-41.png</svg:desc>
        </draw:frame>
        <draw:frame draw:id="id307" draw:style-name="a1802" draw:name="Picture 3" svg:x="0.7048in" svg:y="2.34458in" svg:width="9.14069in" svg:height="5.14164in" style:rel-width="scale" style:rel-height="scale">
          <draw:image xlink:href="media/image30.jpeg" xlink:type="simple" xlink:show="embed" xlink:actuate="onLoad"/>
          <svg:title/>
          <svg:desc>\\Asus-pc\f\大築_執行專案\2022.04.07-湖口南下加油站\08 透視\南下\230616\Enscape_2023-06-20-15-57-35.png</svg:desc>
        </draw:frame>
        <draw:frame draw:id="id308" draw:style-name="a1803" draw:name="Picture 4" svg:x="0.7048in" svg:y="7.8915in" svg:width="9.14069in" svg:height="5.17089in" style:rel-width="scale" style:rel-height="scale">
          <draw:image xlink:href="media/image31.jpeg" xlink:type="simple" xlink:show="embed" xlink:actuate="onLoad"/>
          <svg:title/>
          <svg:desc>\\Asus-pc\f\大築_執行專案\2022.04.07-湖口南下加油站\08 透視\南下\230616\Enscape_2023-06-20-16-16-34.png</svg:desc>
        </draw:frame>
        <draw:frame draw:id="id309" draw:style-name="a1804" draw:name="Picture 5" svg:x="10.23611in" svg:y="7.8915in" svg:width="9.06256in" svg:height="5.15629in" style:rel-width="scale" style:rel-height="scale">
          <draw:image xlink:href="media/image32.jpeg" xlink:type="simple" xlink:show="embed" xlink:actuate="onLoad"/>
          <svg:title/>
          <svg:desc>\\Asus-pc\f\大築_執行專案\2022.04.07-湖口南下加油站\08 透視\南下\230616\Enscape_2023-06-20-16-39-07.png</svg:desc>
        </draw:frame>
        <presentation:notes draw:style-name="a1811">
          <draw:page-thumbnail draw:page-number="17" svg:x="1.08507in" svg:y="0.84028in" svg:width="5.59375in" svg:height="4.19618in" presentation:class="page" draw:id="id310" presentation:style-name="a1805" draw:name="投影片圖像版面配置區 1">
            <svg:title/>
            <svg:desc/>
          </draw:page-thumbnail>
          <draw:frame draw:id="id311" presentation:style-name="a1806" draw:name="備忘稿版面配置區 2" svg:x="0.77639in" svg:y="5.31654in" svg:width="6.21111in" svg:height="5.03672in" presentation:class="notes" presentation:placeholder="true">
            <draw:text-box/>
            <svg:title/>
            <svg:desc/>
          </draw:frame>
          <draw:frame draw:id="id312" draw:style-name="a1810" draw:name="投影片編號版面配置區 3" svg:x="4.39774in" svg:y="10.63113in" svg:width="3.36435in" svg:height="0.55964in">
            <draw:text-box>
              <text:p text:style-name="a1809" text:class-names="" text:cond-style-name=""><text:span text:style-name="a1807" text:class-names=""><text:page-number style:num-format="1" text:fixed="false">17</text:page-number></text:span><text:span text:style-name="a1808" text:class-names=""/></text:p>
            </draw:text-box>
            <svg:title/>
            <svg:desc/>
          </draw:frame>
        </presentation:notes>
      </draw:page>
      <draw:page draw:name="Slide67" draw:style-name="a1812" draw:master-page-name="Master1-Layout2-obj-標題及物件" presentation:presentation-page-layout-name="Master1-PPL2" draw:id="Slide-322">
        <draw:g draw:name="群組 6" draw:id="id313">
          <svg:title/>
          <svg:desc/>
          <draw:custom-shape svg:x="-2.20434in" svg:y="6.96376in" svg:width="8.13594in" svg:height="1.40335in" draw:id="id319" draw:style-name="a1837" draw:name="Shape 23">
            <svg:title/>
            <svg:desc/>
            <text:p text:style-name="a1836" text:class-names="" text:cond-style-name=""><text:span text:style-name="a1835" text:class-names=""/></text:p>
  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4 / 2"/>
              <draw:equation draw:name="f6" draw:formula="?f2 + ?f5"/>
              <draw:equation draw:name="f7" draw:formula="?f1 - ?f0"/>
              <draw:equation draw:name="f8" draw:formula="?f7 / 2"/>
              <draw:equation draw:name="f9" draw:formula="?f0 + ?f8"/>
              <draw:equation draw:name="f10" draw:formula="min(?f7, ?f4)"/>
              <draw:equation draw:name="f11" draw:formula="100000 * ?f7 / ?f10"/>
              <draw:equation draw:name="f12" draw:formula="$0"/>
              <draw:equation draw:name="f13" draw:formula="?f10 * ?f12 / 200000"/>
              <draw:equation draw:name="f14" draw:formula="?f10 * ?f12 / 100000"/>
              <draw:equation draw:name="f15" draw:formula="?f1 - ?f13"/>
              <draw:equation draw:name="f16" draw:formula="?f1 - ?f14"/>
              <draw:equation draw:name="f17" draw:formula="?f16 / 2"/>
              <draw:equation draw:name="f18" draw:formula="?f1 - ?f17"/>
              <draw:equation draw:name="f19" draw:formula="5 * ?f12 / ?f11"/>
              <draw:equation draw:name="f20" draw:formula="(1 + ?f19) / 12"/>
              <draw:equation draw:name="f21" draw:formula="?f20 * ?f7"/>
              <draw:equation draw:name="f22" draw:formula="?f20 * ?f4"/>
              <draw:equation draw:name="f23" draw:formula="?f1 - ?f21"/>
              <draw:equation draw:name="f24" draw:formula="?f3 - ?f22"/>
              <draw:equation draw:name="f25" draw:formula="?f4 * ?f9 / ?f14"/>
              <draw:equation draw:name="f26" draw:formula="?f25"/>
              <draw:equation draw:name="f27" draw:formula="?f3 - ?f26"/>
            </draw:enhanced-geometry>
          </draw:custom-shape>
          <draw:custom-shape svg:x="5.40515in" svg:y="6.96376in" svg:width="1.47576in" svg:height="1.40335in" draw:id="id320" draw:style-name="a1840" draw:name="Shape 26">
            <svg:title/>
            <svg:desc/>
            <text:p text:style-name="a1839" text:class-names="" text:cond-style-name=""><text:span text:style-name="a1838" text:class-names=""/></text:p>
  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4 / 2"/>
              <draw:equation draw:name="f6" draw:formula="?f2 + ?f5"/>
              <draw:equation draw:name="f7" draw:formula="?f1 - ?f0"/>
              <draw:equation draw:name="f8" draw:formula="?f7 / 2"/>
              <draw:equation draw:name="f9" draw:formula="?f0 + ?f8"/>
              <draw:equation draw:name="f10" draw:formula="min(?f7, ?f4)"/>
              <draw:equation draw:name="f11" draw:formula="100000 * ?f7 / ?f10"/>
              <draw:equation draw:name="f12" draw:formula="$0"/>
              <draw:equation draw:name="f13" draw:formula="?f10 * ?f12 / 200000"/>
              <draw:equation draw:name="f14" draw:formula="?f10 * ?f12 / 100000"/>
              <draw:equation draw:name="f15" draw:formula="?f1 - ?f13"/>
              <draw:equation draw:name="f16" draw:formula="?f1 - ?f14"/>
              <draw:equation draw:name="f17" draw:formula="?f16 / 2"/>
              <draw:equation draw:name="f18" draw:formula="?f1 - ?f17"/>
              <draw:equation draw:name="f19" draw:formula="5 * ?f12 / ?f11"/>
              <draw:equation draw:name="f20" draw:formula="(1 + ?f19) / 12"/>
              <draw:equation draw:name="f21" draw:formula="?f20 * ?f7"/>
              <draw:equation draw:name="f22" draw:formula="?f20 * ?f4"/>
              <draw:equation draw:name="f23" draw:formula="?f1 - ?f21"/>
              <draw:equation draw:name="f24" draw:formula="?f3 - ?f22"/>
              <draw:equation draw:name="f25" draw:formula="?f4 * ?f9 / ?f14"/>
              <draw:equation draw:name="f26" draw:formula="?f25"/>
              <draw:equation draw:name="f27" draw:formula="?f3 - ?f26"/>
            </draw:enhanced-geometry>
          </draw:custom-shape>
        </draw:g>
        <draw:connector draw:type="line" svg:x1="7.08649in" svg:y1="8.28845in" svg:x2="21.3078in" svg:y2="8.29192in" draw:id="id314" draw:style-name="a1813" draw:name="直線接點 3">
          <svg:title/>
          <svg:desc/>
        </draw:connector>
        <draw:frame draw:id="id315" draw:style-name="a1818" draw:name="Text Box 16" svg:x="6.71657in" svg:y="7.09092in" svg:width="5.32651in" svg:height="1.21172in">
          <draw:text-box>
            <text:p text:style-name="a1817" text:class-names="" text:cond-style-name=""><text:span text:style-name="a1814" text:class-names="">3.</text:span><text:span text:style-name="a1815" text:class-names="">預算及期程</text:span><text:span text:style-name="a1816" text:class-names=""/></text:p>
          </draw:text-box>
          <svg:title/>
          <svg:desc/>
        </draw:frame>
        <draw:frame draw:id="id316" draw:style-name="a1827" draw:name="文字方塊 5" svg:x="11.94535in" svg:y="8.43837in" svg:width="4.52151in" svg:height="2.69271in">
          <draw:text-box>
            <text:p text:style-name="a1820" text:class-names="" text:cond-style-name=""><text:span text:style-name="a1819" text:class-names="">○招標時程與發包工程費</text:span></text:p>
            <text:p text:style-name="a1822" text:class-names="" text:cond-style-name=""><text:span text:style-name="a1821" text:class-names=""/></text:p>
            <text:p text:style-name="a1824" text:class-names="" text:cond-style-name=""><text:span text:style-name="a1823" text:class-names=""/></text:p>
            <text:p text:style-name="a1826" text:class-names="" text:cond-style-name=""><text:span text:style-name="a1825" text:class-names=""/></text:p>
          </draw:text-box>
          <svg:title/>
          <svg:desc/>
        </draw:frame>
        <draw:custom-shape svg:x="-3.46433in" svg:y="8.5246in" svg:width="12.83607in" svg:height="6.47713in" draw:id="id317" draw:style-name="a1830" draw:name="Shape 23">
          <svg:title/>
          <svg:desc/>
          <text:p text:style-name="a1829" text:class-names="" text:cond-style-name=""><text:span text:style-name="a1828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  <draw:frame draw:id="id318" draw:style-name="a1834" draw:name="投影片編號版面配置區 1" svg:x="14.33582in" svg:y="13.90439in" svg:width="4.66748in" svg:height="0.7987in">
          <draw:text-box>
            <text:p text:style-name="a1833" text:class-names="" text:cond-style-name=""><text:span text:style-name="a1831" text:class-names=""><text:page-number style:num-format="1" text:fixed="false">18</text:page-number></text:span><text:span text:style-name="a1832" text:class-names=""/></text:p>
          </draw:text-box>
          <svg:title/>
          <svg:desc/>
        </draw:frame>
      </draw:page>
      <draw:page draw:name="Slide75" draw:style-name="a1841" draw:master-page-name="Master1-Layout4-cust-兩項物件" presentation:presentation-page-layout-name="Master1-PPL4" draw:id="Slide-330">
        <draw:frame draw:id="id321" draw:style-name="a1847" draw:name="Shape 25" svg:x="4.56806in" svg:y="0.58281in" svg:width="9.45319in" svg:height="1.01189in">
          <draw:text-box>
            <text:p text:style-name="a1844" text:class-names="" text:cond-style-name=""><text:span text:style-name="a1842" text:class-names="">招標時程與發包工程費</text:span><text:span text:style-name="a1843" text:class-names=""/></text:p>
            <text:p text:style-name="a1846" text:class-names="" text:cond-style-name=""><text:span text:style-name="a1845" text:class-names=""/></text:p>
          </draw:text-box>
          <svg:title/>
          <svg:desc/>
        </draw:frame>
        <draw:custom-shape svg:x="0in" svg:y="0in" svg:width="20.00347in" svg:height="0in" draw:id="id322" draw:style-name="a1850" draw:name="Rectangle 11">
          <svg:title/>
          <svg:desc/>
          <text:p text:style-name="a1849" text:class-names="" text:cond-style-name=""><text:span text:style-name="a1848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323" draw:style-name="a1857" draw:name="Shape 25" svg:x="0.02639in" svg:y="0.42325in" svg:width="3.43919in" svg:height="1.2502in">
          <draw:text-box>
            <text:p text:style-name="a1853" text:class-names="" text:cond-style-name=""><text:span text:style-name="a1851" text:class-names="">進度及經費</text:span><text:span text:style-name="a1852" text:class-names=""/></text:p>
            <text:p text:style-name="a1856" text:class-names="" text:cond-style-name=""><text:span text:style-name="a1854" text:class-names="">說明</text:span><text:span text:style-name="a1855" text:class-names=""/></text:p>
          </draw:text-box>
          <svg:title/>
          <svg:desc/>
        </draw:frame>
        <draw:frame draw:id="id324" draw:style-name="a1861" draw:name="投影片編號版面配置區 2" svg:x="14.33582in" svg:y="13.90439in" svg:width="4.66748in" svg:height="0.7987in">
          <draw:text-box>
            <text:p text:style-name="a1860" text:class-names="" text:cond-style-name=""><text:span text:style-name="a1858" text:class-names=""><text:page-number style:num-format="1" text:fixed="false">19</text:page-number></text:span><text:span text:style-name="a1859" text:class-names=""/></text:p>
          </draw:text-box>
          <svg:title/>
          <svg:desc/>
        </draw:frame>
        <draw:frame draw:id="id325" draw:style-name="a1879" draw:name="文字方塊 4" svg:x="4.25307in" svg:y="6.64257in" svg:width="12.47867in" svg:height="2.52441in">
          <draw:text-box>
            <text:p text:style-name="a1869" text:class-names="" text:cond-style-name=""><text:span text:style-name="a1862" text:class-names="">招標時程：預計</text:span><text:span text:style-name="a1863" text:class-names="">115</text:span><text:span text:style-name="a1864" text:class-names="">年</text:span><text:span text:style-name="a1865" text:class-names="">9</text:span><text:span text:style-name="a1866" text:class-names="">月底</text:span><text:span text:style-name="a1867" text:class-names="">上網公告</text:span><text:span text:style-name="a1868" text:class-names=""/></text:p>
            <text:p text:style-name="a1871" text:class-names="" text:cond-style-name=""><text:span text:style-name="a1870" text:class-names=""/></text:p>
            <text:p text:style-name="a1878" text:class-names="" text:cond-style-name=""><text:span text:style-name="a1872" text:class-names="">發包工程費：預計新台幣約</text:span><text:span text:style-name="a1873" text:class-names="">1</text:span><text:span text:style-name="a1874" text:class-names="">億</text:span><text:span text:style-name="a1875" text:class-names="">3,790</text:span><text:span text:style-name="a1876" text:class-names="">萬元</text:span><text:span text:style-name="a1877" text:class-names=""/></text:p>
          </draw:text-box>
          <svg:title/>
          <svg:desc/>
        </draw:frame>
      </draw:page>
      <draw:page draw:name="Slide188" draw:style-name="a1880" draw:master-page-name="Master1-Layout4-cust-兩項物件" presentation:presentation-page-layout-name="Master1-PPL4" draw:id="Slide-443">
        <draw:frame draw:id="id326" draw:style-name="a1884" draw:name="Shape 25" svg:x="4.56806in" svg:y="0.58281in" svg:width="9.45319in" svg:height="1.01189in">
          <draw:text-box>
            <text:p text:style-name="a1883" text:class-names="" text:cond-style-name=""><text:span text:style-name="a1881" text:class-names="">履約期限</text:span><text:span text:style-name="a1882" text:class-names=""/></text:p>
          </draw:text-box>
          <svg:title/>
          <svg:desc/>
        </draw:frame>
        <draw:custom-shape svg:x="0in" svg:y="0in" svg:width="20.00347in" svg:height="0in" draw:id="id327" draw:style-name="a1887" draw:name="Rectangle 11">
          <svg:title/>
          <svg:desc/>
          <text:p text:style-name="a1886" text:class-names="" text:cond-style-name=""><text:span text:style-name="a1885" text:class-names=""/></text:p>
          <draw:enhanced-geometry xmlns:dr3d="urn:oasis:names:tc:opendocument:xmlns:dr3d:1.0" draw:type="non-primitive" svg:viewBox="0 0 21600 21600" draw:enhanced-path="M 0 0 L 21600 0 21600 21600 0 21600 Z N"/>
        </draw:custom-shape>
        <draw:frame draw:id="id328" draw:style-name="a1891" draw:name="Shape 25" svg:x="0.02639in" svg:y="0.42325in" svg:width="3.12419in" svg:height="1.2502in">
          <draw:text-box>
            <text:p text:style-name="a1890" text:class-names="" text:cond-style-name=""><text:span text:style-name="a1888" text:class-names="">工程材料設備採用說明</text:span><text:span text:style-name="a1889" text:class-names=""/></text:p>
          </draw:text-box>
          <svg:title/>
          <svg:desc/>
        </draw:frame>
        <draw:frame draw:id="id329" draw:style-name="a1895" draw:name="投影片編號版面配置區 2" svg:x="14.33582in" svg:y="13.90439in" svg:width="4.66748in" svg:height="0.7987in">
          <draw:text-box>
            <text:p text:style-name="a1894" text:class-names="" text:cond-style-name=""><text:span text:style-name="a1892" text:class-names=""><text:page-number style:num-format="1" text:fixed="false">20</text:page-number></text:span><text:span text:style-name="a1893" text:class-names=""/></text:p>
          </draw:text-box>
          <svg:title/>
          <svg:desc/>
        </draw:frame>
        <draw:frame draw:id="id330" draw:style-name="a1902" draw:name="文字方塊 4" svg:x="2.50983in" svg:y="2.25626in" svg:width="15.10651in" svg:height="0.70684in">
          <draw:text-box>
            <text:p text:style-name="a1901" text:class-names="" text:cond-style-name=""><text:span text:style-name="a1896" text:class-names="">應於機關通知翌日內開工並起算工期</text:span><text:span text:style-name="a1897" text:class-names="">,</text:span><text:span text:style-name="a1898" text:class-names="">並於開工日起<text:s text:c="1"/></text:span><text:span text:style-name="a1899" text:class-names="">360</text:span><text:span text:style-name="a1900" text:class-names="">日內竣工。</text:span></text:p>
          </draw:text-box>
          <svg:title/>
          <svg:desc/>
        </draw:frame>
        <draw:frame draw:id="id331" draw:name="表格 5" svg:x="0.88884in" svg:y="3.75406in" svg:width="18.3485in" svg:height="7.49362in">
          <table:table table:style-name="a1903" table:template-name="{7E9639D4-E3E2-4D34-9284-5A2195B3D0D7}" table:use-banding-columns-styles="false" table:use-banding-rows-styles="true" table:use-first-column-styles="false" table:use-first-row-styles="true" table:use-last-column-styles="false" table:use-last-row-styles="false">
            <table:table-column table:style-name="a1904" table:default-cell-style-name=""/>
            <table:table-column table:style-name="a1905" table:default-cell-style-name=""/>
            <table:table-row table:style-name="a1906" table:default-cell-style-name="">
              <table:table-cell table:style-name="a1910">
                <text:list text:style-name="a1909">
                  <text:list-item>
                    <text:p text:style-name="a1908" text:class-names="" text:cond-style-name=""><text:span text:style-name="a1907" text:class-names="">項次</text:span></text:p>
                  </text:list-item>
                </text:list>
              </table:table-cell>
              <table:table-cell table:style-name="a1914">
                <text:list text:style-name="a1913">
                  <text:list-item>
                    <text:p text:style-name="a1912" text:class-names="" text:cond-style-name=""><text:span text:style-name="a1911" text:class-names="">項目</text:span></text:p>
                  </text:list-item>
                </text:list>
              </table:table-cell>
            </table:table-row>
            <table:table-row table:style-name="a1915" table:default-cell-style-name="">
              <table:table-cell table:style-name="a1920">
                <text:list text:style-name="a1919">
                  <text:list-item>
                    <text:p text:style-name="a1918" text:class-names="" text:cond-style-name=""><text:span text:style-name="a1916" text:class-names="">1</text:span><text:span text:style-name="a1917" text:class-names=""/></text:p>
                  </text:list-item>
                </text:list>
              </table:table-cell>
              <table:table-cell table:style-name="a1930">
                <text:list text:style-name="a1929">
                  <text:list-item>
                    <text:p text:style-name="a1928" text:class-names="" text:cond-style-name=""><text:span text:style-name="a1921" text:class-names="">第一階段</text:span><text:span text:style-name="a1922" text:class-names="">：簽約後</text:span><text:span text:style-name="a1923" text:class-names="">60</text:span><text:span text:style-name="a1924" text:class-names="">日曆天內</text:span><text:span text:style-name="a1925" text:class-names="">向各主管機關申辦</text:span><text:span text:style-name="a1926" text:class-names="">各項計畫書。</text:span><text:span text:style-name="a1927" text:class-names=""/></text:p>
                  </text:list-item>
                </text:list>
              </table:table-cell>
            </table:table-row>
            <table:table-row table:style-name="a1931" table:default-cell-style-name="">
              <table:table-cell table:style-name="a1936">
                <text:list text:style-name="a1935">
                  <text:list-item>
                    <text:p text:style-name="a1934" text:class-names="" text:cond-style-name=""><text:span text:style-name="a1932" text:class-names="">2</text:span><text:span text:style-name="a1933" text:class-names=""/></text:p>
                  </text:list-item>
                </text:list>
              </table:table-cell>
              <table:table-cell table:style-name="a1945">
                <text:list text:style-name="a1944">
                  <text:list-item>
                    <text:p text:style-name="a1943" text:class-names="" text:cond-style-name=""><text:span text:style-name="a1937" text:class-names="">第二階段：</text:span><text:span text:style-name="a1938" text:class-names="">機關通知開工為開工日，並自開工日起計工期</text:span><text:span text:style-name="a1939" text:class-names="">360</text:span><text:span text:style-name="a1940" text:class-names="">日曆天內竣工</text:span><text:span text:style-name="a1941" text:class-names="">。</text:span><text:span text:style-name="a1942" text:class-names=""/></text:p>
                  </text:list-item>
                </text:list>
              </table:table-cell>
            </table:table-row>
            <table:table-row table:style-name="a1946" table:default-cell-style-name="">
              <table:table-cell table:style-name="a1951">
                <text:list text:style-name="a1950">
                  <text:list-item>
                    <text:p text:style-name="a1949" text:class-names="" text:cond-style-name=""><text:span text:style-name="a1947" text:class-names="">3</text:span><text:span text:style-name="a1948" text:class-names=""/></text:p>
                  </text:list-item>
                </text:list>
              </table:table-cell>
              <table:table-cell table:style-name="a1957">
                <text:p text:style-name="a1956" text:class-names="" text:cond-style-name=""><text:span text:style-name="a1952" text:class-names="">第三階段：完工後</text:span><text:span text:style-name="a1953" text:class-names="">50</text:span><text:span text:style-name="a1954" text:class-names="">日曆天內</text:span><text:span text:style-name="a1955" text:class-names="">掛件申請使照、完成各項竣工查驗。</text:span></text:p>
              </table:table-cell>
            </table:table-row>
            <table:table-row table:style-name="a1958" table:default-cell-style-name="">
              <table:table-cell table:style-name="a1963">
                <text:list text:style-name="a1962">
                  <text:list-item>
                    <text:p text:style-name="a1961" text:class-names="" text:cond-style-name=""><text:span text:style-name="a1959" text:class-names="">4</text:span><text:span text:style-name="a1960" text:class-names=""/></text:p>
                  </text:list-item>
                </text:list>
              </table:table-cell>
              <table:table-cell table:style-name="a1978">
                <text:list text:style-name="a1970">
                  <text:list-item>
                    <text:p text:style-name="a1969" text:class-names="" text:cond-style-name=""><text:span text:style-name="a1964" text:class-names="">第四階段：使執取得後</text:span><text:span text:style-name="a1965" text:class-names="">50</text:span><text:span text:style-name="a1966" text:class-names="">日曆天內</text:span><text:span text:style-name="a1967" text:class-names="">掛件申請接水接電。</text:span><text:span text:style-name="a1968" text:class-names=""/></text:p>
                  </text:list-item>
                </text:list>
                <text:list text:style-name="a1977">
                  <text:list-item>
                    <text:p text:style-name="a1976" text:class-names="" text:cond-style-name=""><text:span text:style-name="a1971" text:class-names=""><text:s text:c="20"/></text:span><text:span text:style-name="a1972" text:class-names="">使執取得後</text:span><text:span text:style-name="a1973" text:class-names="">180</text:span><text:span text:style-name="a1974" text:class-names="">日曆天內</text:span><text:span text:style-name="a1975" text:class-names="">掛件申請綠建築標章。</text:span></text:p>
                  </text:list-item>
                </text:list>
              </table:table-cell>
            </table:table-row>
          </table:table>
          <draw:image xlink:href="media/image33.png" xlink:type="simple" xlink:show="embed" xlink:actuate="onLoad"/>
          <svg:title/>
          <svg:desc/>
        </draw:frame>
      </draw:page>
      <draw:page draw:name="Slide216" draw:style-name="a1979" draw:master-page-name="Master1-Layout2-obj-標題及物件" presentation:presentation-page-layout-name="Master1-PPL2" draw:id="Slide-471">
        <draw:g draw:name="群組 6" draw:id="id332">
          <svg:title/>
          <svg:desc/>
          <draw:custom-shape svg:x="-2.20434in" svg:y="6.96376in" svg:width="8.13594in" svg:height="1.40335in" draw:id="id338" draw:style-name="a2005" draw:name="Shape 23">
            <svg:title/>
            <svg:desc/>
            <text:p text:style-name="a2004" text:class-names="" text:cond-style-name=""><text:span text:style-name="a2003" text:class-names=""/></text:p>
  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4 / 2"/>
              <draw:equation draw:name="f6" draw:formula="?f2 + ?f5"/>
              <draw:equation draw:name="f7" draw:formula="?f1 - ?f0"/>
              <draw:equation draw:name="f8" draw:formula="?f7 / 2"/>
              <draw:equation draw:name="f9" draw:formula="?f0 + ?f8"/>
              <draw:equation draw:name="f10" draw:formula="min(?f7, ?f4)"/>
              <draw:equation draw:name="f11" draw:formula="100000 * ?f7 / ?f10"/>
              <draw:equation draw:name="f12" draw:formula="$0"/>
              <draw:equation draw:name="f13" draw:formula="?f10 * ?f12 / 200000"/>
              <draw:equation draw:name="f14" draw:formula="?f10 * ?f12 / 100000"/>
              <draw:equation draw:name="f15" draw:formula="?f1 - ?f13"/>
              <draw:equation draw:name="f16" draw:formula="?f1 - ?f14"/>
              <draw:equation draw:name="f17" draw:formula="?f16 / 2"/>
              <draw:equation draw:name="f18" draw:formula="?f1 - ?f17"/>
              <draw:equation draw:name="f19" draw:formula="5 * ?f12 / ?f11"/>
              <draw:equation draw:name="f20" draw:formula="(1 + ?f19) / 12"/>
              <draw:equation draw:name="f21" draw:formula="?f20 * ?f7"/>
              <draw:equation draw:name="f22" draw:formula="?f20 * ?f4"/>
              <draw:equation draw:name="f23" draw:formula="?f1 - ?f21"/>
              <draw:equation draw:name="f24" draw:formula="?f3 - ?f22"/>
              <draw:equation draw:name="f25" draw:formula="?f4 * ?f9 / ?f14"/>
              <draw:equation draw:name="f26" draw:formula="?f25"/>
              <draw:equation draw:name="f27" draw:formula="?f3 - ?f26"/>
            </draw:enhanced-geometry>
          </draw:custom-shape>
          <draw:custom-shape svg:x="5.40515in" svg:y="6.96376in" svg:width="1.47576in" svg:height="1.40335in" draw:id="id339" draw:style-name="a2008" draw:name="Shape 26">
            <svg:title/>
            <svg:desc/>
            <text:p text:style-name="a2007" text:class-names="" text:cond-style-name=""><text:span text:style-name="a2006" text:class-names=""/></text:p>
  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  <draw:equation draw:name="f0" draw:formula="left"/>
              <draw:equation draw:name="f1" draw:formula="right"/>
              <draw:equation draw:name="f2" draw:formula="top"/>
              <draw:equation draw:name="f3" draw:formula="bottom"/>
              <draw:equation draw:name="f4" draw:formula="?f3 - ?f2"/>
              <draw:equation draw:name="f5" draw:formula="?f4 / 2"/>
              <draw:equation draw:name="f6" draw:formula="?f2 + ?f5"/>
              <draw:equation draw:name="f7" draw:formula="?f1 - ?f0"/>
              <draw:equation draw:name="f8" draw:formula="?f7 / 2"/>
              <draw:equation draw:name="f9" draw:formula="?f0 + ?f8"/>
              <draw:equation draw:name="f10" draw:formula="min(?f7, ?f4)"/>
              <draw:equation draw:name="f11" draw:formula="100000 * ?f7 / ?f10"/>
              <draw:equation draw:name="f12" draw:formula="$0"/>
              <draw:equation draw:name="f13" draw:formula="?f10 * ?f12 / 200000"/>
              <draw:equation draw:name="f14" draw:formula="?f10 * ?f12 / 100000"/>
              <draw:equation draw:name="f15" draw:formula="?f1 - ?f13"/>
              <draw:equation draw:name="f16" draw:formula="?f1 - ?f14"/>
              <draw:equation draw:name="f17" draw:formula="?f16 / 2"/>
              <draw:equation draw:name="f18" draw:formula="?f1 - ?f17"/>
              <draw:equation draw:name="f19" draw:formula="5 * ?f12 / ?f11"/>
              <draw:equation draw:name="f20" draw:formula="(1 + ?f19) / 12"/>
              <draw:equation draw:name="f21" draw:formula="?f20 * ?f7"/>
              <draw:equation draw:name="f22" draw:formula="?f20 * ?f4"/>
              <draw:equation draw:name="f23" draw:formula="?f1 - ?f21"/>
              <draw:equation draw:name="f24" draw:formula="?f3 - ?f22"/>
              <draw:equation draw:name="f25" draw:formula="?f4 * ?f9 / ?f14"/>
              <draw:equation draw:name="f26" draw:formula="?f25"/>
              <draw:equation draw:name="f27" draw:formula="?f3 - ?f26"/>
            </draw:enhanced-geometry>
          </draw:custom-shape>
        </draw:g>
        <draw:connector draw:type="line" svg:x1="7.08649in" svg:y1="8.28845in" svg:x2="21.3078in" svg:y2="8.29192in" draw:id="id333" draw:style-name="a1980" draw:name="直線接點 3">
          <svg:title/>
          <svg:desc/>
        </draw:connector>
        <draw:frame draw:id="id334" draw:style-name="a1985" draw:name="Text Box 16" svg:x="6.71657in" svg:y="7.09092in" svg:width="12.05828in" svg:height="1.21172in">
          <draw:text-box>
            <text:p text:style-name="a1984" text:class-names="" text:cond-style-name=""><text:span text:style-name="a1981" text:class-names="">4.</text:span><text:span text:style-name="a1982" text:class-names="">廠商資格與開標決標方式概述</text:span><text:span text:style-name="a1983" text:class-names=""/></text:p>
          </draw:text-box>
          <svg:title/>
          <svg:desc/>
        </draw:frame>
        <draw:frame draw:id="id335" draw:style-name="a1995" draw:name="文字方塊 5" svg:x="11.94535in" svg:y="8.43837in" svg:width="2.95076in" svg:height="2.69271in">
          <draw:text-box>
            <text:p text:style-name="a1987" text:class-names="" text:cond-style-name=""><text:span text:style-name="a1986" text:class-names="">○廠商資格</text:span></text:p>
            <text:p text:style-name="a1990" text:class-names="" text:cond-style-name=""><text:span text:style-name="a1988" text:class-names="">○開標決標方式</text:span><text:span text:style-name="a1989" text:class-names=""/></text:p>
            <text:p text:style-name="a1992" text:class-names="" text:cond-style-name=""><text:span text:style-name="a1991" text:class-names=""/></text:p>
            <text:p text:style-name="a1994" text:class-names="" text:cond-style-name=""><text:span text:style-name="a1993" text:class-names=""/></text:p>
          </draw:text-box>
          <svg:title/>
          <svg:desc/>
        </draw:frame>
        <draw:custom-shape svg:x="-3.46433in" svg:y="8.5246in" svg:width="12.83607in" svg:height="6.47713in" draw:id="id336" draw:style-name="a1998" draw:name="Shape 23">
          <svg:title/>
          <svg:desc/>
          <text:p text:style-name="a1997" text:class-names="" text:cond-style-name=""><text:span text:style-name="a1996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  <draw:frame draw:id="id337" draw:style-name="a2002" draw:name="投影片編號版面配置區 1" svg:x="14.33582in" svg:y="13.90439in" svg:width="4.66748in" svg:height="0.7987in">
          <draw:text-box>
            <text:p text:style-name="a2001" text:class-names="" text:cond-style-name=""><text:span text:style-name="a1999" text:class-names=""><text:page-number style:num-format="1" text:fixed="false">21</text:page-number></text:span><text:span text:style-name="a2000" text:class-names=""/></text:p>
          </draw:text-box>
          <svg:title/>
          <svg:desc/>
        </draw:frame>
      </draw:page>
      <draw:page draw:name="Slide217" draw:style-name="a2009" draw:master-page-name="Master1-Layout7-blank-空白" presentation:presentation-page-layout-name="Master1-PPL7" draw:id="Slide-472">
        <draw:frame draw:id="id340" draw:style-name="a2013" draw:name="投影片編號版面配置區 1" svg:x="14.33582in" svg:y="13.90439in" svg:width="4.66748in" svg:height="0.7987in">
          <draw:text-box>
            <text:p text:style-name="a2012" text:class-names="" text:cond-style-name=""><text:span text:style-name="a2010" text:class-names=""><text:page-number style:num-format="1" text:fixed="false">22</text:page-number></text:span><text:span text:style-name="a2011" text:class-names=""/></text:p>
          </draw:text-box>
          <svg:title/>
          <svg:desc/>
        </draw:frame>
        <draw:frame draw:id="id341" draw:style-name="a2017" draw:name="Shape 25" svg:x="4.56806in" svg:y="0.58281in" svg:width="9.45319in" svg:height="1.01189in">
          <draw:text-box>
            <text:p text:style-name="a2016" text:class-names="" text:cond-style-name=""><text:span text:style-name="a2014" text:class-names="">廠商資格</text:span><text:span text:style-name="a2015" text:class-names=""/></text:p>
          </draw:text-box>
          <svg:title/>
          <svg:desc/>
        </draw:frame>
        <draw:frame draw:id="id342" draw:style-name="a2077" draw:name="文字方塊 5" svg:x="2.0481in" svg:y="3.10839in" svg:width="16.45852in" svg:height="8.81862in">
          <draw:text-box>
            <text:p text:style-name="a2024" text:class-names="" text:cond-style-name=""><text:span text:style-name="a2018" text:class-names="">本採購案允許共同投標（最多</text:span><text:span text:style-name="a2019" text:class-names="">2</text:span><text:span text:style-name="a2020" text:class-names="">家廠商共同投標），投標廠商應同時符合下列</text:span><text:span text:style-name="a2021" text:class-names="">2</text:span><text:span text:style-name="a2022" text:class-names="">項資格，或由符合下列資格之廠商組成共同投標體：</text:span><text:span text:style-name="a2023" text:class-names=""/></text:p>
            <text:p text:style-name="a2026" text:class-names="" text:cond-style-name=""><text:span text:style-name="a2025" text:class-names=""/></text:p>
            <text:list text:style-name="a2030">
              <text:list-item>
                <text:p text:style-name="a2029" text:class-names="" text:cond-style-name=""><text:span text:style-name="a2027" text:class-names="">乙等綜合營造業</text:span><text:span text:style-name="a2028" text:class-names="">(E101011)</text:span></text:p>
              </text:list-item>
            </text:list>
            <text:list text:style-name="a2042">
              <text:list-item>
                <text:p text:style-name="a2041" text:class-names="" text:cond-style-name=""><text:span text:style-name="a2031" text:class-names="">須一併檢附乙等</text:span><text:span text:style-name="a2032" text:class-names="">(</text:span><text:span text:style-name="a2033" text:class-names="">含</text:span><text:span text:style-name="a2034" text:class-names="">)</text:span><text:span text:style-name="a2035" text:class-names="">以上綜合營造業登記證書</text:span><text:span text:style-name="a2036" text:class-names="">(</text:span><text:span text:style-name="a2037" text:class-names="">須在複查期限內</text:span><text:span text:style-name="a2038" text:class-names="">)</text:span><text:span text:style-name="a2039" text:class-names="">。</text:span><text:span text:style-name="a2040" text:class-names=""/></text:p>
              </text:list-item>
            </text:list>
            <text:list text:style-name="a2050">
              <text:list-item>
                <text:p text:style-name="a2049" text:class-names="" text:cond-style-name=""><text:span text:style-name="a2043" text:class-names="">曾承攬加油站新建、修繕或改建工程，並檢附採購機關</text:span><text:span text:style-name="a2044" text:class-names="">(</text:span><text:span text:style-name="a2045" text:class-names="">構</text:span><text:span text:style-name="a2046" text:class-names="">)</text:span><text:span text:style-name="a2047" text:class-names="">開立之完工證明。</text:span><text:span text:style-name="a2048" text:class-names=""/></text:p>
              </text:list-item>
            </text:list>
            <text:p text:style-name="a2052" text:class-names="" text:cond-style-name=""><text:span text:style-name="a2051" text:class-names=""/></text:p>
            <text:list text:style-name="a2064">
              <text:list-item>
                <text:p text:style-name="a2063" text:class-names="" text:cond-style-name=""><text:span text:style-name="a2053" text:class-names="">配管工程業</text:span><text:span text:style-name="a2054" text:class-names="">(E599010)</text:span><text:span text:style-name="a2055" text:class-names=""><text:s text:c="1"/></text:span><text:span text:style-name="a2056" text:class-names="">或<text:s text:c="1"/></text:span><text:span text:style-name="a2057" text:class-names="">機械安裝業</text:span><text:span text:style-name="a2058" text:class-names="">(E604010)</text:span><text:span text:style-name="a2059" text:class-names="">或<text:s text:c="1"/></text:span><text:span text:style-name="a2060" text:class-names="">燃料導管安裝工程業</text:span><text:span text:style-name="a2061" text:class-names="">(E502010 )</text:span><text:span text:style-name="a2062" text:class-names=""/></text:p>
              </text:list-item>
            </text:list>
            <text:list text:style-name="a2068">
              <text:list-item>
                <text:p text:style-name="a2067" text:class-names="" text:cond-style-name=""><text:span text:style-name="a2065" text:class-names="">須於公司登記或商業登記載明且其營業項目。</text:span><text:span text:style-name="a2066" text:class-names=""/></text:p>
              </text:list-item>
            </text:list>
            <text:list text:style-name="a2076">
              <text:list-item>
                <text:p text:style-name="a2075" text:class-names="" text:cond-style-name=""><text:span text:style-name="a2069" text:class-names="">曾承攬加油站油槽或儲氣工程或油氣管線施作工程，並檢附採購機關</text:span><text:span text:style-name="a2070" text:class-names="">(</text:span><text:span text:style-name="a2071" text:class-names="">構</text:span><text:span text:style-name="a2072" text:class-names="">)</text:span><text:span text:style-name="a2073" text:class-names="">開立之完工證明。</text:span><text:span text:style-name="a2074" text:class-names=""/></text:p>
              </text:list-item>
            </text:list>
          </draw:text-box>
          <svg:title/>
          <svg:desc/>
        </draw:frame>
      </draw:page>
      <draw:page draw:name="Slide215" draw:style-name="a2078" draw:master-page-name="Master1-Layout7-blank-空白" presentation:presentation-page-layout-name="Master1-PPL7" draw:id="Slide-470">
        <draw:frame draw:id="id343" draw:style-name="a2082" draw:name="投影片編號版面配置區 1" svg:x="14.33582in" svg:y="13.90439in" svg:width="4.66748in" svg:height="0.7987in">
          <draw:text-box>
            <text:p text:style-name="a2081" text:class-names="" text:cond-style-name=""><text:span text:style-name="a2079" text:class-names=""><text:page-number style:num-format="1" text:fixed="false">23</text:page-number></text:span><text:span text:style-name="a2080" text:class-names=""/></text:p>
          </draw:text-box>
          <svg:title/>
          <svg:desc/>
        </draw:frame>
        <draw:frame draw:id="id344" draw:style-name="a2086" draw:name="Shape 25" svg:x="4.56806in" svg:y="0.58281in" svg:width="9.45319in" svg:height="1.01189in">
          <draw:text-box>
            <text:p text:style-name="a2085" text:class-names="" text:cond-style-name=""><text:span text:style-name="a2083" text:class-names="">開標決標方式</text:span><text:span text:style-name="a2084" text:class-names=""/></text:p>
          </draw:text-box>
          <svg:title/>
          <svg:desc/>
        </draw:frame>
        <draw:frame draw:id="id345" draw:style-name="a2106" draw:name="文字方塊 5" svg:x="4.56806in" svg:y="4.35091in" svg:width="12.41667in" svg:height="6.19323in">
          <draw:text-box>
            <text:list text:style-name="a2090">
              <text:list-item>
                <text:p text:style-name="a2089" text:class-names="" text:cond-style-name=""><text:span text:style-name="a2087" text:class-names="">採一次投標不分段開標</text:span><text:span text:style-name="a2088" text:class-names=""/></text:p>
              </text:list-item>
            </text:list>
            <text:list text:style-name="a2093">
              <text:list-item>
                <text:p text:style-name="a2092" text:class-names="" text:cond-style-name=""><text:span text:style-name="a2091" text:class-names=""/></text:p>
              </text:list-item>
            </text:list>
            <text:list text:style-name="a2097">
              <text:list-item>
                <text:p text:style-name="a2096" text:class-names="" text:cond-style-name=""><text:span text:style-name="a2094" text:class-names="">採最低標總價決標</text:span><text:span text:style-name="a2095" text:class-names=""/></text:p>
              </text:list-item>
            </text:list>
            <text:p text:style-name="a2100" text:class-names="" text:cond-style-name=""><text:span text:style-name="a2098" text:class-names="">本案採最低標決標，於符合招標文件所定投標廠商資格、規格及其他條件之合格廠商中，以標價最低者為原則決標；如有政府採購法及相關規定所定不得決標或應辦理之情形，依其規定辦理。</text:span><text:span text:style-name="a2099" text:class-names=""/></text:p>
            <text:p text:style-name="a2102" text:class-names="" text:cond-style-name=""><text:span text:style-name="a2101" text:class-names=""/></text:p>
            <text:list text:style-name="a2105">
              <text:list-item>
                <text:p text:style-name="a2104" text:class-names="" text:cond-style-name=""><text:span text:style-name="a2103" text:class-names=""/></text:p>
              </text:list-item>
            </text:list>
          </draw:text-box>
          <svg:title/>
          <svg:desc/>
        </draw:frame>
      </draw:page>
      <draw:page draw:name="Slide83" draw:style-name="a2107" draw:master-page-name="Master1-Layout12-cust-1_直排標題及文字" presentation:presentation-page-layout-name="Master1-PPL12" draw:id="Slide-338">
        <draw:frame draw:id="id346" draw:style-name="a2114" draw:name="Shape 25" svg:x="4.17432in" svg:y="5.68964in" svg:width="10.93758in" svg:height="1.48439in">
          <draw:text-box>
            <text:p text:style-name="a2110" text:class-names="" text:cond-style-name=""><text:span text:style-name="a2108" text:class-names="">簡報結束</text:span><text:span text:style-name="a2109" text:class-names=""/></text:p>
            <text:p text:style-name="a2113" text:class-names="" text:cond-style-name=""><text:span text:style-name="a2111" text:class-names="">敬請指教</text:span><text:span text:style-name="a2112" text:class-names=""/></text:p>
          </draw:text-box>
          <svg:title/>
          <svg:desc/>
        </draw:frame>
      </draw:page>
      <draw:page draw:name="Slide212" draw:style-name="a2115" draw:master-page-name="Master1-Layout12-cust-1_直排標題及文字" presentation:presentation-page-layout-name="Master1-PPL12" draw:id="Slide-467">
        <draw:frame draw:id="id347" draw:style-name="a2119" draw:name="Shape 25" svg:x="4.53295in" svg:y="6.75868in" svg:width="10.93758in" svg:height="1.48439in">
          <draw:text-box>
            <text:p text:style-name="a2118" text:class-names="" text:cond-style-name=""><text:span text:style-name="a2116" text:class-names="">意見交流</text:span><text:span text:style-name="a2117" text:class-names=""/></text:p>
          </draw:text-box>
          <svg:title/>
          <svg:desc/>
        </draw:frame>
      </draw:page>
      <draw:page draw:name="Slide213" draw:style-name="a2120" draw:master-page-name="Master1-Layout12-cust-1_直排標題及文字" presentation:presentation-page-layout-name="Master1-PPL12" draw:id="Slide-468">
        <draw:frame draw:id="id348" draw:style-name="a2124" draw:name="Shape 25" svg:x="4.53295in" svg:y="6.75868in" svg:width="10.93758in" svg:height="1.48439in">
          <draw:text-box>
            <text:p text:style-name="a2123" text:class-names="" text:cond-style-name=""><text:span text:style-name="a2121" text:class-names="">主席總結</text:span><text:span text:style-name="a2122" text:class-names=""/></text:p>
          </draw:text-box>
          <svg:title/>
          <svg:desc/>
        </draw:frame>
      </draw:page>
      <presentation:settings/>
    </office:presentation>
  </office:body>
</office:document-content>
</file>

<file path=styles.xml><?xml version="1.0" encoding="utf-8"?>
<office:document-styles xmlns:dom="http://www.w3.org/2001/xml-events" xmlns:draw="urn:oasis:names:tc:opendocument:xmlns:drawing:1.0" xmlns:fo="urn:oasis:names:tc:opendocument:xmlns:xsl-fo-compatible:1.0" xmlns:presentation="urn:oasis:names:tc:opendocument:xmlns:presentation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xmlns:office="urn:oasis:names:tc:opendocument:xmlns:office:1.0" office:version="1.4">
  <office:styles>
    <style:presentation-page-layout style:name="Master1-PPL1" style:display-name="標題投影片">
      <presentation:placeholder presentation:object="date-time" svg:x="1.00017in" svg:y="13.90439in" svg:width="4.66748in" svg:height="0.7987in"/>
      <presentation:placeholder presentation:object="footer" svg:x="6.83452in" svg:y="13.90439in" svg:width="6.33443in" svg:height="0.7987in"/>
      <presentation:placeholder presentation:object="page-number" svg:x="14.33582in" svg:y="13.90439in" svg:width="4.66748in" svg:height="0.7987in"/>
    </style:presentation-page-layout>
    <style:presentation-page-layout style:name="Master1-PPL2" style:display-name="標題及物件">
      <presentation:placeholder presentation:object="title" svg:x="1.00017in" svg:y="0.60076in" svg:width="18.00313in" svg:height="2.50029in"/>
      <presentation:placeholder presentation:object="object" svg:x="1.00017in" svg:y="3.50041in" svg:width="18.00313in" svg:height="9.90045in"/>
      <presentation:placeholder presentation:object="date-time" svg:x="1.00017in" svg:y="13.90439in" svg:width="4.66748in" svg:height="0.7987in"/>
      <presentation:placeholder presentation:object="footer" svg:x="6.83452in" svg:y="13.90439in" svg:width="6.33443in" svg:height="0.7987in"/>
      <presentation:placeholder presentation:object="page-number" svg:x="14.33582in" svg:y="13.90439in" svg:width="4.66748in" svg:height="0.7987in"/>
    </style:presentation-page-layout>
    <style:presentation-page-layout style:name="Master1-PPL3" style:display-name="章節標題">
      <presentation:placeholder presentation:object="title" svg:x="1.58014in" svg:y="9.64001in" svg:width="17.00295in" svg:height="2.97951in"/>
      <presentation:placeholder presentation:object="outline" svg:x="1.58014in" svg:y="6.35838in" svg:width="17.00295in" svg:height="3.28163in"/>
      <presentation:placeholder presentation:object="date-time" svg:x="1.00017in" svg:y="13.90439in" svg:width="4.66748in" svg:height="0.7987in"/>
      <presentation:placeholder presentation:object="footer" svg:x="6.83452in" svg:y="13.90439in" svg:width="6.33443in" svg:height="0.7987in"/>
      <presentation:placeholder presentation:object="page-number" svg:x="14.33582in" svg:y="13.90439in" svg:width="4.66748in" svg:height="0.7987in"/>
    </style:presentation-page-layout>
    <style:presentation-page-layout style:name="Master1-PPL4" style:display-name="兩項物件">
      <presentation:placeholder presentation:object="date-time" svg:x="1.00017in" svg:y="13.90439in" svg:width="4.66748in" svg:height="0.7987in"/>
      <presentation:placeholder presentation:object="footer" svg:x="6.83452in" svg:y="13.90439in" svg:width="6.33443in" svg:height="0.7987in"/>
      <presentation:placeholder presentation:object="page-number" svg:x="14.33582in" svg:y="13.90439in" svg:width="4.66748in" svg:height="0.7987in"/>
    </style:presentation-page-layout>
    <style:presentation-page-layout style:name="Master1-PPL5" style:display-name="比對">
      <presentation:placeholder presentation:object="title" svg:x="1.00017in" svg:y="0.60076in" svg:width="18.00313in" svg:height="2.50029in"/>
      <presentation:placeholder presentation:object="outline" svg:x="1.00017in" svg:y="3.35803in" svg:width="8.83834in" svg:height="1.39947in"/>
      <presentation:placeholder presentation:object="object" svg:x="1.00017in" svg:y="4.7575in" svg:width="8.83834in" svg:height="8.64336in"/>
      <presentation:placeholder presentation:object="outline" svg:x="10.16149in" svg:y="3.35803in" svg:width="8.84181in" svg:height="1.39947in"/>
      <presentation:placeholder presentation:object="object" svg:x="10.16149in" svg:y="4.7575in" svg:width="8.84181in" svg:height="8.64336in"/>
      <presentation:placeholder presentation:object="date-time" svg:x="1.00017in" svg:y="13.90439in" svg:width="4.66748in" svg:height="0.7987in"/>
      <presentation:placeholder presentation:object="footer" svg:x="6.83452in" svg:y="13.90439in" svg:width="6.33443in" svg:height="0.7987in"/>
      <presentation:placeholder presentation:object="page-number" svg:x="14.33582in" svg:y="13.90439in" svg:width="4.66748in" svg:height="0.7987in"/>
    </style:presentation-page-layout>
    <style:presentation-page-layout style:name="Master1-PPL6" style:display-name="只有標題">
      <presentation:placeholder presentation:object="title" svg:x="1.00017in" svg:y="0.60076in" svg:width="18.00313in" svg:height="2.50029in"/>
      <presentation:placeholder presentation:object="date-time" svg:x="1.00017in" svg:y="13.90439in" svg:width="4.66748in" svg:height="0.7987in"/>
      <presentation:placeholder presentation:object="footer" svg:x="6.83452in" svg:y="13.90439in" svg:width="6.33443in" svg:height="0.7987in"/>
      <presentation:placeholder presentation:object="page-number" svg:x="14.33582in" svg:y="13.90439in" svg:width="4.66748in" svg:height="0.7987in"/>
    </style:presentation-page-layout>
    <style:presentation-page-layout style:name="Master1-PPL7" style:display-name="空白">
      <presentation:placeholder presentation:object="date-time" svg:x="1.00017in" svg:y="13.90439in" svg:width="4.66748in" svg:height="0.7987in"/>
      <presentation:placeholder presentation:object="footer" svg:x="6.83452in" svg:y="13.90439in" svg:width="6.33443in" svg:height="0.7987in"/>
      <presentation:placeholder presentation:object="page-number" svg:x="14.33582in" svg:y="13.90439in" svg:width="4.66748in" svg:height="0.7987in"/>
    </style:presentation-page-layout>
    <style:presentation-page-layout style:name="Master1-PPL8" style:display-name="含標題的內容">
      <presentation:placeholder presentation:object="title" svg:x="1.00017in" svg:y="0.59729in" svg:width="6.58101in" svg:height="2.54196in"/>
      <presentation:placeholder presentation:object="object" svg:x="7.8208in" svg:y="0.59729in" svg:width="11.1825in" svg:height="12.80357in"/>
      <presentation:placeholder presentation:object="outline" svg:x="1.00017in" svg:y="3.13925in" svg:width="6.58101in" svg:height="10.26161in"/>
      <presentation:placeholder presentation:object="date-time" svg:x="1.00017in" svg:y="13.90439in" svg:width="4.66748in" svg:height="0.7987in"/>
      <presentation:placeholder presentation:object="footer" svg:x="6.83452in" svg:y="13.90439in" svg:width="6.33443in" svg:height="0.7987in"/>
      <presentation:placeholder presentation:object="page-number" svg:x="14.33582in" svg:y="13.90439in" svg:width="4.66748in" svg:height="0.7987in"/>
    </style:presentation-page-layout>
    <style:presentation-page-layout style:name="Master1-PPL9" style:display-name="含標題的圖片">
      <presentation:placeholder presentation:object="title" svg:x="3.92082in" svg:y="10.50122in" svg:width="12.00208in" svg:height="1.23973in"/>
      <presentation:placeholder presentation:object="graphic" svg:x="3.92082in" svg:y="1.34043in" svg:width="12.00208in" svg:height="9.00104in"/>
      <presentation:placeholder presentation:object="outline" svg:x="3.92082in" svg:y="11.74094in" svg:width="12.00208in" svg:height="1.76062in"/>
      <presentation:placeholder presentation:object="date-time" svg:x="1.00017in" svg:y="13.90439in" svg:width="4.66748in" svg:height="0.7987in"/>
      <presentation:placeholder presentation:object="footer" svg:x="6.83452in" svg:y="13.90439in" svg:width="6.33443in" svg:height="0.7987in"/>
      <presentation:placeholder presentation:object="page-number" svg:x="14.33582in" svg:y="13.90439in" svg:width="4.66748in" svg:height="0.7987in"/>
    </style:presentation-page-layout>
    <style:presentation-page-layout style:name="Master1-PPL10" style:display-name="標題及直排文字">
      <presentation:placeholder presentation:object="title" svg:x="1.00017in" svg:y="0.60076in" svg:width="18.00313in" svg:height="2.50029in"/>
      <presentation:placeholder presentation:object="outline" svg:x="1.00017in" svg:y="3.50041in" svg:width="18.00313in" svg:height="9.90045in"/>
      <presentation:placeholder presentation:object="date-time" svg:x="1.00017in" svg:y="13.90439in" svg:width="4.66748in" svg:height="0.7987in"/>
      <presentation:placeholder presentation:object="footer" svg:x="6.83452in" svg:y="13.90439in" svg:width="6.33443in" svg:height="0.7987in"/>
      <presentation:placeholder presentation:object="page-number" svg:x="14.33582in" svg:y="13.90439in" svg:width="4.66748in" svg:height="0.7987in"/>
    </style:presentation-page-layout>
    <style:presentation-page-layout style:name="Master1-PPL11" style:display-name="直排標題及文字">
      <presentation:placeholder presentation:object="title" svg:x="14.50252in" svg:y="0.60077in" svg:width="4.50078in" svg:height="12.80009in"/>
      <presentation:placeholder presentation:object="outline" svg:x="1.00017in" svg:y="0.60077in" svg:width="13.16895in" svg:height="12.80009in"/>
      <presentation:placeholder presentation:object="date-time" svg:x="1.00017in" svg:y="13.90439in" svg:width="4.66748in" svg:height="0.7987in"/>
      <presentation:placeholder presentation:object="footer" svg:x="6.83452in" svg:y="13.90439in" svg:width="6.33443in" svg:height="0.7987in"/>
      <presentation:placeholder presentation:object="page-number" svg:x="14.33582in" svg:y="13.90439in" svg:width="4.66748in" svg:height="0.7987in"/>
    </style:presentation-page-layout>
    <style:presentation-page-layout style:name="Master1-PPL12" style:display-name="1_直排標題及文字"/>
    <style:style style:family="table-cell" style:name="a861">
      <style:table-cell-properties/>
      <style:text-properties fo:font-weight="bold" style:font-weight-asian="bold" style:font-weight-complex="bold"/>
    </style:style>
    <style:style style:family="table-cell" style:name="a862">
      <style:table-cell-properties/>
      <style:text-properties fo:font-weight="bold" style:font-weight-asian="bold" style:font-weight-complex="bold"/>
    </style:style>
    <style:style style:family="table-cell" style:name="a863">
      <style:table-cell-properties fo:background-color="transparent" fo:border-top="0.01389in solid #4f81bd" fo:border-bottom="0.01389in solid #4f81bd" fo:border-left="0.01389in solid #4f81bd" fo:border-right="0.01389in solid #4f81bd"/>
      <style:text-properties fo:color="#000000" fo:font-family="+mn-lt" style:font-family-asian="+mn-ea" style:font-family-complex="+mn-cs"/>
    </style:style>
    <style:style style:family="table-cell" style:name="a864">
      <style:table-cell-properties fo:background-color="#4f81bd"/>
    </style:style>
    <style:style style:family="table-cell" style:name="a865">
      <style:table-cell-properties fo:background-color="#4f81bd"/>
    </style:style>
    <style:style style:family="table-cell" style:name="a866">
      <style:table-cell-properties fo:background-color="transparent" fo:border-bottom="0.02778in solid #4f81bd"/>
      <style:text-properties fo:font-weight="bold" style:font-weight-asian="bold" style:font-weight-complex="bold"/>
    </style:style>
    <style:style style:family="table-cell" style:name="a867">
      <style:table-cell-properties fo:background-color="transparent" fo:border-top="0.05556in double #4f81bd"/>
      <style:text-properties fo:font-weight="bold" style:font-weight-asian="bold" style:font-weight-complex="bold"/>
    </style:style>
    <style:style style:family="table-cell" style:name="a868">
      <style:table-cell-properties/>
      <style:text-properties fo:font-weight="bold" style:font-weight-asian="bold" style:font-weight-complex="bold"/>
    </style:style>
    <style:style style:family="table-cell" style:name="a869">
      <style:table-cell-properties/>
      <style:text-properties fo:font-weight="bold" style:font-weight-asian="bold" style:font-weight-complex="bold"/>
    </style:style>
    <style:style style:family="table-cell" style:name="a850">
      <style:table-cell-properties fo:background-color="#d0e3ea"/>
    </style:style>
    <style:style style:family="table-cell" style:name="a851">
      <style:table-cell-properties fo:background-color="#d0e3ea"/>
    </style:style>
    <style:style style:family="table-cell" style:name="a852">
      <style:table-cell-properties fo:background-color="#e9f1f5"/>
      <style:text-properties fo:font-weight="bold" style:font-weight-asian="bold" style:font-weight-complex="bold"/>
    </style:style>
    <style:style style:family="graphic" style:name="Graphics"/>
    <style:style style:family="table-cell" style:name="a853">
      <style:table-cell-properties fo:background-color="#e9f1f5" fo:border-top="0.02778in solid #4bacc6"/>
      <style:text-properties fo:font-weight="bold" style:font-weight-asian="bold" style:font-weight-complex="bold"/>
    </style:style>
    <style:style style:family="table-cell" style:name="a854">
      <style:table-cell-properties/>
      <style:text-properties fo:font-weight="bold" style:font-weight-asian="bold" style:font-weight-complex="bold"/>
    </style:style>
    <style:style style:family="table-cell" style:name="a855">
      <style:table-cell-properties/>
      <style:text-properties fo:font-weight="bold" style:font-weight-asian="bold" style:font-weight-complex="bold"/>
    </style:style>
    <style:style style:family="table-cell" style:name="a856">
      <style:table-cell-properties fo:background-color="#e9edf4" fo:border-top="0.01389in solid #4f81bd" fo:border-bottom="0.01389in solid #4f81bd" fo:border-left="0.01389in solid #4f81bd" fo:border-right="0.01389in solid #4f81bd"/>
      <style:text-properties fo:color="#000000" fo:font-family="+mn-lt" style:font-family-asian="+mn-ea" style:font-family-complex="+mn-cs"/>
    </style:style>
    <style:style style:family="table-cell" style:name="a857">
      <style:table-cell-properties fo:background-color="#d0d8e8"/>
    </style:style>
    <style:style style:family="table-cell" style:name="a858">
      <style:table-cell-properties fo:background-color="#d0d8e8"/>
    </style:style>
    <style:style style:family="table-cell" style:name="a859">
      <style:table-cell-properties fo:background-color="#e9edf4"/>
      <style:text-properties fo:font-weight="bold" style:font-weight-asian="bold" style:font-weight-complex="bold"/>
    </style:style>
    <style:style style:family="table-cell" style:name="a840">
      <style:table-cell-properties fo:background-color="#e9edf4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841">
      <style:table-cell-properties/>
    </style:style>
    <style:style style:family="table-cell" style:name="a842">
      <style:table-cell-properties fo:background-color="#d0d8e8"/>
    </style:style>
    <style:style style:family="table-cell" style:name="a843">
      <style:table-cell-properties/>
    </style:style>
    <style:style style:family="table-cell" style:name="a880">
      <style:table-cell-properties fo:background-color="transparent" fo:border-top="0.00347in solid #000000" fo:border-bottom="0.00347in solid #000000" fo:border-left="0.00347in solid #000000" fo:border-right="0.00347in solid #000000"/>
      <style:text-properties fo:color="#000000" fo:font-family="+mn-lt" style:font-family-asian="+mn-ea" style:font-family-complex="+mn-cs"/>
    </style:style>
    <style:style style:family="table-cell" style:name="a844">
      <style:table-cell-properties fo:background-color="#d0d8e8"/>
    </style:style>
    <style:style style:family="table-cell" style:name="a881">
      <style:table-cell-properties fo:border-left="0.00347in solid #000000" fo:border-right="0.00347in solid #000000"/>
    </style:style>
    <style:style style:family="table-cell" style:name="a845">
      <style:table-cell-properties fo:background-color="#4f81bd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82">
      <style:table-cell-properties fo:border-left="0.00347in solid #000000" fo:border-right="0.00347in solid #000000"/>
    </style:style>
    <style:style style:family="table-cell" style:name="a846">
      <style:table-cell-properties fo:background-color="#4f81bd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83">
      <style:table-cell-properties fo:border-top="0.00347in solid #000000" fo:border-bottom="0.00347in solid #000000"/>
    </style:style>
    <style:style style:family="table-cell" style:name="a847">
      <style:table-cell-properties fo:background-color="#4f81bd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84">
      <style:table-cell-properties fo:background-color="#000000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48">
      <style:table-cell-properties fo:background-color="#4f81bd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85">
      <style:table-cell-properties fo:border-top="0.05556in double #000000"/>
      <style:text-properties fo:font-weight="bold" style:font-weight-asian="bold" style:font-weight-complex="bold"/>
    </style:style>
    <style:style style:family="table-cell" style:name="a849">
      <style:table-cell-properties fo:background-color="#e9f1f5" fo:border-top="0.01389in solid #4bacc6" fo:border-bottom="0.01389in solid #4bacc6" fo:border-left="0.01389in solid #4bacc6" fo:border-right="0.01389in solid #4bacc6"/>
      <style:text-properties fo:color="#000000" fo:font-family="+mn-lt" style:font-family-asian="+mn-ea" style:font-family-complex="+mn-cs"/>
    </style:style>
    <style:style style:family="table-cell" style:name="a886">
      <style:table-cell-properties/>
      <style:text-properties fo:font-weight="bold" style:font-weight-asian="bold" style:font-weight-complex="bold"/>
    </style:style>
    <style:style style:family="table-cell" style:name="a887">
      <style:table-cell-properties/>
      <style:text-properties fo:font-weight="bold" style:font-weight-asian="bold" style:font-weight-complex="bold"/>
    </style:style>
    <style:style style:family="table-cell" style:name="a870">
      <style:table-cell-properties fo:background-color="transparent"/>
      <style:text-properties fo:color="#000000" fo:font-family="+mn-lt" style:font-family-asian="+mn-ea" style:font-family-complex="+mn-cs"/>
    </style:style>
    <style:style style:family="table-cell" style:name="a871">
      <style:table-cell-properties fo:background-color="#e7e7e7" fo:border-top="0.01389in solid #ffffff" fo:border-bottom="0.01389in solid #ffffff" fo:border-left="0.01389in solid #ffffff" fo:border-right="0.01389in solid #ffffff"/>
      <style:text-properties fo:color="#000000" fo:font-family="+mn-lt" style:font-family-asian="+mn-ea" style:font-family-complex="+mn-cs"/>
    </style:style>
    <style:style style:family="table-cell" style:name="a872">
      <style:table-cell-properties/>
    </style:style>
    <style:style style:family="table-cell" style:name="a873">
      <style:table-cell-properties fo:background-color="#cbcbcb"/>
    </style:style>
    <style:style style:family="table-cell" style:name="a874">
      <style:table-cell-properties/>
    </style:style>
    <style:style style:family="table-cell" style:name="a875">
      <style:table-cell-properties fo:background-color="#cbcbcb"/>
    </style:style>
    <style:style style:family="table-cell" style:name="a876">
      <style:table-cell-properties fo:background-color="#000000" fo:border-bottom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77">
      <style:table-cell-properties fo:background-color="#000000" fo:border-top="0.04167in solid #ffffff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78">
      <style:table-cell-properties fo:background-color="#000000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79">
      <style:table-cell-properties fo:background-color="#000000"/>
      <style:text-properties fo:color="#ffffff" fo:font-family="+mn-lt" style:font-family-asian="+mn-ea" style:font-family-complex="+mn-cs" fo:font-weight="bold" style:font-weight-asian="bold" style:font-weight-complex="bold"/>
    </style:style>
    <style:style style:family="table-cell" style:name="a860">
      <style:table-cell-properties fo:background-color="#e9edf4" fo:border-top="0.02778in solid #4f81bd"/>
      <style:text-properties fo:font-weight="bold" style:font-weight-asian="bold" style:font-weight-complex="bold"/>
    </style:style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  <draw:stroke-dash draw:name="a1397" draw:display-name="Dash" draw:style="rect" draw:dots1="1" draw:dots1-length="0.125in" draw:dots2="0" draw:dots2-length="0in" draw:distance="0.125in"/>
    <draw:stroke-dash draw:name="a1408" draw:display-name="Dash" draw:style="rect" draw:dots1="1" draw:dots1-length="0.125in" draw:dots2="0" draw:dots2-length="0in" draw:distance="0.125in"/>
    <table:table-template table:name="{5C22544A-7EE6-4342-B048-85BDC9FD1C3A}">
      <table:first-row table:style-name="a845" table:paragraph-style-name=""/>
      <table:last-row table:style-name="a846" table:paragraph-style-name=""/>
      <table:first-column table:style-name="a847" table:paragraph-style-name=""/>
      <table:last-column table:style-name="a848" table:paragraph-style-name=""/>
      <table:body table:style-name="a840" table:paragraph-style-name=""/>
      <table:even-rows table:style-name="a843" table:paragraph-style-name=""/>
      <table:odd-rows table:style-name="a844" table:paragraph-style-name=""/>
      <table:even-columns table:style-name="a841" table:paragraph-style-name=""/>
      <table:odd-columns table:style-name="a842" table:paragraph-style-name=""/>
    </table:table-template>
    <table:table-template table:name="{7E9639D4-E3E2-4D34-9284-5A2195B3D0D7}">
      <table:first-row table:style-name="a884" table:paragraph-style-name=""/>
      <table:last-row table:style-name="a885" table:paragraph-style-name=""/>
      <table:first-column table:style-name="a886" table:paragraph-style-name=""/>
      <table:last-column table:style-name="a887" table:paragraph-style-name=""/>
      <table:body table:style-name="a880" table:paragraph-style-name=""/>
      <table:odd-rows table:style-name="a883" table:paragraph-style-name=""/>
      <table:even-columns table:style-name="a881" table:paragraph-style-name=""/>
      <table:odd-columns table:style-name="a882" table:paragraph-style-name=""/>
    </table:table-template>
    <table:table-template table:name="{BC89EF96-8CEA-46FF-86C4-4CE0E7609802}">
      <table:first-row table:style-name="a866" table:paragraph-style-name=""/>
      <table:last-row table:style-name="a867" table:paragraph-style-name=""/>
      <table:first-column table:style-name="a868" table:paragraph-style-name=""/>
      <table:last-column table:style-name="a869" table:paragraph-style-name=""/>
      <table:body table:style-name="a863" table:paragraph-style-name=""/>
      <table:odd-rows table:style-name="a865" table:paragraph-style-name=""/>
      <table:odd-columns table:style-name="a864" table:paragraph-style-name=""/>
    </table:table-template>
    <table:table-template table:name="{2D5ABB26-0587-4C30-8999-92F81FD0307C}">
      <table:body table:style-name="a870" table:paragraph-style-name=""/>
    </table:table-template>
    <table:table-template table:name="{073A0DAA-6AF3-43AB-8588-CEC1D06C72B9}">
      <table:first-row table:style-name="a876" table:paragraph-style-name=""/>
      <table:last-row table:style-name="a877" table:paragraph-style-name=""/>
      <table:first-column table:style-name="a878" table:paragraph-style-name=""/>
      <table:last-column table:style-name="a879" table:paragraph-style-name=""/>
      <table:body table:style-name="a871" table:paragraph-style-name=""/>
      <table:even-rows table:style-name="a874" table:paragraph-style-name=""/>
      <table:odd-rows table:style-name="a875" table:paragraph-style-name=""/>
      <table:even-columns table:style-name="a872" table:paragraph-style-name=""/>
      <table:odd-columns table:style-name="a873" table:paragraph-style-name=""/>
    </table:table-template>
    <table:table-template table:name="{22838BEF-8BB2-4498-84A7-C5851F593DF1}">
      <table:first-row table:style-name="a852" table:paragraph-style-name=""/>
      <table:last-row table:style-name="a853" table:paragraph-style-name=""/>
      <table:first-column table:style-name="a854" table:paragraph-style-name=""/>
      <table:last-column table:style-name="a855" table:paragraph-style-name=""/>
      <table:body table:style-name="a849" table:paragraph-style-name=""/>
      <table:odd-rows table:style-name="a851" table:paragraph-style-name=""/>
      <table:odd-columns table:style-name="a850" table:paragraph-style-name=""/>
    </table:table-template>
    <table:table-template table:name="{69CF1AB2-1976-4502-BF36-3FF5EA218861}">
      <table:first-row table:style-name="a859" table:paragraph-style-name=""/>
      <table:last-row table:style-name="a860" table:paragraph-style-name=""/>
      <table:first-column table:style-name="a861" table:paragraph-style-name=""/>
      <table:last-column table:style-name="a862" table:paragraph-style-name=""/>
      <table:body table:style-name="a856" table:paragraph-style-name=""/>
      <table:odd-rows table:style-name="a858" table:paragraph-style-name=""/>
      <table:odd-columns table:style-name="a857" table:paragraph-style-name=""/>
    </table:table-template>
  </office:styles>
  <office:automatic-styles>
    <style:page-layout style:name="pageLayout1">
      <style:page-layout-properties fo:page-width="20.00347in" fo:page-height="15.00174in" style:print-orientation="landscape" style:register-truth-ref-style-name=""/>
    </style:page-layout>
    <style:page-layout style:name="pageLayout2">
      <style:page-layout-properties fo:page-width="7.76389in" fo:page-height="11.19271in" style:print-orientation="portrait" style:register-truth-ref-style-name=""/>
    </style:page-layout>
    <style:page-layout style:name="pageLayout3">
      <style:page-layout-properties fo:page-width="7.76389in" fo:page-height="11.19271in" style:print-orientation="portrait" style:register-truth-ref-style-name=""/>
    </style:page-layout>
    <style:style style:family="text" style:name="a2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1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2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6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1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4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9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4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4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48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672">
      <style:paragraph-properties fo:line-height="100%" fo:text-align="left" style:tab-stop-distance="2.0002in" fo:margin-left="4.50045in" fo:margin-right="0in" fo:text-indent="-0.5000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74">
      <style:graphic-properties fo:wrap-option="wrap" fo:padding-top="0.10001in" fo:padding-bottom="0.10001in" fo:padding-left="0.20002in" fo:padding-right="0.20002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67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7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79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2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2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2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4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25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5">
      <style:graphic-properties fo:wrap-option="wrap" fo:padding-top="0.05416in" fo:padding-bottom="0.05416in" fo:padding-left="0.10832in" fo:padding-right="0.10832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45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51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7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28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29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89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54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55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45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68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45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681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5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82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8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8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5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86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8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89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drawing-page" style:name="a23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3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9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3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92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3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3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5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6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3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6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9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62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38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98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39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64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65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6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6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68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92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presentation" style:name="a469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95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215968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6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9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98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text" style:name="a6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2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43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4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46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4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4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2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graphic" style:name="a249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text" style:name="a4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5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text" style:name="a4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78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215968" draw:opacity="69.804%" draw:stroke="none" draw:auto-grow-width="false" draw:auto-grow-height="false"/>
      <style:paragraph-properties style:font-independent-line-spacing="true" style:writing-mode="lr-tb"/>
    </style:style>
    <style:style style:family="paragraph" style:name="a70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701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7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4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0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08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09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2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215968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2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5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255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text" style:name="a2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5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81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graphic" style:name="a258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4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84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48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8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87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8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10">
      <style:graphic-properties fo:wrap-option="wrap" fo:padding-top="0.05416in" fo:padding-bottom="0.05416in" fo:padding-left="0.10832in" fo:padding-right="0.10832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1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1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5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66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67">
      <style:graphic-properties fo:wrap-option="wrap" fo:padding-top="0.05416in" fo:padding-bottom="0.05416in" fo:padding-left="0.10832in" fo:padding-right="0.10832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491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92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6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93">
      <style:graphic-properties fo:wrap-option="wrap" fo:padding-top="0.05416in" fo:padding-bottom="0.05416in" fo:padding-left="0.10832in" fo:padding-right="0.10832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9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72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5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2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28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2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1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4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77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00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3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6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1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08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32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0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73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3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22222in" style:font-size-asian="1.22222in" style:font-size-complex="1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6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37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drawing-page" style:name="a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73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88889in" style:font-size-asian="0.88889in" style:font-size-complex="0.8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22222in" style:font-size-asian="1.22222in" style:font-size-complex="1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39">
      <style:paragraph-properties fo:line-height="100%" fo:text-align="left" style:tab-stop-distance="2.0002in" fo:margin-left="0.75008in" fo:margin-right="0in" fo:text-indent="-0.75008in" fo:margin-top="0.208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88889in" style:font-size-asian="0.88889in" style:font-size-complex="0.8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">
      <style:paragraph-properties fo:line-height="100%" fo:text-align="left" style:tab-stop-distance="2.0002in" fo:margin-left="0.75008in" fo:margin-right="0in" fo:text-indent="-0.75008in" fo:margin-top="0.208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77778in" style:font-size-asian="0.77778in" style:font-size-complex="0.7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">
      <style:paragraph-properties fo:line-height="100%" fo:text-align="left" style:tab-stop-distance="2.0002in" fo:margin-left="1.62516in" fo:margin-right="0in" fo:text-indent="-0.62506in" fo:margin-top="0.180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80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2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5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88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89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511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1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14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15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16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17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77778in" style:font-size-asian="0.77778in" style:font-size-complex="0.7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1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742">
      <style:paragraph-properties fo:line-height="100%" fo:text-align="left" style:tab-stop-distance="2.0002in" fo:margin-left="1.62516in" fo:margin-right="0in" fo:text-indent="-0.62506in" fo:margin-top="0.180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1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5">
      <style:paragraph-properties fo:line-height="100%" fo:text-align="left" style:tab-stop-distance="2.0002in" fo:margin-left="2.50025in" fo:margin-right="0in" fo:text-indent="-0.5000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48">
      <style:paragraph-properties fo:line-height="100%" fo:text-align="left" style:tab-stop-distance="2.0002in" fo:margin-left="3.50035in" fo:margin-right="0in" fo:text-indent="-0.5000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290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291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2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22222in" style:font-size-asian="1.22222in" style:font-size-complex="1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93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4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2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296">
      <style:paragraph-properties fo:line-height="100%" fo:text-align="left" style:tab-stop-distance="2.0002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98">
      <style:graphic-properties fo:wrap-option="wrap" fo:padding-top="0.10001in" fo:padding-bottom="0.10001in" fo:padding-left="0.20002in" fo:padding-right="0.20002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520">
      <style:graphic-properties fo:wrap-option="wrap" fo:padding-top="0.10001in" fo:padding-bottom="0.10001in" fo:padding-left="0.20002in" fo:padding-right="0.20002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2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88889in" style:font-size-asian="0.88889in" style:font-size-complex="0.8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2">
      <style:paragraph-properties fo:line-height="100%" fo:text-align="left" style:tab-stop-distance="2.0002in" fo:margin-left="0.75008in" fo:margin-right="0in" fo:text-indent="-0.75008in" fo:margin-top="0.208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2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77778in" style:font-size-asian="0.77778in" style:font-size-complex="0.7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25">
      <style:paragraph-properties fo:line-height="100%" fo:text-align="left" style:tab-stop-distance="2.0002in" fo:margin-left="1.62516in" fo:margin-right="0in" fo:text-indent="-0.62506in" fo:margin-top="0.180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2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1">
      <style:paragraph-properties fo:line-height="100%" fo:text-align="left" style:tab-stop-distance="2.0002in" fo:margin-left="4.50045in" fo:margin-right="0in" fo:text-indent="-0.5000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28">
      <style:paragraph-properties fo:line-height="100%" fo:text-align="left" style:tab-stop-distance="2.0002in" fo:margin-left="2.50025in" fo:margin-right="0in" fo:text-indent="-0.5000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3">
      <style:graphic-properties fo:wrap-option="wrap" fo:padding-top="0.10001in" fo:padding-bottom="0.10001in" fo:padding-left="0.20002in" fo:padding-right="0.20002in" draw:textarea-vertical-align="top" draw:textarea-horizontal-align="right" draw:fill="none" draw:stroke="none" draw:auto-grow-width="false" draw:auto-grow-height="false" style:shrink-to-fit="true"/>
      <style:paragraph-properties style:font-independent-line-spacing="true" style:writing-mode="tb-rl"/>
    </style:style>
    <style:style style:family="text" style:name="a75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5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5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58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5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0">
      <style:paragraph-properties fo:line-height="100%" fo:text-align="left" style:tab-stop-distance="2.0002in" fo:margin-left="0.75008in" fo:margin-right="0in" fo:text-indent="-0.75008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3">
      <style:paragraph-properties fo:line-height="100%" fo:text-align="left" style:tab-stop-distance="2.0002in" fo:margin-left="1.62516in" fo:margin-right="0in" fo:text-indent="-0.62506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6">
      <style:paragraph-properties fo:line-height="100%" fo:text-align="left" style:tab-stop-distance="2.0002in" fo:margin-left="2.50025in" fo:margin-right="0in" fo:text-indent="-0.50005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1">
      <style:paragraph-properties fo:line-height="100%" fo:text-align="left" style:tab-stop-distance="2.0002in" fo:margin-left="3.50035in" fo:margin-right="0in" fo:text-indent="-0.5000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3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09">
      <style:paragraph-properties fo:line-height="100%" fo:text-align="left" style:tab-stop-distance="2.0002in" fo:margin-left="3.50035in" fo:margin-right="0in" fo:text-indent="-0.5000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34">
      <style:paragraph-properties fo:line-height="100%" fo:text-align="left" style:tab-stop-distance="2.0002in" fo:margin-left="4.50045in" fo:margin-right="0in" fo:text-indent="-0.5000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36">
      <style:graphic-properties fo:wrap-option="wrap" fo:padding-top="0.10001in" fo:padding-bottom="0.10001in" fo:padding-left="0.20002in" fo:padding-right="0.20002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760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61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38">
      <style:paragraph-properties fo:line-height="100%" fo:text-align="left" style:tab-stop-distance="2.0002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6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6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4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5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6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68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12">
      <style:paragraph-properties fo:line-height="100%" fo:text-align="left" style:tab-stop-distance="2.0002in" fo:margin-left="4.50045in" fo:margin-right="0in" fo:text-indent="-0.5000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14">
      <style:graphic-properties fo:wrap-option="wrap" fo:padding-top="0.10001in" fo:padding-bottom="0.10001in" fo:padding-left="0.20002in" fo:padding-right="0.20002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316">
      <style:paragraph-properties fo:line-height="100%" fo:text-align="left" style:tab-stop-distance="2.0002in" fo:margin-left="0in" fo:margin-right="0in" fo:text-indent="0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0">
      <style:graphic-properties fo:wrap-option="wrap" fo:padding-top="0.10001in" fo:padding-bottom="0.10001in" fo:padding-left="0.20002in" fo:padding-right="0.20002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4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18">
      <style:graphic-properties fo:wrap-option="wrap" fo:padding-top="0.10001in" fo:padding-bottom="0.10001in" fo:padding-left="0.20002in" fo:padding-right="0.20002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45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4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47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48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772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4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773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774">
      <style:graphic-properties fo:wrap-option="wrap" fo:padding-top="0.05416in" fo:padding-bottom="0.05416in" fo:padding-left="0.10832in" fo:padding-right="0.10832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77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6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78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20">
      <style:paragraph-properties fo:line-height="100%" fo:text-align="left" style:tab-stop-distance="2.0002in" fo:margin-left="0.75008in" fo:margin-right="0in" fo:text-indent="-0.75008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3">
      <style:paragraph-properties fo:line-height="100%" fo:text-align="left" style:tab-stop-distance="2.0002in" fo:margin-left="1.62516in" fo:margin-right="0in" fo:text-indent="-0.62506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26">
      <style:paragraph-properties fo:line-height="100%" fo:text-align="left" style:tab-stop-distance="2.0002in" fo:margin-left="2.50025in" fo:margin-right="0in" fo:text-indent="-0.50005in" fo:margin-top="0.125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1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52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29">
      <style:paragraph-properties fo:line-height="100%" fo:text-align="left" style:tab-stop-distance="2.0002in" fo:margin-left="3.50035in" fo:margin-right="0in" fo:text-indent="-0.5000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5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1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59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4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87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89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100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3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0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06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07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44444in" style:font-size-asian="0.44444in" style:font-size-complex="0.44444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108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332">
      <style:paragraph-properties fo:line-height="100%" fo:text-align="left" style:tab-stop-distance="2.0002in" fo:margin-left="4.50045in" fo:margin-right="0in" fo:text-indent="-0.50005in" fo:margin-top="0.11111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109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334">
      <style:graphic-properties fo:wrap-option="wrap" fo:padding-top="0.10001in" fo:padding-bottom="0.10001in" fo:padding-left="0.20002in" fo:padding-right="0.20002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3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0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3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61">
      <style:graphic-properties fo:wrap-option="wrap" fo:padding-top="0.05416in" fo:padding-bottom="0.05416in" fo:padding-left="0.10832in" fo:padding-right="0.10832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33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39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6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6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6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7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6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2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7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79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795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796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797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798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7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22222in" style:font-size-asian="1.22222in" style:font-size-complex="1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1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12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88889in" style:font-size-asian="0.88889in" style:font-size-complex="0.8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4">
      <style:paragraph-properties fo:line-height="100%" fo:text-align="left" style:tab-stop-distance="2.0002in" fo:margin-left="0.75008in" fo:margin-right="0in" fo:text-indent="-0.75008in" fo:margin-top="0.208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77778in" style:font-size-asian="0.77778in" style:font-size-complex="0.7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7">
      <style:paragraph-properties fo:line-height="100%" fo:text-align="left" style:tab-stop-distance="2.0002in" fo:margin-left="1.62516in" fo:margin-right="0in" fo:text-indent="-0.62506in" fo:margin-top="0.180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1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2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1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45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46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4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49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5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6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7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0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79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801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f2f2f2" draw:opacity="64.62%" draw:stroke="none" draw:auto-grow-width="false" draw:auto-grow-height="false"/>
      <style:paragraph-properties style:font-independent-line-spacing="true" style:writing-mode="lr-tb"/>
    </style:style>
    <style:style style:family="text" style:name="a8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in" style:font-size-asian="0.5in" style:font-size-complex="0.5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4">
      <style:graphic-properties fo:wrap-option="wrap" fo:padding-top="0.05in" fo:padding-bottom="0.05in" fo:padding-left="0.1in" fo:padding-right="0.1in" draw:textarea-vertical-align="top" draw:textarea-horizontal-align="left" draw:fill="solid" draw:fill-color="#93cddd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805">
      <style:text-properties fo:font-variant="normal" fo:text-transform="none" fo:color="#434343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807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ffffff" draw:opacity="17.69%" draw:stroke="none" draw:auto-grow-width="false" draw:auto-grow-height="false"/>
      <style:paragraph-properties style:font-independent-line-spacing="true" style:writing-mode="lr-tb"/>
    </style:style>
    <style:style style:family="text" style:name="a8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0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20">
      <style:paragraph-properties fo:line-height="100%" fo:text-align="left" style:tab-stop-distance="2.0002in" fo:margin-left="2.50025in" fo:margin-right="0in" fo:text-indent="-0.5000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3">
      <style:paragraph-properties fo:line-height="100%" fo:text-align="left" style:tab-stop-distance="2.0002in" fo:margin-left="3.50035in" fo:margin-right="0in" fo:text-indent="-0.5000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26">
      <style:paragraph-properties fo:line-height="100%" fo:text-align="left" style:tab-stop-distance="2.0002in" fo:margin-left="4.50045in" fo:margin-right="0in" fo:text-indent="-0.5000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28">
      <style:graphic-properties fo:wrap-option="wrap" fo:padding-top="0.10001in" fo:padding-bottom="0.10001in" fo:padding-left="0.20002in" fo:padding-right="0.20002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graphic" style:name="a352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text" style:name="a12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355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215968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3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8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5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8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58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paragraph" style:name="a582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83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58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58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5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aragraph" style:name="a58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8">
      <style:graphic-properties fo:wrap-option="wrap" fo:padding-top="0.10001in" fo:padding-bottom="0.10001in" fo:padding-left="0.20002in" fo:padding-right="0.20002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resentation" style:name="a810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5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88889in" style:font-size-asian="0.88889in" style:font-size-complex="0.8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4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15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16">
      <style:graphic-properties fo:wrap-option="wrap" fo:padding-top="0.05416in" fo:padding-bottom="0.05416in" fo:padding-left="0.10832in" fo:padding-right="0.10832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8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18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3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3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3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5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36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6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graphic" style:name="a361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13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39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36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64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90">
      <style:paragraph-properties fo:line-height="100%" fo:text-align="left" style:tab-stop-distance="2.0002in" fo:margin-left="0in" fo:margin-right="0in" fo:text-indent="0in" fo:margin-top="0.208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6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591">
      <style:graphic-properties fo:wrap-option="wrap" fo:padding-top="0.10001in" fo:padding-bottom="0.10001in" fo:padding-left="0.20002in" fo:padding-right="0.20002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68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59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8889in" style:font-size-asian="0.38889in" style:font-size-complex="0.3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69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593">
      <style:paragraph-properties fo:line-height="100%" fo:text-align="left" style:tab-stop-distance="2.0002in" fo:margin-left="0in" fo:margin-right="0in" fo:text-indent="0in" fo:margin-top="0.09722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95">
      <style:graphic-properties fo:wrap-option="wrap" fo:padding-top="0.10001in" fo:padding-bottom="0.10001in" fo:padding-left="0.20002in" fo:padding-right="0.20002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59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59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0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59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3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6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8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29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0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4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3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4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70">
      <style:graphic-properties fo:wrap-option="wrap" fo:padding-top="0.05416in" fo:padding-bottom="0.05416in" fo:padding-left="0.10832in" fo:padding-right="0.10832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147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48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7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49">
      <style:graphic-properties fo:wrap-option="wrap" fo:padding-top="0.05416in" fo:padding-bottom="0.05416in" fo:padding-left="0.10832in" fo:padding-right="0.10832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37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7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0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7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2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3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604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0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6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07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831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09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83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4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8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8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837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838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839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text" style:name="a1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1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3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1">
      <style:paragraph-properties fo:line-height="100%" fo:text-align="left" style:tab-stop-distance="2.0002in" fo:margin-left="2.50025in" fo:margin-right="0in" fo:text-indent="-0.5000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6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4">
      <style:paragraph-properties fo:line-height="100%" fo:text-align="left" style:tab-stop-distance="2.0002in" fo:margin-left="3.50035in" fo:margin-right="0in" fo:text-indent="-0.5000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5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8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59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8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">
      <style:paragraph-properties fo:line-height="100%" fo:text-align="left" style:tab-stop-distance="2.0002in" fo:margin-left="4.50045in" fo:margin-right="0in" fo:text-indent="-0.5000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5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38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9">
      <style:graphic-properties fo:wrap-option="wrap" fo:padding-top="0.10001in" fo:padding-bottom="0.10001in" fo:padding-left="0.20002in" fo:padding-right="0.20002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8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388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610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38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1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2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3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text" style:name="a61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6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215968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61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19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text" style:name="a16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2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4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2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6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2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9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67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24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91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2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6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6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39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39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7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39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22222in" style:font-size-asian="1.22222in" style:font-size-complex="1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396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7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398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622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62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5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2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29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70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71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172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173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aragraph" style:name="a30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4">
      <style:text-properties fo:text-transform="uppercas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11111in" style:font-size-asian="1.11111in" style:font-size-complex="1.11111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bold" style:font-weight-asian="bold" style:font-weight-complex="bold" style:text-underline-mode="continuous" style:letter-kerning="true"/>
    </style:style>
    <style:style style:family="presentation" style:name="a31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5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76">
      <style:graphic-properties fo:wrap-option="wrap" fo:padding-top="0.10001in" fo:padding-bottom="0.10001in" fo:padding-left="0.20002in" fo:padding-right="0.20002in" draw:textarea-vertical-align="top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paragraph" style:name="a3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7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4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178">
      <style:paragraph-properties fo:line-height="100%" fo:text-align="left" style:tab-stop-distance="2.0002in" fo:margin-left="0in" fo:margin-right="0in" fo:text-indent="0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3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02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38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0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39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04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5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presentation" style:name="a630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40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31">
      <style:graphic-properties fo:wrap-option="wrap" fo:padding-top="0.05416in" fo:padding-bottom="0.05416in" fo:padding-left="0.10832in" fo:padding-right="0.10832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0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3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08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33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09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5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3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38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0">
      <style:graphic-properties fo:wrap-option="wrap" fo:padding-top="0.10001in" fo:padding-bottom="0.10001in" fo:padding-left="0.20002in" fo:padding-right="0.20002in" draw:textarea-vertical-align="bottom" draw:textarea-horizontal-align="left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181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3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0">
      <style:graphic-properties fo:wrap-option="wrap" fo:padding-top="0.05416in" fo:padding-bottom="0.05416in" fo:padding-left="0.10832in" fo:padding-right="0.10832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18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185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2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186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87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4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88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/>
      <style:paragraph-properties style:font-independent-line-spacing="true" style:writing-mode="lr-tb"/>
    </style:style>
    <style:style style:family="text" style:name="a41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89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1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7">
      <style:paragraph-properties fo:line-height="100%" fo:text-align="left" style:tab-stop-distance="1in" fo:margin-left="1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2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41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1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5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text" style:name="a64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1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1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1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418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215968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41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4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4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6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47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4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49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0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191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192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193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0">
      <style:paragraph-properties fo:line-height="100%" fo:text-align="left" style:tab-stop-distance="1in" fo:margin-left="1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4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graphic" style:name="a195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text" style:name="a5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3">
      <style:paragraph-properties fo:line-height="100%" fo:text-align="left" style:tab-stop-distance="1in" fo:margin-left="2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19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5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198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graphic" style:name="a421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dbeef4" draw:opacity="100%" draw:stroke="none" draw:auto-grow-width="false" draw:auto-grow-height="false"/>
      <style:paragraph-properties style:font-independent-line-spacing="true" style:writing-mode="lr-tb"/>
    </style:style>
    <style:style style:family="text" style:name="a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19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fo:font-size="0.5in" style:font-size-asian="0.5in" style:font-size-complex="0.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57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23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58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graphic" style:name="a424">
      <style:graphic-properties fo:wrap-option="wrap" fo:padding-top="0.09998in" fo:padding-bottom="0.09998in" fo:padding-left="0.09998in" fo:padding-right="0.09998in" draw:textarea-vertical-align="middle" draw:textarea-horizontal-align="left" draw:fill="solid" draw:fill-color="#31859c" draw:opacity="69.804%" draw:stroke="none" draw:auto-grow-width="false" draw:auto-grow-height="false"/>
      <style:paragraph-properties style:font-independent-line-spacing="true" style:writing-mode="lr-tb"/>
    </style:style>
    <style:style style:family="text" style:name="a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426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5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27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1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2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2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3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drawing-page" style:name="a654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drawing-page" style:name="a655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text" style:name="a65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1.22222in" style:font-size-asian="1.22222in" style:font-size-complex="1.22222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57">
      <style:paragraph-properties fo:line-height="100%" fo:text-align="center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58">
      <style:graphic-properties fo:wrap-option="wrap" fo:padding-top="0.10001in" fo:padding-bottom="0.10001in" fo:padding-left="0.20002in" fo:padding-right="0.20002in" draw:textarea-vertical-align="middle" draw:textarea-horizontal-align="center" draw:fill="none" draw:stroke="none" draw:auto-grow-width="false" draw:auto-grow-height="false" style:shrink-to-fit="true"/>
      <style:paragraph-properties style:font-independent-line-spacing="true" style:writing-mode="lr-tb"/>
    </style:style>
    <style:style style:family="text" style:name="a65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88889in" style:font-size-asian="0.88889in" style:font-size-complex="0.88889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200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201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20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1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62">
      <style:graphic-properties fo:wrap-option="wrap" fo:padding-top="0.05416in" fo:padding-bottom="0.05416in" fo:padding-left="0.10832in" fo:padding-right="0.10832in" draw:textarea-vertical-align="bottom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20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drawing-page" style:name="a63">
      <style:drawing-page-properties draw:fill="solid" draw:fill-color="#ffffff" draw:opacity="100%" presentation:visibility="visible" draw:background-size="border" presentation:background-objects-visible="false" presentation:display-header="false" presentation:display-footer="false" presentation:display-page-number="false" presentation:display-date-time="false"/>
    </style:style>
    <style:style style:family="paragraph" style:name="a205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drawing-page" style:name="a64">
      <style:drawing-page-properties draw:fill="solid" draw:fill-color="#ffffff" draw:opacity="100%" presentation:visibility="visible" draw:background-size="border" presentation:background-objects-visible="true" presentation:background-visible="true" presentation:display-header="false" presentation:display-footer="false" presentation:display-page-number="false" presentation:display-date-time="false"/>
    </style:style>
    <style:style style:family="presentation" style:name="a206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text" style:name="a65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0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8056in" style:font-size-asian="0.18056in" style:font-size-complex="0.180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207">
      <style:graphic-properties fo:wrap-option="wrap" fo:padding-top="0.05416in" fo:padding-bottom="0.05416in" fo:padding-left="0.10832in" fo:padding-right="0.10832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paragraph" style:name="a431">
      <style:paragraph-properties fo:line-height="100%" fo:text-align="righ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20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67">
      <style:text-properties fo:font-variant="normal" fo:text-transform="none" fo:color="#898989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33333in" style:font-size-asian="0.33333in" style:font-size-complex="0.33333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432">
      <style:graphic-properties fo:wrap-option="wrap" fo:padding-top="0.05416in" fo:padding-bottom="0.05416in" fo:padding-left="0.10832in" fo:padding-right="0.10832in" draw:textarea-vertical-align="top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209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68">
      <style:paragraph-properties fo:line-height="100%" fo:text-align="left" style:tab-stop-distance="2.0002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resentation" style:name="a433">
      <style:graphic-properties fo:wrap-option="wrap" fo:padding-top="0.05416in" fo:padding-bottom="0.05416in" fo:padding-left="0.10832in" fo:padding-right="0.10832in" draw:textarea-vertical-align="middle" draw:textarea-horizontal-align="left" draw:fill="none" draw:stroke="solid" svg:stroke-width="0.01389in" svg:stroke-color="#000000" svg:stroke-opacity="100%" draw:auto-grow-width="false" draw:auto-grow-height="false"/>
      <style:paragraph-properties style:font-independent-line-spacing="true" style:writing-mode="lr-tb"/>
    </style:style>
    <style:style style:family="text" style:name="a434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resentation" style:name="a69">
      <style:graphic-properties fo:wrap-option="wrap" fo:padding-top="0.10001in" fo:padding-bottom="0.10001in" fo:padding-left="0.20002in" fo:padding-right="0.20002in" draw:textarea-vertical-align="middle" draw:textarea-horizontal-align="left" draw:fill="none" draw:stroke="none" draw:auto-grow-width="false" draw:auto-grow-height="false"/>
      <style:paragraph-properties style:font-independent-line-spacing="true" style:writing-mode="lr-tb"/>
    </style:style>
    <style:style style:family="paragraph" style:name="a435">
      <style:paragraph-properties fo:line-height="100%" fo:text-align="left" style:tab-stop-distance="1in" fo:margin-left="0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436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0">
      <style:paragraph-properties fo:line-height="100%" fo:text-align="left" style:tab-stop-distance="2.0002in" fo:margin-left="0.75008in" fo:margin-right="0in" fo:text-indent="-0.75008in" fo:margin-top="0.20833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paragraph" style:name="a437">
      <style:paragraph-properties fo:line-height="100%" fo:text-align="left" style:tab-stop-distance="1in" fo:margin-left="0.5in" fo:margin-right="0in" fo:text-indent="0in" fo:margin-top="0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2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77778in" style:font-size-asian="0.77778in" style:font-size-complex="0.77778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text" style:name="a439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16667in" style:font-size-asian="0.16667in" style:font-size-complex="0.1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3">
      <style:paragraph-properties fo:line-height="100%" fo:text-align="left" style:tab-stop-distance="2.0002in" fo:margin-left="1.62516in" fo:margin-right="0in" fo:text-indent="-0.62506in" fo:margin-top="0.18056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5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66667in" style:font-size-asian="0.66667in" style:font-size-complex="0.66667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6">
      <style:paragraph-properties fo:line-height="100%" fo:text-align="left" style:tab-stop-distance="2.0002in" fo:margin-left="2.50025in" fo:margin-right="0in" fo:text-indent="-0.50005in" fo:margin-top="0.16667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style:style style:family="text" style:name="a668"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family="Calibri" style:font-family-asian="新細明體" style:font-family-generic-asian="roman" style:font-pitch-asian="variable" fo:font-size="0.55556in" style:font-size-asian="0.55556in" style:font-size-complex="0.55556in" fo:letter-spacing="0in" fo:language="en" style:language-asian="zh" fo:country="US" style:country-asian="TW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true"/>
    </style:style>
    <style:style style:family="paragraph" style:name="a669">
      <style:paragraph-properties fo:line-height="100%" fo:text-align="left" style:tab-stop-distance="2.0002in" fo:margin-left="3.50035in" fo:margin-right="0in" fo:text-indent="-0.50005in" fo:margin-top="0.13889in" fo:margin-bottom="0in" style:punctuation-wrap="hanging" style:vertical-align="auto" style:writing-mode="lr-tb">
        <style:tab-stops/>
      </style:paragraph-properties>
      <style:text-properties fo:font-variant="normal" fo:text-transform="none" fo:color="#000000" style:text-line-through-type="none" style:text-line-through-style="none" style:text-line-through-width="auto" style:text-line-through-color="font-color" style:text-position="0% 100%" fo:font-size="0.25in" style:font-size-asian="0.25in" style:font-size-complex="0.25in" fo:letter-spacing="0in" fo:font-style="normal" style:font-style-asian="normal" style:font-style-complex="normal" style:text-underline-type="none" style:text-underline-style="none" style:text-underline-width="auto" style:text-underline-color="font-color" fo:font-weight="normal" style:font-weight-asian="normal" style:font-weight-complex="normal" style:text-underline-mode="continuous" style:letter-kerning="false"/>
    </style:style>
    <text:list-style style:name="a16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3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21">
      <text:list-level-style-bullet text:level="1" text:bullet-char="•">
        <style:list-level-properties text:space-before="0in" text:min-label-width="0.7500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87509in" text:min-label-width="0.7500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.75017in" text:min-label-width="0.7500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2.75027in" text:min-label-width="0.7500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3.75037in" text:min-label-width="0.7500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4.75047in" text:min-label-width="0.7500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5.75057in" text:min-label-width="0.7500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6.75067in" text:min-label-width="0.7500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7.75077in" text:min-label-width="0.75008in"/>
        <style:text-properties fo:font-family="Arial" style:font-family-generic="swiss" style:font-pitch="variable" fo:font-size="100%"/>
      </text:list-level-style-bullet>
    </text:list-style>
    <text:list-style style:name="a324">
      <text:list-level-style-bullet text:level="1" text:bullet-char="–">
        <style:list-level-properties text:space-before="0.12501in" text:min-label-width="0.62506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0001in" text:min-label-width="0.62506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.87519in" text:min-label-width="0.62506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2.87529in" text:min-label-width="0.62506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3.87539in" text:min-label-width="0.62506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4.87549in" text:min-label-width="0.62506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5.87559in" text:min-label-width="0.62506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6.87569in" text:min-label-width="0.62506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7.87579in" text:min-label-width="0.62506in"/>
        <style:text-properties fo:font-family="Arial" style:font-family-generic="swiss" style:font-pitch="variable" fo:font-size="100%"/>
      </text:list-level-style-bullet>
    </text:list-style>
    <text:list-style style:name="a327">
      <text:list-level-style-bullet text:level="1" text:bullet-char="•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21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7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61">
      <text:list-level-style-bullet text:level="1" text:bullet-char="•">
        <style:list-level-properties text:space-before="0in" text:min-label-width="0.7500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87509in" text:min-label-width="0.7500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.75017in" text:min-label-width="0.7500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2.75027in" text:min-label-width="0.7500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3.75037in" text:min-label-width="0.7500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4.75047in" text:min-label-width="0.7500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5.75057in" text:min-label-width="0.7500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6.75067in" text:min-label-width="0.7500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7.75077in" text:min-label-width="0.75008in"/>
        <style:text-properties fo:font-family="Arial" style:font-family-generic="swiss" style:font-pitch="variable" fo:font-size="100%"/>
      </text:list-level-style-bullet>
    </text:list-style>
    <text:list-style style:name="a21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64">
      <text:list-level-style-bullet text:level="1" text:bullet-char="–">
        <style:list-level-properties text:space-before="0.12501in" text:min-label-width="0.62506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0001in" text:min-label-width="0.62506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.87519in" text:min-label-width="0.62506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2.87529in" text:min-label-width="0.62506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3.87539in" text:min-label-width="0.62506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4.87549in" text:min-label-width="0.62506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5.87559in" text:min-label-width="0.62506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6.87569in" text:min-label-width="0.62506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7.87579in" text:min-label-width="0.62506in"/>
        <style:text-properties fo:font-family="Arial" style:font-family-generic="swiss" style:font-pitch="variable" fo:font-size="100%"/>
      </text:list-level-style-bullet>
    </text:list-style>
    <text:list-style style:name="a28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40">
      <text:list-level-style-bullet text:level="1" text:bullet-char="•">
        <style:list-level-properties text:space-before="0in" text:min-label-width="0.7500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87509in" text:min-label-width="0.7500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.75017in" text:min-label-width="0.7500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2.75027in" text:min-label-width="0.7500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3.75037in" text:min-label-width="0.7500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4.75047in" text:min-label-width="0.7500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5.75057in" text:min-label-width="0.7500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6.75067in" text:min-label-width="0.7500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7.75077in" text:min-label-width="0.75008in"/>
        <style:text-properties fo:font-family="Arial" style:font-family-generic="swiss" style:font-pitch="variable" fo:font-size="100%"/>
      </text:list-level-style-bullet>
    </text:list-style>
    <text:list-style style:name="a21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67">
      <text:list-level-style-bullet text:level="1" text:bullet-char="•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743">
      <text:list-level-style-bullet text:level="1" text:bullet-char="–">
        <style:list-level-properties text:space-before="0.12501in" text:min-label-width="0.62506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0001in" text:min-label-width="0.62506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.87519in" text:min-label-width="0.62506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2.87529in" text:min-label-width="0.62506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3.87539in" text:min-label-width="0.62506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4.87549in" text:min-label-width="0.62506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5.87559in" text:min-label-width="0.62506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6.87569in" text:min-label-width="0.62506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7.87579in" text:min-label-width="0.62506in"/>
        <style:text-properties fo:font-family="Arial" style:font-family-generic="swiss" style:font-pitch="variable" fo:font-size="100%"/>
      </text:list-level-style-bullet>
    </text:list-style>
    <text:list-style style:name="a746">
      <text:list-level-style-bullet text:level="1" text:bullet-char="•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82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49">
      <text:list-level-style-bullet text:level="1" text:bullet-char="–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82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4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82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4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3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7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1.0001in"/>
      </text:list-level-style-number>
      <text:list-level-style-number text:level="3" style:num-format="" style:num-list-format-name="">
        <style:list-level-properties text:space-before="2.0002in"/>
      </text:list-level-style-number>
      <text:list-level-style-number text:level="4" style:num-format="" style:num-list-format-name="">
        <style:list-level-properties text:space-before="3.0003in"/>
      </text:list-level-style-number>
      <text:list-level-style-number text:level="5" style:num-format="" style:num-list-format-name="">
        <style:list-level-properties text:space-before="4.0004in"/>
      </text:list-level-style-number>
      <text:list-level-style-number text:level="6" style:num-format="" style:num-list-format-name="">
        <style:list-level-properties text:space-before="5.0005in"/>
      </text:list-level-style-number>
      <text:list-level-style-number text:level="7" style:num-format="" style:num-list-format-name="">
        <style:list-level-properties text:space-before="6.0006in"/>
      </text:list-level-style-number>
      <text:list-level-style-number text:level="8" style:num-format="" style:num-list-format-name="">
        <style:list-level-properties text:space-before="7.0007in"/>
      </text:list-level-style-number>
      <text:list-level-style-number text:level="9" style:num-format="" style:num-list-format-name="">
        <style:list-level-properties text:space-before="8.0008in"/>
      </text:list-level-style-number>
    </text:list-style>
    <text:list-style style:name="a44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3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30">
      <text:list-level-style-bullet text:level="1" text:bullet-char="–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523">
      <text:list-level-style-bullet text:level="1" text:bullet-char="•">
        <style:list-level-properties text:space-before="0in" text:min-label-width="0.7500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87509in" text:min-label-width="0.7500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.75017in" text:min-label-width="0.7500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2.75027in" text:min-label-width="0.7500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3.75037in" text:min-label-width="0.7500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4.75047in" text:min-label-width="0.7500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5.75057in" text:min-label-width="0.7500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6.75067in" text:min-label-width="0.7500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7.75077in" text:min-label-width="0.75008in"/>
        <style:text-properties fo:font-family="Arial" style:font-family-generic="swiss" style:font-pitch="variable" fo:font-size="100%"/>
      </text:list-level-style-bullet>
    </text:list-style>
    <text:list-style style:name="a71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33">
      <text:list-level-style-bullet text:level="1" text:bullet-char="»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78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26">
      <text:list-level-style-bullet text:level="1" text:bullet-char="–">
        <style:list-level-properties text:space-before="0.12501in" text:min-label-width="0.62506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0001in" text:min-label-width="0.62506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.87519in" text:min-label-width="0.62506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2.87529in" text:min-label-width="0.62506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3.87539in" text:min-label-width="0.62506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4.87549in" text:min-label-width="0.62506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5.87559in" text:min-label-width="0.62506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6.87569in" text:min-label-width="0.62506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7.87579in" text:min-label-width="0.62506in"/>
        <style:text-properties fo:font-family="Arial" style:font-family-generic="swiss" style:font-pitch="variable" fo:font-size="100%"/>
      </text:list-level-style-bullet>
    </text:list-style>
    <text:list-style style:name="a71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8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9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1.0001in"/>
      </text:list-level-style-number>
      <text:list-level-style-number text:level="3" style:num-format="" style:num-list-format-name="">
        <style:list-level-properties text:space-before="2.0002in"/>
      </text:list-level-style-number>
      <text:list-level-style-number text:level="4" style:num-format="" style:num-list-format-name="">
        <style:list-level-properties text:space-before="3.0003in"/>
      </text:list-level-style-number>
      <text:list-level-style-number text:level="5" style:num-format="" style:num-list-format-name="">
        <style:list-level-properties text:space-before="4.0004in"/>
      </text:list-level-style-number>
      <text:list-level-style-number text:level="6" style:num-format="" style:num-list-format-name="">
        <style:list-level-properties text:space-before="5.0005in"/>
      </text:list-level-style-number>
      <text:list-level-style-number text:level="7" style:num-format="" style:num-list-format-name="">
        <style:list-level-properties text:space-before="6.0006in"/>
      </text:list-level-style-number>
      <text:list-level-style-number text:level="8" style:num-format="" style:num-list-format-name="">
        <style:list-level-properties text:space-before="7.0007in"/>
      </text:list-level-style-number>
      <text:list-level-style-number text:level="9" style:num-format="" style:num-list-format-name="">
        <style:list-level-properties text:space-before="8.0008in"/>
      </text:list-level-style-number>
    </text:list-style>
    <text:list-style style:name="a529">
      <text:list-level-style-bullet text:level="1" text:bullet-char="•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4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2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8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70">
      <text:list-level-style-bullet text:level="1" text:bullet-char="–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4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73">
      <text:list-level-style-bullet text:level="1" text:bullet-char="»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301">
      <text:list-level-style-bullet text:level="1" text:bullet-char="•">
        <style:list-level-properties text:space-before="0in" text:min-label-width="0.7500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87509in" text:min-label-width="0.7500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.75017in" text:min-label-width="0.7500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2.75027in" text:min-label-width="0.7500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3.75037in" text:min-label-width="0.7500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4.75047in" text:min-label-width="0.7500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5.75057in" text:min-label-width="0.7500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6.75067in" text:min-label-width="0.7500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7.75077in" text:min-label-width="0.75008in"/>
        <style:text-properties fo:font-family="Arial" style:font-family-generic="swiss" style:font-pitch="variable" fo:font-size="100%"/>
      </text:list-level-style-bullet>
    </text:list-style>
    <text:list-style style:name="a752">
      <text:list-level-style-bullet text:level="1" text:bullet-char="»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304">
      <text:list-level-style-bullet text:level="1" text:bullet-char="–">
        <style:list-level-properties text:space-before="0.12501in" text:min-label-width="0.62506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0001in" text:min-label-width="0.62506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.87519in" text:min-label-width="0.62506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2.87529in" text:min-label-width="0.62506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3.87539in" text:min-label-width="0.62506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4.87549in" text:min-label-width="0.62506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5.87559in" text:min-label-width="0.62506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6.87569in" text:min-label-width="0.62506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7.87579in" text:min-label-width="0.62506in"/>
        <style:text-properties fo:font-family="Arial" style:font-family-generic="swiss" style:font-pitch="variable" fo:font-size="100%"/>
      </text:list-level-style-bullet>
    </text:list-style>
    <text:list-style style:name="a12">
      <text:list-level-style-bullet text:level="1" text:bullet-char="•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29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1.0001in"/>
      </text:list-level-style-number>
      <text:list-level-style-number text:level="3" style:num-format="" style:num-list-format-name="">
        <style:list-level-properties text:space-before="2.0002in"/>
      </text:list-level-style-number>
      <text:list-level-style-number text:level="4" style:num-format="" style:num-list-format-name="">
        <style:list-level-properties text:space-before="3.0003in"/>
      </text:list-level-style-number>
      <text:list-level-style-number text:level="5" style:num-format="" style:num-list-format-name="">
        <style:list-level-properties text:space-before="4.0004in"/>
      </text:list-level-style-number>
      <text:list-level-style-number text:level="6" style:num-format="" style:num-list-format-name="">
        <style:list-level-properties text:space-before="5.0005in"/>
      </text:list-level-style-number>
      <text:list-level-style-number text:level="7" style:num-format="" style:num-list-format-name="">
        <style:list-level-properties text:space-before="6.0006in"/>
      </text:list-level-style-number>
      <text:list-level-style-number text:level="8" style:num-format="" style:num-list-format-name="">
        <style:list-level-properties text:space-before="7.0007in"/>
      </text:list-level-style-number>
      <text:list-level-style-number text:level="9" style:num-format="" style:num-list-format-name="">
        <style:list-level-properties text:space-before="8.0008in"/>
      </text:list-level-style-number>
    </text:list-style>
    <text:list-style style:name="a115">
      <text:list-level-style-bullet text:level="1" text:bullet-char="•">
        <style:list-level-properties text:space-before="0in" text:min-label-width="0.7500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87509in" text:min-label-width="0.7500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.75017in" text:min-label-width="0.7500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2.75027in" text:min-label-width="0.7500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3.75037in" text:min-label-width="0.7500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4.75047in" text:min-label-width="0.7500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5.75057in" text:min-label-width="0.7500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6.75067in" text:min-label-width="0.7500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7.75077in" text:min-label-width="0.75008in"/>
        <style:text-properties fo:font-family="Arial" style:font-family-generic="swiss" style:font-pitch="variable" fo:font-size="100%"/>
      </text:list-level-style-bullet>
    </text:list-style>
    <text:list-style style:name="a83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07">
      <text:list-level-style-bullet text:level="1" text:bullet-char="•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15">
      <text:list-level-style-bullet text:level="1" text:bullet-char="–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56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18">
      <text:list-level-style-bullet text:level="1" text:bullet-char="–">
        <style:list-level-properties text:space-before="0.12501in" text:min-label-width="0.62506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0001in" text:min-label-width="0.62506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.87519in" text:min-label-width="0.62506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2.87529in" text:min-label-width="0.62506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3.87539in" text:min-label-width="0.62506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4.87549in" text:min-label-width="0.62506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5.87559in" text:min-label-width="0.62506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6.87569in" text:min-label-width="0.62506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7.87579in" text:min-label-width="0.62506in"/>
        <style:text-properties fo:font-family="Arial" style:font-family-generic="swiss" style:font-pitch="variable" fo:font-size="100%"/>
      </text:list-level-style-bullet>
    </text:list-style>
    <text:list-style style:name="a37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8">
      <text:list-level-style-bullet text:level="1" text:bullet-char="»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64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6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7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4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72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32">
      <text:list-level-style-bullet text:level="1" text:bullet-char="–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72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35">
      <text:list-level-style-bullet text:level="1" text:bullet-char="»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5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5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3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1.0001in"/>
      </text:list-level-style-number>
      <text:list-level-style-number text:level="3" style:num-format="" style:num-list-format-name="">
        <style:list-level-properties text:space-before="2.0002in"/>
      </text:list-level-style-number>
      <text:list-level-style-number text:level="4" style:num-format="" style:num-list-format-name="">
        <style:list-level-properties text:space-before="3.0003in"/>
      </text:list-level-style-number>
      <text:list-level-style-number text:level="5" style:num-format="" style:num-list-format-name="">
        <style:list-level-properties text:space-before="4.0004in"/>
      </text:list-level-style-number>
      <text:list-level-style-number text:level="6" style:num-format="" style:num-list-format-name="">
        <style:list-level-properties text:space-before="5.0005in"/>
      </text:list-level-style-number>
      <text:list-level-style-number text:level="7" style:num-format="" style:num-list-format-name="">
        <style:list-level-properties text:space-before="6.0006in"/>
      </text:list-level-style-number>
      <text:list-level-style-number text:level="8" style:num-format="" style:num-list-format-name="">
        <style:list-level-properties text:space-before="7.0007in"/>
      </text:list-level-style-number>
      <text:list-level-style-number text:level="9" style:num-format="" style:num-list-format-name="">
        <style:list-level-properties text:space-before="8.0008in"/>
      </text:list-level-style-number>
    </text:list-style>
    <text:list-style style:name="a5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5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0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6">
      <text:list-level-style-bullet text:level="1" text:bullet-char="•">
        <style:list-level-properties text:space-before="0in" text:min-label-width="0.75008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0.87509in" text:min-label-width="0.75008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1.75017in" text:min-label-width="0.75008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2.75027in" text:min-label-width="0.75008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3.75037in" text:min-label-width="0.75008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4.75047in" text:min-label-width="0.75008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5.75057in" text:min-label-width="0.75008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6.75067in" text:min-label-width="0.75008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7.75077in" text:min-label-width="0.75008in"/>
        <style:text-properties fo:font-family="Arial" style:font-family-generic="swiss" style:font-pitch="variable" fo:font-size="100%"/>
      </text:list-level-style-bullet>
    </text:list-style>
    <text:list-style style:name="a310">
      <text:list-level-style-bullet text:level="1" text:bullet-char="–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50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1">
      <text:list-level-style-bullet text:level="1" text:bullet-char="•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•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•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•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•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•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•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•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•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313">
      <text:list-level-style-bullet text:level="1" text:bullet-char="»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9">
      <text:list-level-style-bullet text:level="1" text:bullet-char="–">
        <style:list-level-properties text:space-before="0.12501in" text:min-label-width="0.62506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0001in" text:min-label-width="0.62506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1.87519in" text:min-label-width="0.62506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2.87529in" text:min-label-width="0.62506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3.87539in" text:min-label-width="0.62506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4.87549in" text:min-label-width="0.62506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5.87559in" text:min-label-width="0.62506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6.87569in" text:min-label-width="0.62506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7.87579in" text:min-label-width="0.62506in"/>
        <style:text-properties fo:font-family="Arial" style:font-family-generic="swiss" style:font-pitch="variable" fo:font-size="100%"/>
      </text:list-level-style-bullet>
    </text:list-style>
    <text:list-style style:name="a57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50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49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4">
      <text:list-level-style-bullet text:level="1" text:bullet-char="–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–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–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–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–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–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–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–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–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381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317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1.0001in"/>
      </text:list-level-style-number>
      <text:list-level-style-number text:level="3" style:num-format="" style:num-list-format-name="">
        <style:list-level-properties text:space-before="2.0002in"/>
      </text:list-level-style-number>
      <text:list-level-style-number text:level="4" style:num-format="" style:num-list-format-name="">
        <style:list-level-properties text:space-before="3.0003in"/>
      </text:list-level-style-number>
      <text:list-level-style-number text:level="5" style:num-format="" style:num-list-format-name="">
        <style:list-level-properties text:space-before="4.0004in"/>
      </text:list-level-style-number>
      <text:list-level-style-number text:level="6" style:num-format="" style:num-list-format-name="">
        <style:list-level-properties text:space-before="5.0005in"/>
      </text:list-level-style-number>
      <text:list-level-style-number text:level="7" style:num-format="" style:num-list-format-name="">
        <style:list-level-properties text:space-before="6.0006in"/>
      </text:list-level-style-number>
      <text:list-level-style-number text:level="8" style:num-format="" style:num-list-format-name="">
        <style:list-level-properties text:space-before="7.0007in"/>
      </text:list-level-style-number>
      <text:list-level-style-number text:level="9" style:num-format="" style:num-list-format-name="">
        <style:list-level-properties text:space-before="8.0008in"/>
      </text:list-level-style-number>
    </text:list-style>
    <text:list-style style:name="a57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9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27">
      <text:list-level-style-bullet text:level="1" text:bullet-char="»">
        <style:list-level-properties text:space-before="0.25003in" text:min-label-width="0.50005in"/>
        <style:text-properties fo:font-family="Arial" style:font-family-generic="swiss" style:font-pitch="variable" fo:font-size="100%"/>
      </text:list-level-style-bullet>
      <text:list-level-style-bullet text:level="2" text:bullet-char="»">
        <style:list-level-properties text:space-before="1.12511in" text:min-label-width="0.50005in"/>
        <style:text-properties fo:font-family="Arial" style:font-family-generic="swiss" style:font-pitch="variable" fo:font-size="100%"/>
      </text:list-level-style-bullet>
      <text:list-level-style-bullet text:level="3" text:bullet-char="»">
        <style:list-level-properties text:space-before="2.0002in" text:min-label-width="0.50005in"/>
        <style:text-properties fo:font-family="Arial" style:font-family-generic="swiss" style:font-pitch="variable" fo:font-size="100%"/>
      </text:list-level-style-bullet>
      <text:list-level-style-bullet text:level="4" text:bullet-char="»">
        <style:list-level-properties text:space-before="3.0003in" text:min-label-width="0.50005in"/>
        <style:text-properties fo:font-family="Arial" style:font-family-generic="swiss" style:font-pitch="variable" fo:font-size="100%"/>
      </text:list-level-style-bullet>
      <text:list-level-style-bullet text:level="5" text:bullet-char="»">
        <style:list-level-properties text:space-before="4.0004in" text:min-label-width="0.50005in"/>
        <style:text-properties fo:font-family="Arial" style:font-family-generic="swiss" style:font-pitch="variable" fo:font-size="100%"/>
      </text:list-level-style-bullet>
      <text:list-level-style-bullet text:level="6" text:bullet-char="»">
        <style:list-level-properties text:space-before="5.0005in" text:min-label-width="0.50005in"/>
        <style:text-properties fo:font-family="Arial" style:font-family-generic="swiss" style:font-pitch="variable" fo:font-size="100%"/>
      </text:list-level-style-bullet>
      <text:list-level-style-bullet text:level="7" text:bullet-char="»">
        <style:list-level-properties text:space-before="6.0006in" text:min-label-width="0.50005in"/>
        <style:text-properties fo:font-family="Arial" style:font-family-generic="swiss" style:font-pitch="variable" fo:font-size="100%"/>
      </text:list-level-style-bullet>
      <text:list-level-style-bullet text:level="8" text:bullet-char="»">
        <style:list-level-properties text:space-before="7.0007in" text:min-label-width="0.50005in"/>
        <style:text-properties fo:font-family="Arial" style:font-family-generic="swiss" style:font-pitch="variable" fo:font-size="100%"/>
      </text:list-level-style-bullet>
      <text:list-level-style-bullet text:level="9" text:bullet-char="»">
        <style:list-level-properties text:space-before="8.0008in" text:min-label-width="0.50005in"/>
        <style:text-properties fo:font-family="Arial" style:font-family-generic="swiss" style:font-pitch="variable" fo:font-size="100%"/>
      </text:list-level-style-bullet>
    </text:list-style>
    <text:list-style style:name="a384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93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96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72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99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75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278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text:list-style style:name="a160">
      <text:list-level-style-number text:level="1" style:num-format="" style:num-list-format-name="">
        <style:list-level-properties text:space-before="0in"/>
      </text:list-level-style-number>
      <text:list-level-style-number text:level="2" style:num-format="" style:num-list-format-name="">
        <style:list-level-properties text:space-before="0.5in"/>
      </text:list-level-style-number>
      <text:list-level-style-number text:level="3" style:num-format="" style:num-list-format-name="">
        <style:list-level-properties text:space-before="1in"/>
      </text:list-level-style-number>
      <text:list-level-style-number text:level="4" style:num-format="" style:num-list-format-name="">
        <style:list-level-properties text:space-before="1.5in"/>
      </text:list-level-style-number>
      <text:list-level-style-number text:level="5" style:num-format="" style:num-list-format-name="">
        <style:list-level-properties text:space-before="2in"/>
      </text:list-level-style-number>
      <text:list-level-style-number text:level="6" style:num-format="" style:num-list-format-name="">
        <style:list-level-properties text:space-before="2.5in"/>
      </text:list-level-style-number>
      <text:list-level-style-number text:level="7" style:num-format="" style:num-list-format-name="">
        <style:list-level-properties text:space-before="3in"/>
      </text:list-level-style-number>
      <text:list-level-style-number text:level="8" style:num-format="" style:num-list-format-name="">
        <style:list-level-properties text:space-before="3.5in"/>
      </text:list-level-style-number>
      <text:list-level-style-number text:level="9" style:num-format="" style:num-list-format-name="">
        <style:list-level-properties text:space-before="4in"/>
      </text:list-level-style-number>
    </text:list-style>
    <number:date-style xmlns:number="urn:oasis:names:tc:opendocument:xmlns:datastyle:1.0" style:name="a75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6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5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3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1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0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7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45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8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13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5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8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770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62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97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0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6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542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81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233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42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99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  <number:date-style xmlns:number="urn:oasis:names:tc:opendocument:xmlns:datastyle:1.0" style:name="a36" number:transliteration-format="" number:transliteration-style="long">
      <number:year number:style="long" number:calendar="gregorian"/>
      <number:text>/</number:text>
      <number:month number:calendar="gregorian"/>
      <number:text>/</number:text>
      <number:day number:calendar="gregorian"/>
    </number:date-style>
  </office:automatic-styles>
  <office:master-styles>
    <draw:layer-set>
      <draw:layer draw:name="Master1-bg" draw:protected="true"/>
    </draw:layer-set>
    <style:master-page style:name="Master1-Office-佈景主題" style:page-layout-name="pageLayout1" draw:style-name="a0">
      <draw:frame draw:id="id0" presentation:style-name="a3" draw:name="標題版面配置區 1" svg:x="1.00017in" svg:y="0.60076in" svg:width="18.00313in" svg:height="2.50029in" presentation:class="title" presentation:placeholder="false">
        <draw:text-box>
          <text:p text:style-name="a2" text:class-names="" text:cond-style-name=""><text:span text:style-name="a1" text:class-names="">按一下以編輯母片標題樣式</text:span></text:p>
        </draw:text-box>
        <svg:title/>
        <svg:desc/>
      </draw:frame>
      <draw:frame draw:id="id1" presentation:style-name="a19" draw:name="文字版面配置區 2" svg:x="1.00017in" svg:y="3.50041in" svg:width="18.00313in" svg:height="9.90045in" presentation:class="outline" presentation:placeholder="false">
        <draw:text-box>
          <text:list text:style-name="a6">
            <text:list-item>
              <text:p text:style-name="a5" text:class-names="" text:cond-style-name=""><text:span text:style-name="a4" text:class-names="">按一下以編輯母片文字樣式</text:span></text:p>
            </text:list-item>
          </text:list>
          <text:list text:style-name="a9">
            <text:list-item>
              <text:list text:style-name="a9">
                <text:list-item>
                  <text:p text:style-name="a8" text:class-names="" text:cond-style-name=""><text:span text:style-name="a7" text:class-names="">第二層</text:span></text:p>
                </text:list-item>
              </text:list>
            </text:list-item>
          </text:list>
          <text:list text:style-name="a12">
            <text:list-item>
              <text:list text:style-name="a12">
                <text:list-item>
                  <text:list text:style-name="a12">
                    <text:list-item>
                      <text:p text:style-name="a11" text:class-names="" text:cond-style-name=""><text:span text:style-name="a10" text:class-names="">第三層</text:span></text:p>
                    </text:list-item>
                  </text:list>
                </text:list-item>
              </text:list>
            </text:list-item>
          </text:list>
          <text:list text:style-name="a15">
            <text:list-item>
              <text:list text:style-name="a15">
                <text:list-item>
                  <text:list text:style-name="a15">
                    <text:list-item>
                      <text:list text:style-name="a15">
                        <text:list-item>
                          <text:p text:style-name="a14" text:class-names="" text:cond-style-name=""><text:span text:style-name="a13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8">
            <text:list-item>
              <text:list text:style-name="a18">
                <text:list-item>
                  <text:list text:style-name="a18">
                    <text:list-item>
                      <text:list text:style-name="a18">
                        <text:list-item>
                          <text:list text:style-name="a18">
                            <text:list-item>
                              <text:p text:style-name="a17" text:class-names="" text:cond-style-name=""><text:span text:style-name="a16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2" presentation:style-name="a24" draw:name="日期版面配置區 3" svg:x="1.00017in" svg:y="13.90439in" svg:width="4.66748in" svg:height="0.7987in" presentation:class="date-time" presentation:placeholder="false">
        <draw:text-box>
          <text:p text:style-name="a23" text:class-names="" text:cond-style-name=""><text:span text:style-name="a20" text:class-names=""><text:date text:fixed="false" style:data-style-name="a21">2026/8/31</text:date></text:span><text:span text:style-name="a22" text:class-names=""/></text:p>
        </draw:text-box>
        <svg:title/>
        <svg:desc/>
      </draw:frame>
      <draw:frame draw:id="id3" presentation:style-name="a27" draw:name="頁尾版面配置區 4" svg:x="6.83452in" svg:y="13.90439in" svg:width="6.33443in" svg:height="0.7987in" presentation:class="footer" presentation:placeholder="false">
        <draw:text-box>
          <text:p text:style-name="a26" text:class-names="" text:cond-style-name=""><text:span text:style-name="a25" text:class-names=""/></text:p>
        </draw:text-box>
        <svg:title/>
        <svg:desc/>
      </draw:frame>
      <draw:frame draw:id="id4" presentation:style-name="a31" draw:name="投影片編號版面配置區 5" svg:x="14.33582in" svg:y="13.90439in" svg:width="4.66748in" svg:height="0.7987in" presentation:class="page-number" presentation:placeholder="false">
        <draw:text-box>
          <text:p text:style-name="a30" text:class-names="" text:cond-style-name=""><text:span text:style-name="a28" text:class-names=""><text:page-number style:num-format="1" text:fixed="false">‹#›</text:page-number></text:span><text:span text:style-name="a29" text:class-names=""/></text:p>
        </draw:text-box>
        <svg:title/>
        <svg:desc/>
      </draw:frame>
      <presentation:notes style:page-layout-name="pageLayout2" draw:style-name="a63">
        <draw:frame draw:id="id5" presentation:style-name="a34" draw:name="頁首版面配置區 1" svg:x="0in" svg:y="0in" svg:width="3.36435in" svg:height="0.55964in" presentation:class="header" presentation:placeholder="false">
          <draw:text-box>
            <text:p text:style-name="a33" text:class-names="" text:cond-style-name=""><text:span text:style-name="a32" text:class-names=""/></text:p>
          </draw:text-box>
          <svg:title/>
          <svg:desc/>
        </draw:frame>
        <draw:frame draw:id="id6" presentation:style-name="a39" draw:name="日期版面配置區 2" svg:x="4.39774in" svg:y="0in" svg:width="3.36435in" svg:height="0.55964in" presentation:class="date-time" presentation:placeholder="false">
          <draw:text-box>
            <text:p text:style-name="a38" text:class-names="" text:cond-style-name=""><text:span text:style-name="a35" text:class-names=""><text:date text:fixed="false" style:data-style-name="a36">2026/8/31</text:date></text:span><text:span text:style-name="a37" text:class-names=""/></text:p>
          </draw:text-box>
          <svg:title/>
          <svg:desc/>
        </draw:frame>
        <draw:page-thumbnail svg:x="1.08507in" svg:y="0.84028in" svg:width="5.59375in" svg:height="4.19618in" presentation:class="page" draw:id="id7" presentation:style-name="a40" draw:name="投影片圖像版面配置區 3">
          <svg:title/>
          <svg:desc/>
        </draw:page-thumbnail>
        <draw:frame draw:id="id8" presentation:style-name="a55" draw:name="備忘稿版面配置區 4" svg:x="0.77639in" svg:y="5.31654in" svg:width="6.21111in" svg:height="5.03672in" presentation:class="notes" presentation:placeholder="false">
          <draw:text-box>
            <text:p text:style-name="a42" text:class-names="" text:cond-style-name=""><text:span text:style-name="a41" text:class-names="">按一下以編輯母片文字樣式</text:span></text:p>
            <text:list text:style-name="a45">
              <text:list-item>
                <text:list text:style-name="a45">
                  <text:list-item>
                    <text:p text:style-name="a44" text:class-names="" text:cond-style-name=""><text:span text:style-name="a43" text:class-names="">第二層</text:span></text:p>
                  </text:list-item>
                </text:list>
              </text:list-item>
            </text:list>
            <text:list text:style-name="a48">
              <text:list-item>
                <text:list text:style-name="a48">
                  <text:list-item>
                    <text:list text:style-name="a48">
                      <text:list-item>
                        <text:p text:style-name="a47" text:class-names="" text:cond-style-name=""><text:span text:style-name="a4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1">
              <text:list-item>
                <text:list text:style-name="a51">
                  <text:list-item>
                    <text:list text:style-name="a51">
                      <text:list-item>
                        <text:list text:style-name="a51">
                          <text:list-item>
                            <text:p text:style-name="a50" text:class-names="" text:cond-style-name=""><text:span text:style-name="a4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4">
              <text:list-item>
                <text:list text:style-name="a54">
                  <text:list-item>
                    <text:list text:style-name="a54">
                      <text:list-item>
                        <text:list text:style-name="a54">
                          <text:list-item>
                            <text:list text:style-name="a54">
                              <text:list-item>
                                <text:p text:style-name="a53" text:class-names="" text:cond-style-name=""><text:span text:style-name="a5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58" draw:name="頁尾版面配置區 5" svg:x="0in" svg:y="10.63113in" svg:width="3.36435in" svg:height="0.55964in" presentation:class="footer" presentation:placeholder="false">
          <draw:text-box>
            <text:p text:style-name="a57" text:class-names="" text:cond-style-name=""><text:span text:style-name="a56" text:class-names=""/></text:p>
          </draw:text-box>
          <svg:title/>
          <svg:desc/>
        </draw:frame>
        <draw:frame draw:id="id10" presentation:style-name="a62" draw:name="投影片編號版面配置區 6" svg:x="4.39774in" svg:y="10.63113in" svg:width="3.36435in" svg:height="0.55964in" presentation:class="page-number" presentation:placeholder="false">
          <draw:text-box>
            <text:p text:style-name="a61" text:class-names="" text:cond-style-name=""><text:span text:style-name="a59" text:class-names=""><text:page-number style:num-format="1" text:fixed="false">‹#›</text:page-number></text:span><text:span text:style-name="a60" text:class-names=""/></text:p>
          </draw:text-box>
          <svg:title/>
          <svg:desc/>
        </draw:frame>
      </presentation:notes>
    </style:master-page>
    <style:master-page style:name="Master1-Layout1-cust-標題投影片" style:page-layout-name="pageLayout1" draw:style-name="a64">
      <draw:frame draw:id="id11" presentation:style-name="a69" draw:name="日期版面配置區 3" svg:x="1.00017in" svg:y="13.90439in" svg:width="4.66748in" svg:height="0.7987in" presentation:class="date-time" presentation:placeholder="false">
        <draw:text-box>
          <text:p text:style-name="a68" text:class-names="" text:cond-style-name=""><text:span text:style-name="a65" text:class-names=""><text:date text:fixed="false" style:data-style-name="a66">2026/8/31</text:date></text:span><text:span text:style-name="a67" text:class-names=""/></text:p>
        </draw:text-box>
        <svg:title/>
        <svg:desc/>
      </draw:frame>
      <draw:frame draw:id="id12" presentation:style-name="a72" draw:name="頁尾版面配置區 4" svg:x="6.83452in" svg:y="13.90439in" svg:width="6.33443in" svg:height="0.7987in" presentation:class="footer" presentation:placeholder="false">
        <draw:text-box>
          <text:p text:style-name="a71" text:class-names="" text:cond-style-name=""><text:span text:style-name="a70" text:class-names=""/></text:p>
        </draw:text-box>
        <svg:title/>
        <svg:desc/>
      </draw:frame>
      <draw:frame draw:id="id13" presentation:style-name="a76" draw:name="投影片編號版面配置區 5" svg:x="14.33582in" svg:y="13.90439in" svg:width="4.66748in" svg:height="0.7987in" presentation:class="page-number" presentation:placeholder="false">
        <draw:text-box>
          <text:p text:style-name="a75" text:class-names="" text:cond-style-name=""><text:span text:style-name="a73" text:class-names=""><text:page-number style:num-format="1" text:fixed="false">‹#›</text:page-number></text:span><text:span text:style-name="a74" text:class-names=""/></text:p>
        </draw:text-box>
        <svg:title/>
        <svg:desc/>
      </draw:frame>
      <presentation:notes style:page-layout-name="pageLayout2" draw:style-name="a108">
        <draw:frame draw:id="id5" presentation:style-name="a79" draw:name="頁首版面配置區 1" svg:x="0in" svg:y="0in" svg:width="3.36435in" svg:height="0.55964in" presentation:class="header" presentation:placeholder="false">
          <draw:text-box>
            <text:p text:style-name="a78" text:class-names="" text:cond-style-name=""><text:span text:style-name="a77" text:class-names=""/></text:p>
          </draw:text-box>
          <svg:title/>
          <svg:desc/>
        </draw:frame>
        <draw:frame draw:id="id6" presentation:style-name="a84" draw:name="日期版面配置區 2" svg:x="4.39774in" svg:y="0in" svg:width="3.36435in" svg:height="0.55964in" presentation:class="date-time" presentation:placeholder="false">
          <draw:text-box>
            <text:p text:style-name="a83" text:class-names="" text:cond-style-name=""><text:span text:style-name="a80" text:class-names=""><text:date text:fixed="false" style:data-style-name="a81">2026/8/31</text:date></text:span><text:span text:style-name="a82" text:class-names=""/></text:p>
          </draw:text-box>
          <svg:title/>
          <svg:desc/>
        </draw:frame>
        <draw:page-thumbnail svg:x="1.08507in" svg:y="0.84028in" svg:width="5.59375in" svg:height="4.19618in" presentation:class="page" draw:id="id7" presentation:style-name="a85" draw:name="投影片圖像版面配置區 3">
          <svg:title/>
          <svg:desc/>
        </draw:page-thumbnail>
        <draw:frame draw:id="id8" presentation:style-name="a100" draw:name="備忘稿版面配置區 4" svg:x="0.77639in" svg:y="5.31654in" svg:width="6.21111in" svg:height="5.03672in" presentation:class="notes" presentation:placeholder="false">
          <draw:text-box>
            <text:p text:style-name="a87" text:class-names="" text:cond-style-name=""><text:span text:style-name="a86" text:class-names="">按一下以編輯母片文字樣式</text:span></text:p>
            <text:list text:style-name="a90">
              <text:list-item>
                <text:list text:style-name="a90">
                  <text:list-item>
                    <text:p text:style-name="a89" text:class-names="" text:cond-style-name=""><text:span text:style-name="a88" text:class-names="">第二層</text:span></text:p>
                  </text:list-item>
                </text:list>
              </text:list-item>
            </text:list>
            <text:list text:style-name="a93">
              <text:list-item>
                <text:list text:style-name="a93">
                  <text:list-item>
                    <text:list text:style-name="a93">
                      <text:list-item>
                        <text:p text:style-name="a92" text:class-names="" text:cond-style-name=""><text:span text:style-name="a91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96">
              <text:list-item>
                <text:list text:style-name="a96">
                  <text:list-item>
                    <text:list text:style-name="a96">
                      <text:list-item>
                        <text:list text:style-name="a96">
                          <text:list-item>
                            <text:p text:style-name="a95" text:class-names="" text:cond-style-name=""><text:span text:style-name="a94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99">
              <text:list-item>
                <text:list text:style-name="a99">
                  <text:list-item>
                    <text:list text:style-name="a99">
                      <text:list-item>
                        <text:list text:style-name="a99">
                          <text:list-item>
                            <text:list text:style-name="a99">
                              <text:list-item>
                                <text:p text:style-name="a98" text:class-names="" text:cond-style-name=""><text:span text:style-name="a97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03" draw:name="頁尾版面配置區 5" svg:x="0in" svg:y="10.63113in" svg:width="3.36435in" svg:height="0.55964in" presentation:class="footer" presentation:placeholder="false">
          <draw:text-box>
            <text:p text:style-name="a102" text:class-names="" text:cond-style-name=""><text:span text:style-name="a101" text:class-names=""/></text:p>
          </draw:text-box>
          <svg:title/>
          <svg:desc/>
        </draw:frame>
        <draw:frame draw:id="id10" presentation:style-name="a107" draw:name="投影片編號版面配置區 6" svg:x="4.39774in" svg:y="10.63113in" svg:width="3.36435in" svg:height="0.55964in" presentation:class="page-number" presentation:placeholder="false">
          <draw:text-box>
            <text:p text:style-name="a106" text:class-names="" text:cond-style-name=""><text:span text:style-name="a104" text:class-names=""><text:page-number style:num-format="1" text:fixed="false">‹#›</text:page-number></text:span><text:span text:style-name="a105" text:class-names=""/></text:p>
          </draw:text-box>
          <svg:title/>
          <svg:desc/>
        </draw:frame>
      </presentation:notes>
    </style:master-page>
    <style:master-page style:name="Master1-Layout2-obj-標題及物件" style:page-layout-name="pageLayout1" draw:style-name="a109">
      <draw:frame draw:id="id14" presentation:style-name="a112" draw:name="標題 1" svg:x="1.00017in" svg:y="0.60076in" svg:width="18.00313in" svg:height="2.50029in" presentation:class="title" presentation:placeholder="false">
        <draw:text-box>
          <text:p text:style-name="a111" text:class-names="" text:cond-style-name=""><text:span text:style-name="a110" text:class-names="">按一下以編輯母片標題樣式</text:span></text:p>
        </draw:text-box>
        <svg:title/>
        <svg:desc/>
      </draw:frame>
      <draw:frame draw:id="id15" presentation:style-name="a128" draw:name="內容版面配置區 2" svg:x="1.00017in" svg:y="3.50041in" svg:width="18.00313in" svg:height="9.90045in" presentation:class="object" presentation:placeholder="false">
        <draw:text-box>
          <text:list text:style-name="a115">
            <text:list-item>
              <text:p text:style-name="a114" text:class-names="" text:cond-style-name=""><text:span text:style-name="a113" text:class-names="">按一下以編輯母片文字樣式</text:span></text:p>
            </text:list-item>
          </text:list>
          <text:list text:style-name="a118">
            <text:list-item>
              <text:list text:style-name="a118">
                <text:list-item>
                  <text:p text:style-name="a117" text:class-names="" text:cond-style-name=""><text:span text:style-name="a116" text:class-names="">第二層</text:span></text:p>
                </text:list-item>
              </text:list>
            </text:list-item>
          </text:list>
          <text:list text:style-name="a121">
            <text:list-item>
              <text:list text:style-name="a121">
                <text:list-item>
                  <text:list text:style-name="a121">
                    <text:list-item>
                      <text:p text:style-name="a120" text:class-names="" text:cond-style-name=""><text:span text:style-name="a119" text:class-names="">第三層</text:span></text:p>
                    </text:list-item>
                  </text:list>
                </text:list-item>
              </text:list>
            </text:list-item>
          </text:list>
          <text:list text:style-name="a124">
            <text:list-item>
              <text:list text:style-name="a124">
                <text:list-item>
                  <text:list text:style-name="a124">
                    <text:list-item>
                      <text:list text:style-name="a124">
                        <text:list-item>
                          <text:p text:style-name="a123" text:class-names="" text:cond-style-name=""><text:span text:style-name="a122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127">
            <text:list-item>
              <text:list text:style-name="a127">
                <text:list-item>
                  <text:list text:style-name="a127">
                    <text:list-item>
                      <text:list text:style-name="a127">
                        <text:list-item>
                          <text:list text:style-name="a127">
                            <text:list-item>
                              <text:p text:style-name="a126" text:class-names="" text:cond-style-name=""><text:span text:style-name="a125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6" presentation:style-name="a133" draw:name="日期版面配置區 3" svg:x="1.00017in" svg:y="13.90439in" svg:width="4.66748in" svg:height="0.7987in" presentation:class="date-time" presentation:placeholder="false">
        <draw:text-box>
          <text:p text:style-name="a132" text:class-names="" text:cond-style-name=""><text:span text:style-name="a129" text:class-names=""><text:date text:fixed="false" style:data-style-name="a130">2026/8/31</text:date></text:span><text:span text:style-name="a131" text:class-names=""/></text:p>
        </draw:text-box>
        <svg:title/>
        <svg:desc/>
      </draw:frame>
      <draw:frame draw:id="id17" presentation:style-name="a136" draw:name="頁尾版面配置區 4" svg:x="6.83452in" svg:y="13.90439in" svg:width="6.33443in" svg:height="0.7987in" presentation:class="footer" presentation:placeholder="false">
        <draw:text-box>
          <text:p text:style-name="a135" text:class-names="" text:cond-style-name=""><text:span text:style-name="a134" text:class-names=""/></text:p>
        </draw:text-box>
        <svg:title/>
        <svg:desc/>
      </draw:frame>
      <draw:frame draw:id="id18" presentation:style-name="a140" draw:name="投影片編號版面配置區 5" svg:x="14.33582in" svg:y="13.90439in" svg:width="4.66748in" svg:height="0.7987in" presentation:class="page-number" presentation:placeholder="false">
        <draw:text-box>
          <text:p text:style-name="a139" text:class-names="" text:cond-style-name=""><text:span text:style-name="a137" text:class-names=""><text:page-number style:num-format="1" text:fixed="false">‹#›</text:page-number></text:span><text:span text:style-name="a138" text:class-names=""/></text:p>
        </draw:text-box>
        <svg:title/>
        <svg:desc/>
      </draw:frame>
      <presentation:notes style:page-layout-name="pageLayout2" draw:style-name="a172">
        <draw:frame draw:id="id5" presentation:style-name="a143" draw:name="頁首版面配置區 1" svg:x="0in" svg:y="0in" svg:width="3.36435in" svg:height="0.55964in" presentation:class="header" presentation:placeholder="false">
          <draw:text-box>
            <text:p text:style-name="a142" text:class-names="" text:cond-style-name=""><text:span text:style-name="a141" text:class-names=""/></text:p>
          </draw:text-box>
          <svg:title/>
          <svg:desc/>
        </draw:frame>
        <draw:frame draw:id="id6" presentation:style-name="a148" draw:name="日期版面配置區 2" svg:x="4.39774in" svg:y="0in" svg:width="3.36435in" svg:height="0.55964in" presentation:class="date-time" presentation:placeholder="false">
          <draw:text-box>
            <text:p text:style-name="a147" text:class-names="" text:cond-style-name=""><text:span text:style-name="a144" text:class-names=""><text:date text:fixed="false" style:data-style-name="a145">2026/8/31</text:date></text:span><text:span text:style-name="a146" text:class-names=""/></text:p>
          </draw:text-box>
          <svg:title/>
          <svg:desc/>
        </draw:frame>
        <draw:page-thumbnail svg:x="1.08507in" svg:y="0.84028in" svg:width="5.59375in" svg:height="4.19618in" presentation:class="page" draw:id="id7" presentation:style-name="a149" draw:name="投影片圖像版面配置區 3">
          <svg:title/>
          <svg:desc/>
        </draw:page-thumbnail>
        <draw:frame draw:id="id8" presentation:style-name="a164" draw:name="備忘稿版面配置區 4" svg:x="0.77639in" svg:y="5.31654in" svg:width="6.21111in" svg:height="5.03672in" presentation:class="notes" presentation:placeholder="false">
          <draw:text-box>
            <text:p text:style-name="a151" text:class-names="" text:cond-style-name=""><text:span text:style-name="a150" text:class-names="">按一下以編輯母片文字樣式</text:span></text:p>
            <text:list text:style-name="a154">
              <text:list-item>
                <text:list text:style-name="a154">
                  <text:list-item>
                    <text:p text:style-name="a153" text:class-names="" text:cond-style-name=""><text:span text:style-name="a152" text:class-names="">第二層</text:span></text:p>
                  </text:list-item>
                </text:list>
              </text:list-item>
            </text:list>
            <text:list text:style-name="a157">
              <text:list-item>
                <text:list text:style-name="a157">
                  <text:list-item>
                    <text:list text:style-name="a157">
                      <text:list-item>
                        <text:p text:style-name="a156" text:class-names="" text:cond-style-name=""><text:span text:style-name="a155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160">
              <text:list-item>
                <text:list text:style-name="a160">
                  <text:list-item>
                    <text:list text:style-name="a160">
                      <text:list-item>
                        <text:list text:style-name="a160">
                          <text:list-item>
                            <text:p text:style-name="a159" text:class-names="" text:cond-style-name=""><text:span text:style-name="a158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163">
              <text:list-item>
                <text:list text:style-name="a163">
                  <text:list-item>
                    <text:list text:style-name="a163">
                      <text:list-item>
                        <text:list text:style-name="a163">
                          <text:list-item>
                            <text:list text:style-name="a163">
                              <text:list-item>
                                <text:p text:style-name="a162" text:class-names="" text:cond-style-name=""><text:span text:style-name="a161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167" draw:name="頁尾版面配置區 5" svg:x="0in" svg:y="10.63113in" svg:width="3.36435in" svg:height="0.55964in" presentation:class="footer" presentation:placeholder="false">
          <draw:text-box>
            <text:p text:style-name="a166" text:class-names="" text:cond-style-name=""><text:span text:style-name="a165" text:class-names=""/></text:p>
          </draw:text-box>
          <svg:title/>
          <svg:desc/>
        </draw:frame>
        <draw:frame draw:id="id10" presentation:style-name="a171" draw:name="投影片編號版面配置區 6" svg:x="4.39774in" svg:y="10.63113in" svg:width="3.36435in" svg:height="0.55964in" presentation:class="page-number" presentation:placeholder="false">
          <draw:text-box>
            <text:p text:style-name="a170" text:class-names="" text:cond-style-name=""><text:span text:style-name="a168" text:class-names=""><text:page-number style:num-format="1" text:fixed="false">‹#›</text:page-number></text:span><text:span text:style-name="a169" text:class-names=""/></text:p>
          </draw:text-box>
          <svg:title/>
          <svg:desc/>
        </draw:frame>
      </presentation:notes>
    </style:master-page>
    <style:master-page style:name="Master1-Layout3-secHead-章節標題" style:page-layout-name="pageLayout1" draw:style-name="a173">
      <draw:frame draw:id="id19" presentation:style-name="a176" draw:name="標題 1" svg:x="1.58014in" svg:y="9.64001in" svg:width="17.00295in" svg:height="2.97951in" presentation:class="title" presentation:placeholder="false">
        <draw:text-box>
          <text:p text:style-name="a175" text:class-names="" text:cond-style-name=""><text:span text:style-name="a174" text:class-names="">按一下以編輯母片標題樣式</text:span></text:p>
        </draw:text-box>
        <svg:title/>
        <svg:desc/>
      </draw:frame>
      <draw:frame draw:id="id20" presentation:style-name="a180" draw:name="文字版面配置區 2" svg:x="1.58014in" svg:y="6.35838in" svg:width="17.00295in" svg:height="3.28163in" presentation:class="outline" presentation:placeholder="false">
        <draw:text-box>
          <text:list text:style-name="a179">
            <text:list-item>
              <text:p text:style-name="a178" text:class-names="" text:cond-style-name=""><text:span text:style-name="a177" text:class-names="">按一下以編輯母片文字樣式</text:span></text:p>
            </text:list-item>
          </text:list>
        </draw:text-box>
        <svg:title/>
        <svg:desc/>
      </draw:frame>
      <draw:frame draw:id="id21" presentation:style-name="a185" draw:name="日期版面配置區 3" svg:x="1.00017in" svg:y="13.90439in" svg:width="4.66748in" svg:height="0.7987in" presentation:class="date-time" presentation:placeholder="false">
        <draw:text-box>
          <text:p text:style-name="a184" text:class-names="" text:cond-style-name=""><text:span text:style-name="a181" text:class-names=""><text:date text:fixed="false" style:data-style-name="a182">2026/8/31</text:date></text:span><text:span text:style-name="a183" text:class-names=""/></text:p>
        </draw:text-box>
        <svg:title/>
        <svg:desc/>
      </draw:frame>
      <draw:frame draw:id="id22" presentation:style-name="a188" draw:name="頁尾版面配置區 4" svg:x="6.83452in" svg:y="13.90439in" svg:width="6.33443in" svg:height="0.7987in" presentation:class="footer" presentation:placeholder="false">
        <draw:text-box>
          <text:p text:style-name="a187" text:class-names="" text:cond-style-name=""><text:span text:style-name="a186" text:class-names=""/></text:p>
        </draw:text-box>
        <svg:title/>
        <svg:desc/>
      </draw:frame>
      <draw:frame draw:id="id23" presentation:style-name="a192" draw:name="投影片編號版面配置區 5" svg:x="14.33582in" svg:y="13.90439in" svg:width="4.66748in" svg:height="0.7987in" presentation:class="page-number" presentation:placeholder="false">
        <draw:text-box>
          <text:p text:style-name="a191" text:class-names="" text:cond-style-name=""><text:span text:style-name="a189" text:class-names=""><text:page-number style:num-format="1" text:fixed="false">‹#›</text:page-number></text:span><text:span text:style-name="a190" text:class-names=""/></text:p>
        </draw:text-box>
        <svg:title/>
        <svg:desc/>
      </draw:frame>
      <draw:g draw:name="群組 7" draw:id="id24">
        <svg:title/>
        <svg:desc/>
        <draw:custom-shape svg:x="-1.04042in" svg:y="0.3833in" svg:width="4.68753in" svg:height="1.28073in" draw:id="id25" draw:style-name="a195" draw:name="Shape 23">
          <svg:title/>
          <svg:desc/>
          <text:p text:style-name="a194" text:class-names="" text:cond-style-name=""><text:span text:style-name="a193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  <draw:custom-shape svg:x="2.86586in" svg:y="0.3833in" svg:width="1.63152in" svg:height="1.28073in" draw:id="id26" draw:style-name="a198" draw:name="Shape 26">
          <svg:title/>
          <svg:desc/>
          <text:p text:style-name="a197" text:class-names="" text:cond-style-name=""><text:span text:style-name="a196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</draw:g>
      <presentation:notes style:page-layout-name="pageLayout2" draw:style-name="a230">
        <draw:frame draw:id="id5" presentation:style-name="a201" draw:name="頁首版面配置區 1" svg:x="0in" svg:y="0in" svg:width="3.36435in" svg:height="0.55964in" presentation:class="header" presentation:placeholder="false">
          <draw:text-box>
            <text:p text:style-name="a200" text:class-names="" text:cond-style-name=""><text:span text:style-name="a199" text:class-names=""/></text:p>
          </draw:text-box>
          <svg:title/>
          <svg:desc/>
        </draw:frame>
        <draw:frame draw:id="id6" presentation:style-name="a206" draw:name="日期版面配置區 2" svg:x="4.39774in" svg:y="0in" svg:width="3.36435in" svg:height="0.55964in" presentation:class="date-time" presentation:placeholder="false">
          <draw:text-box>
            <text:p text:style-name="a205" text:class-names="" text:cond-style-name=""><text:span text:style-name="a202" text:class-names=""><text:date text:fixed="false" style:data-style-name="a203">2026/8/31</text:date></text:span><text:span text:style-name="a204" text:class-names=""/></text:p>
          </draw:text-box>
          <svg:title/>
          <svg:desc/>
        </draw:frame>
        <draw:page-thumbnail svg:x="1.08507in" svg:y="0.84028in" svg:width="5.59375in" svg:height="4.19618in" presentation:class="page" draw:id="id7" presentation:style-name="a207" draw:name="投影片圖像版面配置區 3">
          <svg:title/>
          <svg:desc/>
        </draw:page-thumbnail>
        <draw:frame draw:id="id8" presentation:style-name="a222" draw:name="備忘稿版面配置區 4" svg:x="0.77639in" svg:y="5.31654in" svg:width="6.21111in" svg:height="5.03672in" presentation:class="notes" presentation:placeholder="false">
          <draw:text-box>
            <text:p text:style-name="a209" text:class-names="" text:cond-style-name=""><text:span text:style-name="a208" text:class-names="">按一下以編輯母片文字樣式</text:span></text:p>
            <text:list text:style-name="a212">
              <text:list-item>
                <text:list text:style-name="a212">
                  <text:list-item>
                    <text:p text:style-name="a211" text:class-names="" text:cond-style-name=""><text:span text:style-name="a210" text:class-names="">第二層</text:span></text:p>
                  </text:list-item>
                </text:list>
              </text:list-item>
            </text:list>
            <text:list text:style-name="a215">
              <text:list-item>
                <text:list text:style-name="a215">
                  <text:list-item>
                    <text:list text:style-name="a215">
                      <text:list-item>
                        <text:p text:style-name="a214" text:class-names="" text:cond-style-name=""><text:span text:style-name="a21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18">
              <text:list-item>
                <text:list text:style-name="a218">
                  <text:list-item>
                    <text:list text:style-name="a218">
                      <text:list-item>
                        <text:list text:style-name="a218">
                          <text:list-item>
                            <text:p text:style-name="a217" text:class-names="" text:cond-style-name=""><text:span text:style-name="a21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21">
              <text:list-item>
                <text:list text:style-name="a221">
                  <text:list-item>
                    <text:list text:style-name="a221">
                      <text:list-item>
                        <text:list text:style-name="a221">
                          <text:list-item>
                            <text:list text:style-name="a221">
                              <text:list-item>
                                <text:p text:style-name="a220" text:class-names="" text:cond-style-name=""><text:span text:style-name="a21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225" draw:name="頁尾版面配置區 5" svg:x="0in" svg:y="10.63113in" svg:width="3.36435in" svg:height="0.55964in" presentation:class="footer" presentation:placeholder="false">
          <draw:text-box>
            <text:p text:style-name="a224" text:class-names="" text:cond-style-name=""><text:span text:style-name="a223" text:class-names=""/></text:p>
          </draw:text-box>
          <svg:title/>
          <svg:desc/>
        </draw:frame>
        <draw:frame draw:id="id10" presentation:style-name="a229" draw:name="投影片編號版面配置區 6" svg:x="4.39774in" svg:y="10.63113in" svg:width="3.36435in" svg:height="0.55964in" presentation:class="page-number" presentation:placeholder="false">
          <draw:text-box>
            <text:p text:style-name="a228" text:class-names="" text:cond-style-name=""><text:span text:style-name="a226" text:class-names=""><text:page-number style:num-format="1" text:fixed="false">‹#›</text:page-number></text:span><text:span text:style-name="a227" text:class-names=""/></text:p>
          </draw:text-box>
          <svg:title/>
          <svg:desc/>
        </draw:frame>
      </presentation:notes>
    </style:master-page>
    <style:master-page style:name="Master1-Layout4-cust-兩項物件" style:page-layout-name="pageLayout1" draw:style-name="a231">
      <draw:frame draw:id="id27" presentation:style-name="a236" draw:name="日期版面配置區 4" svg:x="1.00017in" svg:y="13.90439in" svg:width="4.66748in" svg:height="0.7987in" presentation:class="date-time" presentation:placeholder="false">
        <draw:text-box>
          <text:p text:style-name="a235" text:class-names="" text:cond-style-name=""><text:span text:style-name="a232" text:class-names=""><text:date text:fixed="false" style:data-style-name="a233">2026/8/31</text:date></text:span><text:span text:style-name="a234" text:class-names=""/></text:p>
        </draw:text-box>
        <svg:title/>
        <svg:desc/>
      </draw:frame>
      <draw:frame draw:id="id28" presentation:style-name="a239" draw:name="頁尾版面配置區 5" svg:x="6.83452in" svg:y="13.90439in" svg:width="6.33443in" svg:height="0.7987in" presentation:class="footer" presentation:placeholder="false">
        <draw:text-box>
          <text:p text:style-name="a238" text:class-names="" text:cond-style-name=""><text:span text:style-name="a237" text:class-names=""/></text:p>
        </draw:text-box>
        <svg:title/>
        <svg:desc/>
      </draw:frame>
      <draw:frame draw:id="id29" presentation:style-name="a243" draw:name="投影片編號版面配置區 6" svg:x="14.33582in" svg:y="13.90439in" svg:width="4.66748in" svg:height="0.7987in" presentation:class="page-number" presentation:placeholder="false">
        <draw:text-box>
          <text:p text:style-name="a242" text:class-names="" text:cond-style-name=""><text:span text:style-name="a240" text:class-names=""><text:page-number style:num-format="1" text:fixed="false">‹#›</text:page-number></text:span><text:span text:style-name="a241" text:class-names=""/></text:p>
        </draw:text-box>
        <svg:title/>
        <svg:desc/>
      </draw:frame>
      <draw:custom-shape svg:x="3.78203in" svg:y="13.87953in" svg:width="19.92201in" svg:height="0.05in" draw:id="id30" draw:style-name="a246" draw:name="Shape 27">
        <svg:title/>
        <svg:desc/>
        <text:p text:style-name="a245" text:class-names="" text:cond-style-name=""><text:span text:style-name="a244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vertical="true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draw:g draw:name="群組 8" draw:id="id31">
        <svg:title/>
        <svg:desc/>
        <draw:custom-shape svg:x="-1.04042in" svg:y="0.3833in" svg:width="4.68753in" svg:height="1.28073in" draw:id="id34" draw:style-name="a255" draw:name="Shape 23">
          <svg:title/>
          <svg:desc/>
          <text:p text:style-name="a254" text:class-names="" text:cond-style-name=""><text:span text:style-name="a253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  <draw:custom-shape svg:x="2.86586in" svg:y="0.3833in" svg:width="1.63152in" svg:height="1.28073in" draw:id="id35" draw:style-name="a258" draw:name="Shape 26">
          <svg:title/>
          <svg:desc/>
          <text:p text:style-name="a257" text:class-names="" text:cond-style-name=""><text:span text:style-name="a256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</draw:g>
      <draw:custom-shape svg:x="4.534in" svg:y="1.51595in" svg:width="12.08264in" svg:height="0.1325in" draw:id="id32" draw:style-name="a249" draw:name="Shape 67">
        <svg:title/>
        <svg:desc/>
        <text:p text:style-name="a248" text:class-names="" text:cond-style-name=""><text:span text:style-name="a247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draw:custom-shape svg:x="16.65218in" svg:y="1.51595in" svg:width="4.45316in" svg:height="0.13249in" draw:id="id33" draw:style-name="a252" draw:name="Shape 68">
        <svg:title/>
        <svg:desc/>
        <text:p text:style-name="a251" text:class-names="" text:cond-style-name=""><text:span text:style-name="a250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presentation:notes style:page-layout-name="pageLayout2" draw:style-name="a290">
        <draw:frame draw:id="id5" presentation:style-name="a261" draw:name="頁首版面配置區 1" svg:x="0in" svg:y="0in" svg:width="3.36435in" svg:height="0.55964in" presentation:class="header" presentation:placeholder="false">
          <draw:text-box>
            <text:p text:style-name="a260" text:class-names="" text:cond-style-name=""><text:span text:style-name="a259" text:class-names=""/></text:p>
          </draw:text-box>
          <svg:title/>
          <svg:desc/>
        </draw:frame>
        <draw:frame draw:id="id6" presentation:style-name="a266" draw:name="日期版面配置區 2" svg:x="4.39774in" svg:y="0in" svg:width="3.36435in" svg:height="0.55964in" presentation:class="date-time" presentation:placeholder="false">
          <draw:text-box>
            <text:p text:style-name="a265" text:class-names="" text:cond-style-name=""><text:span text:style-name="a262" text:class-names=""><text:date text:fixed="false" style:data-style-name="a263">2026/8/31</text:date></text:span><text:span text:style-name="a264" text:class-names=""/></text:p>
          </draw:text-box>
          <svg:title/>
          <svg:desc/>
        </draw:frame>
        <draw:page-thumbnail svg:x="1.08507in" svg:y="0.84028in" svg:width="5.59375in" svg:height="4.19618in" presentation:class="page" draw:id="id7" presentation:style-name="a267" draw:name="投影片圖像版面配置區 3">
          <svg:title/>
          <svg:desc/>
        </draw:page-thumbnail>
        <draw:frame draw:id="id8" presentation:style-name="a282" draw:name="備忘稿版面配置區 4" svg:x="0.77639in" svg:y="5.31654in" svg:width="6.21111in" svg:height="5.03672in" presentation:class="notes" presentation:placeholder="false">
          <draw:text-box>
            <text:p text:style-name="a269" text:class-names="" text:cond-style-name=""><text:span text:style-name="a268" text:class-names="">按一下以編輯母片文字樣式</text:span></text:p>
            <text:list text:style-name="a272">
              <text:list-item>
                <text:list text:style-name="a272">
                  <text:list-item>
                    <text:p text:style-name="a271" text:class-names="" text:cond-style-name=""><text:span text:style-name="a270" text:class-names="">第二層</text:span></text:p>
                  </text:list-item>
                </text:list>
              </text:list-item>
            </text:list>
            <text:list text:style-name="a275">
              <text:list-item>
                <text:list text:style-name="a275">
                  <text:list-item>
                    <text:list text:style-name="a275">
                      <text:list-item>
                        <text:p text:style-name="a274" text:class-names="" text:cond-style-name=""><text:span text:style-name="a273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278">
              <text:list-item>
                <text:list text:style-name="a278">
                  <text:list-item>
                    <text:list text:style-name="a278">
                      <text:list-item>
                        <text:list text:style-name="a278">
                          <text:list-item>
                            <text:p text:style-name="a277" text:class-names="" text:cond-style-name=""><text:span text:style-name="a276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281">
              <text:list-item>
                <text:list text:style-name="a281">
                  <text:list-item>
                    <text:list text:style-name="a281">
                      <text:list-item>
                        <text:list text:style-name="a281">
                          <text:list-item>
                            <text:list text:style-name="a281">
                              <text:list-item>
                                <text:p text:style-name="a280" text:class-names="" text:cond-style-name=""><text:span text:style-name="a279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285" draw:name="頁尾版面配置區 5" svg:x="0in" svg:y="10.63113in" svg:width="3.36435in" svg:height="0.55964in" presentation:class="footer" presentation:placeholder="false">
          <draw:text-box>
            <text:p text:style-name="a284" text:class-names="" text:cond-style-name=""><text:span text:style-name="a283" text:class-names=""/></text:p>
          </draw:text-box>
          <svg:title/>
          <svg:desc/>
        </draw:frame>
        <draw:frame draw:id="id10" presentation:style-name="a289" draw:name="投影片編號版面配置區 6" svg:x="4.39774in" svg:y="10.63113in" svg:width="3.36435in" svg:height="0.55964in" presentation:class="page-number" presentation:placeholder="false">
          <draw:text-box>
            <text:p text:style-name="a288" text:class-names="" text:cond-style-name=""><text:span text:style-name="a286" text:class-names=""><text:page-number style:num-format="1" text:fixed="false">‹#›</text:page-number></text:span><text:span text:style-name="a287" text:class-names=""/></text:p>
          </draw:text-box>
          <svg:title/>
          <svg:desc/>
        </draw:frame>
      </presentation:notes>
    </style:master-page>
    <style:master-page style:name="Master1-Layout5-twoTxTwoObj-比對" style:page-layout-name="pageLayout1" draw:style-name="a291">
      <draw:frame draw:id="id36" presentation:style-name="a294" draw:name="標題 1" svg:x="1.00017in" svg:y="0.60076in" svg:width="18.00313in" svg:height="2.50029in" presentation:class="title" presentation:placeholder="false">
        <draw:text-box>
          <text:p text:style-name="a293" text:class-names="" text:cond-style-name=""><text:span text:style-name="a292" text:class-names="">按一下以編輯母片標題樣式</text:span></text:p>
        </draw:text-box>
        <svg:title/>
        <svg:desc/>
      </draw:frame>
      <draw:frame draw:id="id37" presentation:style-name="a298" draw:name="文字版面配置區 2" svg:x="1.00017in" svg:y="3.35803in" svg:width="8.83834in" svg:height="1.39947in" presentation:class="outline" presentation:placeholder="false">
        <draw:text-box>
          <text:list text:style-name="a297">
            <text:list-item>
              <text:p text:style-name="a296" text:class-names="" text:cond-style-name=""><text:span text:style-name="a295" text:class-names="">按一下以編輯母片文字樣式</text:span></text:p>
            </text:list-item>
          </text:list>
        </draw:text-box>
        <svg:title/>
        <svg:desc/>
      </draw:frame>
      <draw:frame draw:id="id38" presentation:style-name="a314" draw:name="內容版面配置區 3" svg:x="1.00017in" svg:y="4.7575in" svg:width="8.83834in" svg:height="8.64336in" presentation:class="object" presentation:placeholder="false">
        <draw:text-box>
          <text:list text:style-name="a301">
            <text:list-item>
              <text:p text:style-name="a300" text:class-names="" text:cond-style-name=""><text:span text:style-name="a299" text:class-names="">按一下以編輯母片文字樣式</text:span></text:p>
            </text:list-item>
          </text:list>
          <text:list text:style-name="a304">
            <text:list-item>
              <text:list text:style-name="a304">
                <text:list-item>
                  <text:p text:style-name="a303" text:class-names="" text:cond-style-name=""><text:span text:style-name="a302" text:class-names="">第二層</text:span></text:p>
                </text:list-item>
              </text:list>
            </text:list-item>
          </text:list>
          <text:list text:style-name="a307">
            <text:list-item>
              <text:list text:style-name="a307">
                <text:list-item>
                  <text:list text:style-name="a307">
                    <text:list-item>
                      <text:p text:style-name="a306" text:class-names="" text:cond-style-name=""><text:span text:style-name="a305" text:class-names="">第三層</text:span></text:p>
                    </text:list-item>
                  </text:list>
                </text:list-item>
              </text:list>
            </text:list-item>
          </text:list>
          <text:list text:style-name="a310">
            <text:list-item>
              <text:list text:style-name="a310">
                <text:list-item>
                  <text:list text:style-name="a310">
                    <text:list-item>
                      <text:list text:style-name="a310">
                        <text:list-item>
                          <text:p text:style-name="a309" text:class-names="" text:cond-style-name=""><text:span text:style-name="a30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13">
            <text:list-item>
              <text:list text:style-name="a313">
                <text:list-item>
                  <text:list text:style-name="a313">
                    <text:list-item>
                      <text:list text:style-name="a313">
                        <text:list-item>
                          <text:list text:style-name="a313">
                            <text:list-item>
                              <text:p text:style-name="a312" text:class-names="" text:cond-style-name=""><text:span text:style-name="a311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39" presentation:style-name="a318" draw:name="文字版面配置區 4" svg:x="10.16149in" svg:y="3.35803in" svg:width="8.84181in" svg:height="1.39947in" presentation:class="outline" presentation:placeholder="false">
        <draw:text-box>
          <text:list text:style-name="a317">
            <text:list-item>
              <text:p text:style-name="a316" text:class-names="" text:cond-style-name=""><text:span text:style-name="a315" text:class-names="">按一下以編輯母片文字樣式</text:span></text:p>
            </text:list-item>
          </text:list>
        </draw:text-box>
        <svg:title/>
        <svg:desc/>
      </draw:frame>
      <draw:frame draw:id="id40" presentation:style-name="a334" draw:name="內容版面配置區 5" svg:x="10.16149in" svg:y="4.7575in" svg:width="8.84181in" svg:height="8.64336in" presentation:class="object" presentation:placeholder="false">
        <draw:text-box>
          <text:list text:style-name="a321">
            <text:list-item>
              <text:p text:style-name="a320" text:class-names="" text:cond-style-name=""><text:span text:style-name="a319" text:class-names="">按一下以編輯母片文字樣式</text:span></text:p>
            </text:list-item>
          </text:list>
          <text:list text:style-name="a324">
            <text:list-item>
              <text:list text:style-name="a324">
                <text:list-item>
                  <text:p text:style-name="a323" text:class-names="" text:cond-style-name=""><text:span text:style-name="a322" text:class-names="">第二層</text:span></text:p>
                </text:list-item>
              </text:list>
            </text:list-item>
          </text:list>
          <text:list text:style-name="a327">
            <text:list-item>
              <text:list text:style-name="a327">
                <text:list-item>
                  <text:list text:style-name="a327">
                    <text:list-item>
                      <text:p text:style-name="a326" text:class-names="" text:cond-style-name=""><text:span text:style-name="a325" text:class-names="">第三層</text:span></text:p>
                    </text:list-item>
                  </text:list>
                </text:list-item>
              </text:list>
            </text:list-item>
          </text:list>
          <text:list text:style-name="a330">
            <text:list-item>
              <text:list text:style-name="a330">
                <text:list-item>
                  <text:list text:style-name="a330">
                    <text:list-item>
                      <text:list text:style-name="a330">
                        <text:list-item>
                          <text:p text:style-name="a329" text:class-names="" text:cond-style-name=""><text:span text:style-name="a32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333">
            <text:list-item>
              <text:list text:style-name="a333">
                <text:list-item>
                  <text:list text:style-name="a333">
                    <text:list-item>
                      <text:list text:style-name="a333">
                        <text:list-item>
                          <text:list text:style-name="a333">
                            <text:list-item>
                              <text:p text:style-name="a332" text:class-names="" text:cond-style-name=""><text:span text:style-name="a331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41" presentation:style-name="a339" draw:name="日期版面配置區 6" svg:x="1.00017in" svg:y="13.90439in" svg:width="4.66748in" svg:height="0.7987in" presentation:class="date-time" presentation:placeholder="false">
        <draw:text-box>
          <text:p text:style-name="a338" text:class-names="" text:cond-style-name=""><text:span text:style-name="a335" text:class-names=""><text:date text:fixed="false" style:data-style-name="a336">2026/8/31</text:date></text:span><text:span text:style-name="a337" text:class-names=""/></text:p>
        </draw:text-box>
        <svg:title/>
        <svg:desc/>
      </draw:frame>
      <draw:frame draw:id="id42" presentation:style-name="a342" draw:name="頁尾版面配置區 7" svg:x="6.83452in" svg:y="13.90439in" svg:width="6.33443in" svg:height="0.7987in" presentation:class="footer" presentation:placeholder="false">
        <draw:text-box>
          <text:p text:style-name="a341" text:class-names="" text:cond-style-name=""><text:span text:style-name="a340" text:class-names=""/></text:p>
        </draw:text-box>
        <svg:title/>
        <svg:desc/>
      </draw:frame>
      <draw:frame draw:id="id43" presentation:style-name="a346" draw:name="投影片編號版面配置區 8" svg:x="14.33582in" svg:y="13.90439in" svg:width="4.66748in" svg:height="0.7987in" presentation:class="page-number" presentation:placeholder="false">
        <draw:text-box>
          <text:p text:style-name="a345" text:class-names="" text:cond-style-name=""><text:span text:style-name="a343" text:class-names=""><text:page-number style:num-format="1" text:fixed="false">‹#›</text:page-number></text:span><text:span text:style-name="a344" text:class-names=""/></text:p>
        </draw:text-box>
        <svg:title/>
        <svg:desc/>
      </draw:frame>
      <draw:custom-shape svg:x="1.72043in" svg:y="13.75091in" svg:width="19.92201in" svg:height="0.3125in" draw:id="id44" draw:style-name="a349" draw:name="Shape 27">
        <svg:title/>
        <svg:desc/>
        <text:p text:style-name="a348" text:class-names="" text:cond-style-name=""><text:span text:style-name="a347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draw:g draw:name="群組 10" draw:id="id45">
        <svg:title/>
        <svg:desc/>
        <draw:custom-shape svg:x="-1.04042in" svg:y="0.3833in" svg:width="4.68753in" svg:height="1.28073in" draw:id="id48" draw:style-name="a358" draw:name="Shape 23">
          <svg:title/>
          <svg:desc/>
          <text:p text:style-name="a357" text:class-names="" text:cond-style-name=""><text:span text:style-name="a356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  <draw:custom-shape svg:x="2.86586in" svg:y="0.3833in" svg:width="1.63152in" svg:height="1.28073in" draw:id="id49" draw:style-name="a361" draw:name="Shape 26">
          <svg:title/>
          <svg:desc/>
          <text:p text:style-name="a360" text:class-names="" text:cond-style-name=""><text:span text:style-name="a359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</draw:g>
      <draw:custom-shape svg:x="4.41056in" svg:y="1.36305in" svg:width="14.99911in" svg:height="0.30098in" draw:id="id46" draw:style-name="a352" draw:name="Shape 67">
        <svg:title/>
        <svg:desc/>
        <text:p text:style-name="a351" text:class-names="" text:cond-style-name=""><text:span text:style-name="a350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draw:custom-shape svg:x="19.32964in" svg:y="1.35256in" svg:width="4.45316in" svg:height="0.30748in" draw:id="id47" draw:style-name="a355" draw:name="Shape 68">
        <svg:title/>
        <svg:desc/>
        <text:p text:style-name="a354" text:class-names="" text:cond-style-name=""><text:span text:style-name="a353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presentation:notes style:page-layout-name="pageLayout2" draw:style-name="a393">
        <draw:frame draw:id="id5" presentation:style-name="a364" draw:name="頁首版面配置區 1" svg:x="0in" svg:y="0in" svg:width="3.36435in" svg:height="0.55964in" presentation:class="header" presentation:placeholder="false">
          <draw:text-box>
            <text:p text:style-name="a363" text:class-names="" text:cond-style-name=""><text:span text:style-name="a362" text:class-names=""/></text:p>
          </draw:text-box>
          <svg:title/>
          <svg:desc/>
        </draw:frame>
        <draw:frame draw:id="id6" presentation:style-name="a369" draw:name="日期版面配置區 2" svg:x="4.39774in" svg:y="0in" svg:width="3.36435in" svg:height="0.55964in" presentation:class="date-time" presentation:placeholder="false">
          <draw:text-box>
            <text:p text:style-name="a368" text:class-names="" text:cond-style-name=""><text:span text:style-name="a365" text:class-names=""><text:date text:fixed="false" style:data-style-name="a366">2026/8/31</text:date></text:span><text:span text:style-name="a367" text:class-names=""/></text:p>
          </draw:text-box>
          <svg:title/>
          <svg:desc/>
        </draw:frame>
        <draw:page-thumbnail svg:x="1.08507in" svg:y="0.84028in" svg:width="5.59375in" svg:height="4.19618in" presentation:class="page" draw:id="id7" presentation:style-name="a370" draw:name="投影片圖像版面配置區 3">
          <svg:title/>
          <svg:desc/>
        </draw:page-thumbnail>
        <draw:frame draw:id="id8" presentation:style-name="a385" draw:name="備忘稿版面配置區 4" svg:x="0.77639in" svg:y="5.31654in" svg:width="6.21111in" svg:height="5.03672in" presentation:class="notes" presentation:placeholder="false">
          <draw:text-box>
            <text:p text:style-name="a372" text:class-names="" text:cond-style-name=""><text:span text:style-name="a371" text:class-names="">按一下以編輯母片文字樣式</text:span></text:p>
            <text:list text:style-name="a375">
              <text:list-item>
                <text:list text:style-name="a375">
                  <text:list-item>
                    <text:p text:style-name="a374" text:class-names="" text:cond-style-name=""><text:span text:style-name="a373" text:class-names="">第二層</text:span></text:p>
                  </text:list-item>
                </text:list>
              </text:list-item>
            </text:list>
            <text:list text:style-name="a378">
              <text:list-item>
                <text:list text:style-name="a378">
                  <text:list-item>
                    <text:list text:style-name="a378">
                      <text:list-item>
                        <text:p text:style-name="a377" text:class-names="" text:cond-style-name=""><text:span text:style-name="a37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381">
              <text:list-item>
                <text:list text:style-name="a381">
                  <text:list-item>
                    <text:list text:style-name="a381">
                      <text:list-item>
                        <text:list text:style-name="a381">
                          <text:list-item>
                            <text:p text:style-name="a380" text:class-names="" text:cond-style-name=""><text:span text:style-name="a37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384">
              <text:list-item>
                <text:list text:style-name="a384">
                  <text:list-item>
                    <text:list text:style-name="a384">
                      <text:list-item>
                        <text:list text:style-name="a384">
                          <text:list-item>
                            <text:list text:style-name="a384">
                              <text:list-item>
                                <text:p text:style-name="a383" text:class-names="" text:cond-style-name=""><text:span text:style-name="a38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388" draw:name="頁尾版面配置區 5" svg:x="0in" svg:y="10.63113in" svg:width="3.36435in" svg:height="0.55964in" presentation:class="footer" presentation:placeholder="false">
          <draw:text-box>
            <text:p text:style-name="a387" text:class-names="" text:cond-style-name=""><text:span text:style-name="a386" text:class-names=""/></text:p>
          </draw:text-box>
          <svg:title/>
          <svg:desc/>
        </draw:frame>
        <draw:frame draw:id="id10" presentation:style-name="a392" draw:name="投影片編號版面配置區 6" svg:x="4.39774in" svg:y="10.63113in" svg:width="3.36435in" svg:height="0.55964in" presentation:class="page-number" presentation:placeholder="false">
          <draw:text-box>
            <text:p text:style-name="a391" text:class-names="" text:cond-style-name=""><text:span text:style-name="a389" text:class-names=""><text:page-number style:num-format="1" text:fixed="false">‹#›</text:page-number></text:span><text:span text:style-name="a390" text:class-names=""/></text:p>
          </draw:text-box>
          <svg:title/>
          <svg:desc/>
        </draw:frame>
      </presentation:notes>
    </style:master-page>
    <style:master-page style:name="Master1-Layout6-titleOnly-只有標題" style:page-layout-name="pageLayout1" draw:style-name="a394">
      <draw:frame draw:id="id50" presentation:style-name="a397" draw:name="標題 1" svg:x="1.00017in" svg:y="0.60076in" svg:width="18.00313in" svg:height="2.50029in" presentation:class="title" presentation:placeholder="false">
        <draw:text-box>
          <text:p text:style-name="a396" text:class-names="" text:cond-style-name=""><text:span text:style-name="a395" text:class-names="">按一下以編輯母片標題樣式</text:span></text:p>
        </draw:text-box>
        <svg:title/>
        <svg:desc/>
      </draw:frame>
      <draw:frame draw:id="id51" presentation:style-name="a402" draw:name="日期版面配置區 2" svg:x="1.00017in" svg:y="13.90439in" svg:width="4.66748in" svg:height="0.7987in" presentation:class="date-time" presentation:placeholder="false">
        <draw:text-box>
          <text:p text:style-name="a401" text:class-names="" text:cond-style-name=""><text:span text:style-name="a398" text:class-names=""><text:date text:fixed="false" style:data-style-name="a399">2026/8/31</text:date></text:span><text:span text:style-name="a400" text:class-names=""/></text:p>
        </draw:text-box>
        <svg:title/>
        <svg:desc/>
      </draw:frame>
      <draw:frame draw:id="id52" presentation:style-name="a405" draw:name="頁尾版面配置區 3" svg:x="6.83452in" svg:y="13.90439in" svg:width="6.33443in" svg:height="0.7987in" presentation:class="footer" presentation:placeholder="false">
        <draw:text-box>
          <text:p text:style-name="a404" text:class-names="" text:cond-style-name=""><text:span text:style-name="a403" text:class-names=""/></text:p>
        </draw:text-box>
        <svg:title/>
        <svg:desc/>
      </draw:frame>
      <draw:frame draw:id="id53" presentation:style-name="a409" draw:name="投影片編號版面配置區 4" svg:x="14.33582in" svg:y="13.90439in" svg:width="4.66748in" svg:height="0.7987in" presentation:class="page-number" presentation:placeholder="false">
        <draw:text-box>
          <text:p text:style-name="a408" text:class-names="" text:cond-style-name=""><text:span text:style-name="a406" text:class-names=""><text:page-number style:num-format="1" text:fixed="false">‹#›</text:page-number></text:span><text:span text:style-name="a407" text:class-names=""/></text:p>
        </draw:text-box>
        <svg:title/>
        <svg:desc/>
      </draw:frame>
      <draw:custom-shape svg:x="1.72043in" svg:y="13.75091in" svg:width="19.92201in" svg:height="0.3125in" draw:id="id54" draw:style-name="a412" draw:name="Shape 27">
        <svg:title/>
        <svg:desc/>
        <text:p text:style-name="a411" text:class-names="" text:cond-style-name=""><text:span text:style-name="a410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draw:g draw:name="群組 6" draw:id="id55">
        <svg:title/>
        <svg:desc/>
        <draw:custom-shape svg:x="-1.04042in" svg:y="0.3833in" svg:width="4.68753in" svg:height="1.28073in" draw:id="id58" draw:style-name="a421" draw:name="Shape 23">
          <svg:title/>
          <svg:desc/>
          <text:p text:style-name="a420" text:class-names="" text:cond-style-name=""><text:span text:style-name="a419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  <draw:custom-shape svg:x="2.86586in" svg:y="0.3833in" svg:width="1.63152in" svg:height="1.28073in" draw:id="id59" draw:style-name="a424" draw:name="Shape 26">
          <svg:title/>
          <svg:desc/>
          <text:p text:style-name="a423" text:class-names="" text:cond-style-name=""><text:span text:style-name="a422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</draw:g>
      <draw:custom-shape svg:x="4.41056in" svg:y="1.36305in" svg:width="14.99911in" svg:height="0.30098in" draw:id="id56" draw:style-name="a415" draw:name="Shape 67">
        <svg:title/>
        <svg:desc/>
        <text:p text:style-name="a414" text:class-names="" text:cond-style-name=""><text:span text:style-name="a413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draw:custom-shape svg:x="19.32964in" svg:y="1.35256in" svg:width="4.45316in" svg:height="0.30748in" draw:id="id57" draw:style-name="a418" draw:name="Shape 68">
        <svg:title/>
        <svg:desc/>
        <text:p text:style-name="a417" text:class-names="" text:cond-style-name=""><text:span text:style-name="a416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presentation:notes style:page-layout-name="pageLayout2" draw:style-name="a456">
        <draw:frame draw:id="id5" presentation:style-name="a427" draw:name="頁首版面配置區 1" svg:x="0in" svg:y="0in" svg:width="3.36435in" svg:height="0.55964in" presentation:class="header" presentation:placeholder="false">
          <draw:text-box>
            <text:p text:style-name="a426" text:class-names="" text:cond-style-name=""><text:span text:style-name="a425" text:class-names=""/></text:p>
          </draw:text-box>
          <svg:title/>
          <svg:desc/>
        </draw:frame>
        <draw:frame draw:id="id6" presentation:style-name="a432" draw:name="日期版面配置區 2" svg:x="4.39774in" svg:y="0in" svg:width="3.36435in" svg:height="0.55964in" presentation:class="date-time" presentation:placeholder="false">
          <draw:text-box>
            <text:p text:style-name="a431" text:class-names="" text:cond-style-name=""><text:span text:style-name="a428" text:class-names=""><text:date text:fixed="false" style:data-style-name="a429">2026/8/31</text:date></text:span><text:span text:style-name="a430" text:class-names=""/></text:p>
          </draw:text-box>
          <svg:title/>
          <svg:desc/>
        </draw:frame>
        <draw:page-thumbnail svg:x="1.08507in" svg:y="0.84028in" svg:width="5.59375in" svg:height="4.19618in" presentation:class="page" draw:id="id7" presentation:style-name="a433" draw:name="投影片圖像版面配置區 3">
          <svg:title/>
          <svg:desc/>
        </draw:page-thumbnail>
        <draw:frame draw:id="id8" presentation:style-name="a448" draw:name="備忘稿版面配置區 4" svg:x="0.77639in" svg:y="5.31654in" svg:width="6.21111in" svg:height="5.03672in" presentation:class="notes" presentation:placeholder="false">
          <draw:text-box>
            <text:p text:style-name="a435" text:class-names="" text:cond-style-name=""><text:span text:style-name="a434" text:class-names="">按一下以編輯母片文字樣式</text:span></text:p>
            <text:list text:style-name="a438">
              <text:list-item>
                <text:list text:style-name="a438">
                  <text:list-item>
                    <text:p text:style-name="a437" text:class-names="" text:cond-style-name=""><text:span text:style-name="a436" text:class-names="">第二層</text:span></text:p>
                  </text:list-item>
                </text:list>
              </text:list-item>
            </text:list>
            <text:list text:style-name="a441">
              <text:list-item>
                <text:list text:style-name="a441">
                  <text:list-item>
                    <text:list text:style-name="a441">
                      <text:list-item>
                        <text:p text:style-name="a440" text:class-names="" text:cond-style-name=""><text:span text:style-name="a43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444">
              <text:list-item>
                <text:list text:style-name="a444">
                  <text:list-item>
                    <text:list text:style-name="a444">
                      <text:list-item>
                        <text:list text:style-name="a444">
                          <text:list-item>
                            <text:p text:style-name="a443" text:class-names="" text:cond-style-name=""><text:span text:style-name="a44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447">
              <text:list-item>
                <text:list text:style-name="a447">
                  <text:list-item>
                    <text:list text:style-name="a447">
                      <text:list-item>
                        <text:list text:style-name="a447">
                          <text:list-item>
                            <text:list text:style-name="a447">
                              <text:list-item>
                                <text:p text:style-name="a446" text:class-names="" text:cond-style-name=""><text:span text:style-name="a44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451" draw:name="頁尾版面配置區 5" svg:x="0in" svg:y="10.63113in" svg:width="3.36435in" svg:height="0.55964in" presentation:class="footer" presentation:placeholder="false">
          <draw:text-box>
            <text:p text:style-name="a450" text:class-names="" text:cond-style-name=""><text:span text:style-name="a449" text:class-names=""/></text:p>
          </draw:text-box>
          <svg:title/>
          <svg:desc/>
        </draw:frame>
        <draw:frame draw:id="id10" presentation:style-name="a455" draw:name="投影片編號版面配置區 6" svg:x="4.39774in" svg:y="10.63113in" svg:width="3.36435in" svg:height="0.55964in" presentation:class="page-number" presentation:placeholder="false">
          <draw:text-box>
            <text:p text:style-name="a454" text:class-names="" text:cond-style-name=""><text:span text:style-name="a452" text:class-names=""><text:page-number style:num-format="1" text:fixed="false">‹#›</text:page-number></text:span><text:span text:style-name="a453" text:class-names=""/></text:p>
          </draw:text-box>
          <svg:title/>
          <svg:desc/>
        </draw:frame>
      </presentation:notes>
    </style:master-page>
    <style:master-page style:name="Master1-Layout7-blank-空白" style:page-layout-name="pageLayout1" draw:style-name="a457">
      <draw:frame draw:id="id60" presentation:style-name="a462" draw:name="日期版面配置區 1" svg:x="1.00017in" svg:y="13.90439in" svg:width="4.66748in" svg:height="0.7987in" presentation:class="date-time" presentation:placeholder="false">
        <draw:text-box>
          <text:p text:style-name="a461" text:class-names="" text:cond-style-name=""><text:span text:style-name="a458" text:class-names=""><text:date text:fixed="false" style:data-style-name="a459">2026/8/31</text:date></text:span><text:span text:style-name="a460" text:class-names=""/></text:p>
        </draw:text-box>
        <svg:title/>
        <svg:desc/>
      </draw:frame>
      <draw:frame draw:id="id61" presentation:style-name="a465" draw:name="頁尾版面配置區 2" svg:x="6.83452in" svg:y="13.90439in" svg:width="6.33443in" svg:height="0.7987in" presentation:class="footer" presentation:placeholder="false">
        <draw:text-box>
          <text:p text:style-name="a464" text:class-names="" text:cond-style-name=""><text:span text:style-name="a463" text:class-names=""/></text:p>
        </draw:text-box>
        <svg:title/>
        <svg:desc/>
      </draw:frame>
      <draw:frame draw:id="id62" presentation:style-name="a469" draw:name="投影片編號版面配置區 3" svg:x="14.33582in" svg:y="13.90439in" svg:width="4.66748in" svg:height="0.7987in" presentation:class="page-number" presentation:placeholder="false">
        <draw:text-box>
          <text:p text:style-name="a468" text:class-names="" text:cond-style-name=""><text:span text:style-name="a466" text:class-names=""><text:page-number style:num-format="1" text:fixed="false">‹#›</text:page-number></text:span><text:span text:style-name="a467" text:class-names=""/></text:p>
        </draw:text-box>
        <svg:title/>
        <svg:desc/>
      </draw:frame>
      <draw:custom-shape svg:x="1.72043in" svg:y="13.75091in" svg:width="19.92201in" svg:height="0.3125in" draw:id="id63" draw:style-name="a472" draw:name="Shape 27">
        <svg:title/>
        <svg:desc/>
        <text:p text:style-name="a471" text:class-names="" text:cond-style-name=""><text:span text:style-name="a470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draw:g draw:name="群組 5" draw:id="id64">
        <svg:title/>
        <svg:desc/>
        <draw:custom-shape svg:x="-1.04042in" svg:y="0.3833in" svg:width="4.68753in" svg:height="1.28073in" draw:id="id67" draw:style-name="a481" draw:name="Shape 23">
          <svg:title/>
          <svg:desc/>
          <text:p text:style-name="a480" text:class-names="" text:cond-style-name=""><text:span text:style-name="a479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  <draw:custom-shape svg:x="2.86586in" svg:y="0.3833in" svg:width="1.63152in" svg:height="1.28073in" draw:id="id68" draw:style-name="a484" draw:name="Shape 26">
          <svg:title/>
          <svg:desc/>
          <text:p text:style-name="a483" text:class-names="" text:cond-style-name=""><text:span text:style-name="a482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</draw:g>
      <draw:custom-shape svg:x="4.41056in" svg:y="1.68953in" svg:width="14.99911in" svg:height="0.06267in" draw:id="id65" draw:style-name="a475" draw:name="Shape 67">
        <svg:title/>
        <svg:desc/>
        <text:p text:style-name="a474" text:class-names="" text:cond-style-name=""><text:span text:style-name="a473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draw:custom-shape svg:x="19.32964in" svg:y="1.67903in" svg:width="4.45316in" svg:height="0.06403in" draw:id="id66" draw:style-name="a478" draw:name="Shape 68">
        <svg:title/>
        <svg:desc/>
        <text:p text:style-name="a477" text:class-names="" text:cond-style-name=""><text:span text:style-name="a476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presentation:notes style:page-layout-name="pageLayout2" draw:style-name="a516">
        <draw:frame draw:id="id5" presentation:style-name="a487" draw:name="頁首版面配置區 1" svg:x="0in" svg:y="0in" svg:width="3.36435in" svg:height="0.55964in" presentation:class="header" presentation:placeholder="false">
          <draw:text-box>
            <text:p text:style-name="a486" text:class-names="" text:cond-style-name=""><text:span text:style-name="a485" text:class-names=""/></text:p>
          </draw:text-box>
          <svg:title/>
          <svg:desc/>
        </draw:frame>
        <draw:frame draw:id="id6" presentation:style-name="a492" draw:name="日期版面配置區 2" svg:x="4.39774in" svg:y="0in" svg:width="3.36435in" svg:height="0.55964in" presentation:class="date-time" presentation:placeholder="false">
          <draw:text-box>
            <text:p text:style-name="a491" text:class-names="" text:cond-style-name=""><text:span text:style-name="a488" text:class-names=""><text:date text:fixed="false" style:data-style-name="a489">2026/8/31</text:date></text:span><text:span text:style-name="a490" text:class-names=""/></text:p>
          </draw:text-box>
          <svg:title/>
          <svg:desc/>
        </draw:frame>
        <draw:page-thumbnail svg:x="1.08507in" svg:y="0.84028in" svg:width="5.59375in" svg:height="4.19618in" presentation:class="page" draw:id="id7" presentation:style-name="a493" draw:name="投影片圖像版面配置區 3">
          <svg:title/>
          <svg:desc/>
        </draw:page-thumbnail>
        <draw:frame draw:id="id8" presentation:style-name="a508" draw:name="備忘稿版面配置區 4" svg:x="0.77639in" svg:y="5.31654in" svg:width="6.21111in" svg:height="5.03672in" presentation:class="notes" presentation:placeholder="false">
          <draw:text-box>
            <text:p text:style-name="a495" text:class-names="" text:cond-style-name=""><text:span text:style-name="a494" text:class-names="">按一下以編輯母片文字樣式</text:span></text:p>
            <text:list text:style-name="a498">
              <text:list-item>
                <text:list text:style-name="a498">
                  <text:list-item>
                    <text:p text:style-name="a497" text:class-names="" text:cond-style-name=""><text:span text:style-name="a496" text:class-names="">第二層</text:span></text:p>
                  </text:list-item>
                </text:list>
              </text:list-item>
            </text:list>
            <text:list text:style-name="a501">
              <text:list-item>
                <text:list text:style-name="a501">
                  <text:list-item>
                    <text:list text:style-name="a501">
                      <text:list-item>
                        <text:p text:style-name="a500" text:class-names="" text:cond-style-name=""><text:span text:style-name="a499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04">
              <text:list-item>
                <text:list text:style-name="a504">
                  <text:list-item>
                    <text:list text:style-name="a504">
                      <text:list-item>
                        <text:list text:style-name="a504">
                          <text:list-item>
                            <text:p text:style-name="a503" text:class-names="" text:cond-style-name=""><text:span text:style-name="a502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07">
              <text:list-item>
                <text:list text:style-name="a507">
                  <text:list-item>
                    <text:list text:style-name="a507">
                      <text:list-item>
                        <text:list text:style-name="a507">
                          <text:list-item>
                            <text:list text:style-name="a507">
                              <text:list-item>
                                <text:p text:style-name="a506" text:class-names="" text:cond-style-name=""><text:span text:style-name="a505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511" draw:name="頁尾版面配置區 5" svg:x="0in" svg:y="10.63113in" svg:width="3.36435in" svg:height="0.55964in" presentation:class="footer" presentation:placeholder="false">
          <draw:text-box>
            <text:p text:style-name="a510" text:class-names="" text:cond-style-name=""><text:span text:style-name="a509" text:class-names=""/></text:p>
          </draw:text-box>
          <svg:title/>
          <svg:desc/>
        </draw:frame>
        <draw:frame draw:id="id10" presentation:style-name="a515" draw:name="投影片編號版面配置區 6" svg:x="4.39774in" svg:y="10.63113in" svg:width="3.36435in" svg:height="0.55964in" presentation:class="page-number" presentation:placeholder="false">
          <draw:text-box>
            <text:p text:style-name="a514" text:class-names="" text:cond-style-name=""><text:span text:style-name="a512" text:class-names=""><text:page-number style:num-format="1" text:fixed="false">‹#›</text:page-number></text:span><text:span text:style-name="a513" text:class-names=""/></text:p>
          </draw:text-box>
          <svg:title/>
          <svg:desc/>
        </draw:frame>
      </presentation:notes>
    </style:master-page>
    <style:master-page style:name="Master1-Layout8-objTx-含標題的內容" style:page-layout-name="pageLayout1" draw:style-name="a517">
      <draw:frame draw:id="id69" presentation:style-name="a520" draw:name="標題 1" svg:x="1.00017in" svg:y="0.59729in" svg:width="6.58101in" svg:height="2.54196in" presentation:class="title" presentation:placeholder="false">
        <draw:text-box>
          <text:p text:style-name="a519" text:class-names="" text:cond-style-name=""><text:span text:style-name="a518" text:class-names="">按一下以編輯母片標題樣式</text:span></text:p>
        </draw:text-box>
        <svg:title/>
        <svg:desc/>
      </draw:frame>
      <draw:frame draw:id="id70" presentation:style-name="a536" draw:name="內容版面配置區 2" svg:x="7.8208in" svg:y="0.59729in" svg:width="11.1825in" svg:height="12.80357in" presentation:class="object" presentation:placeholder="false">
        <draw:text-box>
          <text:list text:style-name="a523">
            <text:list-item>
              <text:p text:style-name="a522" text:class-names="" text:cond-style-name=""><text:span text:style-name="a521" text:class-names="">按一下以編輯母片文字樣式</text:span></text:p>
            </text:list-item>
          </text:list>
          <text:list text:style-name="a526">
            <text:list-item>
              <text:list text:style-name="a526">
                <text:list-item>
                  <text:p text:style-name="a525" text:class-names="" text:cond-style-name=""><text:span text:style-name="a524" text:class-names="">第二層</text:span></text:p>
                </text:list-item>
              </text:list>
            </text:list-item>
          </text:list>
          <text:list text:style-name="a529">
            <text:list-item>
              <text:list text:style-name="a529">
                <text:list-item>
                  <text:list text:style-name="a529">
                    <text:list-item>
                      <text:p text:style-name="a528" text:class-names="" text:cond-style-name=""><text:span text:style-name="a527" text:class-names="">第三層</text:span></text:p>
                    </text:list-item>
                  </text:list>
                </text:list-item>
              </text:list>
            </text:list-item>
          </text:list>
          <text:list text:style-name="a532">
            <text:list-item>
              <text:list text:style-name="a532">
                <text:list-item>
                  <text:list text:style-name="a532">
                    <text:list-item>
                      <text:list text:style-name="a532">
                        <text:list-item>
                          <text:p text:style-name="a531" text:class-names="" text:cond-style-name=""><text:span text:style-name="a530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535">
            <text:list-item>
              <text:list text:style-name="a535">
                <text:list-item>
                  <text:list text:style-name="a535">
                    <text:list-item>
                      <text:list text:style-name="a535">
                        <text:list-item>
                          <text:list text:style-name="a535">
                            <text:list-item>
                              <text:p text:style-name="a534" text:class-names="" text:cond-style-name=""><text:span text:style-name="a533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71" presentation:style-name="a540" draw:name="文字版面配置區 3" svg:x="1.00017in" svg:y="3.13925in" svg:width="6.58101in" svg:height="10.26161in" presentation:class="outline" presentation:placeholder="false">
        <draw:text-box>
          <text:list text:style-name="a539">
            <text:list-item>
              <text:p text:style-name="a538" text:class-names="" text:cond-style-name=""><text:span text:style-name="a537" text:class-names="">按一下以編輯母片文字樣式</text:span></text:p>
            </text:list-item>
          </text:list>
        </draw:text-box>
        <svg:title/>
        <svg:desc/>
      </draw:frame>
      <draw:frame draw:id="id72" presentation:style-name="a545" draw:name="日期版面配置區 4" svg:x="1.00017in" svg:y="13.90439in" svg:width="4.66748in" svg:height="0.7987in" presentation:class="date-time" presentation:placeholder="false">
        <draw:text-box>
          <text:p text:style-name="a544" text:class-names="" text:cond-style-name=""><text:span text:style-name="a541" text:class-names=""><text:date text:fixed="false" style:data-style-name="a542">2026/8/31</text:date></text:span><text:span text:style-name="a543" text:class-names=""/></text:p>
        </draw:text-box>
        <svg:title/>
        <svg:desc/>
      </draw:frame>
      <draw:frame draw:id="id73" presentation:style-name="a548" draw:name="頁尾版面配置區 5" svg:x="6.83452in" svg:y="13.90439in" svg:width="6.33443in" svg:height="0.7987in" presentation:class="footer" presentation:placeholder="false">
        <draw:text-box>
          <text:p text:style-name="a547" text:class-names="" text:cond-style-name=""><text:span text:style-name="a546" text:class-names=""/></text:p>
        </draw:text-box>
        <svg:title/>
        <svg:desc/>
      </draw:frame>
      <draw:frame draw:id="id74" presentation:style-name="a552" draw:name="投影片編號版面配置區 6" svg:x="14.33582in" svg:y="13.90439in" svg:width="4.66748in" svg:height="0.7987in" presentation:class="page-number" presentation:placeholder="false">
        <draw:text-box>
          <text:p text:style-name="a551" text:class-names="" text:cond-style-name=""><text:span text:style-name="a549" text:class-names=""><text:page-number style:num-format="1" text:fixed="false">‹#›</text:page-number></text:span><text:span text:style-name="a550" text:class-names=""/></text:p>
        </draw:text-box>
        <svg:title/>
        <svg:desc/>
      </draw:frame>
      <presentation:notes style:page-layout-name="pageLayout2" draw:style-name="a584">
        <draw:frame draw:id="id5" presentation:style-name="a555" draw:name="頁首版面配置區 1" svg:x="0in" svg:y="0in" svg:width="3.36435in" svg:height="0.55964in" presentation:class="header" presentation:placeholder="false">
          <draw:text-box>
            <text:p text:style-name="a554" text:class-names="" text:cond-style-name=""><text:span text:style-name="a553" text:class-names=""/></text:p>
          </draw:text-box>
          <svg:title/>
          <svg:desc/>
        </draw:frame>
        <draw:frame draw:id="id6" presentation:style-name="a560" draw:name="日期版面配置區 2" svg:x="4.39774in" svg:y="0in" svg:width="3.36435in" svg:height="0.55964in" presentation:class="date-time" presentation:placeholder="false">
          <draw:text-box>
            <text:p text:style-name="a559" text:class-names="" text:cond-style-name=""><text:span text:style-name="a556" text:class-names=""><text:date text:fixed="false" style:data-style-name="a557">2026/8/31</text:date></text:span><text:span text:style-name="a558" text:class-names=""/></text:p>
          </draw:text-box>
          <svg:title/>
          <svg:desc/>
        </draw:frame>
        <draw:page-thumbnail svg:x="1.08507in" svg:y="0.84028in" svg:width="5.59375in" svg:height="4.19618in" presentation:class="page" draw:id="id7" presentation:style-name="a561" draw:name="投影片圖像版面配置區 3">
          <svg:title/>
          <svg:desc/>
        </draw:page-thumbnail>
        <draw:frame draw:id="id8" presentation:style-name="a576" draw:name="備忘稿版面配置區 4" svg:x="0.77639in" svg:y="5.31654in" svg:width="6.21111in" svg:height="5.03672in" presentation:class="notes" presentation:placeholder="false">
          <draw:text-box>
            <text:p text:style-name="a563" text:class-names="" text:cond-style-name=""><text:span text:style-name="a562" text:class-names="">按一下以編輯母片文字樣式</text:span></text:p>
            <text:list text:style-name="a566">
              <text:list-item>
                <text:list text:style-name="a566">
                  <text:list-item>
                    <text:p text:style-name="a565" text:class-names="" text:cond-style-name=""><text:span text:style-name="a564" text:class-names="">第二層</text:span></text:p>
                  </text:list-item>
                </text:list>
              </text:list-item>
            </text:list>
            <text:list text:style-name="a569">
              <text:list-item>
                <text:list text:style-name="a569">
                  <text:list-item>
                    <text:list text:style-name="a569">
                      <text:list-item>
                        <text:p text:style-name="a568" text:class-names="" text:cond-style-name=""><text:span text:style-name="a56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572">
              <text:list-item>
                <text:list text:style-name="a572">
                  <text:list-item>
                    <text:list text:style-name="a572">
                      <text:list-item>
                        <text:list text:style-name="a572">
                          <text:list-item>
                            <text:p text:style-name="a571" text:class-names="" text:cond-style-name=""><text:span text:style-name="a57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575">
              <text:list-item>
                <text:list text:style-name="a575">
                  <text:list-item>
                    <text:list text:style-name="a575">
                      <text:list-item>
                        <text:list text:style-name="a575">
                          <text:list-item>
                            <text:list text:style-name="a575">
                              <text:list-item>
                                <text:p text:style-name="a574" text:class-names="" text:cond-style-name=""><text:span text:style-name="a57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579" draw:name="頁尾版面配置區 5" svg:x="0in" svg:y="10.63113in" svg:width="3.36435in" svg:height="0.55964in" presentation:class="footer" presentation:placeholder="false">
          <draw:text-box>
            <text:p text:style-name="a578" text:class-names="" text:cond-style-name=""><text:span text:style-name="a577" text:class-names=""/></text:p>
          </draw:text-box>
          <svg:title/>
          <svg:desc/>
        </draw:frame>
        <draw:frame draw:id="id10" presentation:style-name="a583" draw:name="投影片編號版面配置區 6" svg:x="4.39774in" svg:y="10.63113in" svg:width="3.36435in" svg:height="0.55964in" presentation:class="page-number" presentation:placeholder="false">
          <draw:text-box>
            <text:p text:style-name="a582" text:class-names="" text:cond-style-name=""><text:span text:style-name="a580" text:class-names=""><text:page-number style:num-format="1" text:fixed="false">‹#›</text:page-number></text:span><text:span text:style-name="a581" text:class-names=""/></text:p>
          </draw:text-box>
          <svg:title/>
          <svg:desc/>
        </draw:frame>
      </presentation:notes>
    </style:master-page>
    <style:master-page style:name="Master1-Layout9-picTx-含標題的圖片" style:page-layout-name="pageLayout1" draw:style-name="a585">
      <draw:frame draw:id="id75" presentation:style-name="a588" draw:name="標題 1" svg:x="3.92082in" svg:y="10.50122in" svg:width="12.00208in" svg:height="1.23973in" presentation:class="title" presentation:placeholder="false">
        <draw:text-box>
          <text:p text:style-name="a587" text:class-names="" text:cond-style-name=""><text:span text:style-name="a586" text:class-names="">按一下以編輯母片標題樣式</text:span></text:p>
        </draw:text-box>
        <svg:title/>
        <svg:desc/>
      </draw:frame>
      <draw:frame draw:id="id76" presentation:style-name="a591" draw:name="圖片版面配置區 2" svg:x="3.92082in" svg:y="1.34043in" svg:width="12.00208in" svg:height="9.00104in" presentation:class="graphic" presentation:placeholder="false">
        <draw:text-box>
          <text:p text:style-name="a590" text:class-names="" text:cond-style-name=""><text:span text:style-name="a589" text:class-names=""/></text:p>
        </draw:text-box>
        <svg:title/>
        <svg:desc/>
      </draw:frame>
      <draw:frame draw:id="id77" presentation:style-name="a595" draw:name="文字版面配置區 3" svg:x="3.92082in" svg:y="11.74094in" svg:width="12.00208in" svg:height="1.76062in" presentation:class="outline" presentation:placeholder="false">
        <draw:text-box>
          <text:list text:style-name="a594">
            <text:list-item>
              <text:p text:style-name="a593" text:class-names="" text:cond-style-name=""><text:span text:style-name="a592" text:class-names="">按一下以編輯母片文字樣式</text:span></text:p>
            </text:list-item>
          </text:list>
        </draw:text-box>
        <svg:title/>
        <svg:desc/>
      </draw:frame>
      <draw:frame draw:id="id78" presentation:style-name="a600" draw:name="日期版面配置區 4" svg:x="1.00017in" svg:y="13.90439in" svg:width="4.66748in" svg:height="0.7987in" presentation:class="date-time" presentation:placeholder="false">
        <draw:text-box>
          <text:p text:style-name="a599" text:class-names="" text:cond-style-name=""><text:span text:style-name="a596" text:class-names=""><text:date text:fixed="false" style:data-style-name="a597">2026/8/31</text:date></text:span><text:span text:style-name="a598" text:class-names=""/></text:p>
        </draw:text-box>
        <svg:title/>
        <svg:desc/>
      </draw:frame>
      <draw:frame draw:id="id79" presentation:style-name="a603" draw:name="頁尾版面配置區 5" svg:x="6.83452in" svg:y="13.90439in" svg:width="6.33443in" svg:height="0.7987in" presentation:class="footer" presentation:placeholder="false">
        <draw:text-box>
          <text:p text:style-name="a602" text:class-names="" text:cond-style-name=""><text:span text:style-name="a601" text:class-names=""/></text:p>
        </draw:text-box>
        <svg:title/>
        <svg:desc/>
      </draw:frame>
      <draw:frame draw:id="id80" presentation:style-name="a607" draw:name="投影片編號版面配置區 6" svg:x="14.33582in" svg:y="13.90439in" svg:width="4.66748in" svg:height="0.7987in" presentation:class="page-number" presentation:placeholder="false">
        <draw:text-box>
          <text:p text:style-name="a606" text:class-names="" text:cond-style-name=""><text:span text:style-name="a604" text:class-names=""><text:page-number style:num-format="1" text:fixed="false">‹#›</text:page-number></text:span><text:span text:style-name="a605" text:class-names=""/></text:p>
        </draw:text-box>
        <svg:title/>
        <svg:desc/>
      </draw:frame>
      <draw:custom-shape svg:x="1.72043in" svg:y="13.75091in" svg:width="19.92201in" svg:height="0.3125in" draw:id="id81" draw:style-name="a610" draw:name="Shape 27">
        <svg:title/>
        <svg:desc/>
        <text:p text:style-name="a609" text:class-names="" text:cond-style-name=""><text:span text:style-name="a608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draw:g draw:name="群組 8" draw:id="id82">
        <svg:title/>
        <svg:desc/>
        <draw:custom-shape svg:x="-1.04042in" svg:y="0.3833in" svg:width="4.68753in" svg:height="1.28073in" draw:id="id85" draw:style-name="a619" draw:name="Shape 23">
          <svg:title/>
          <svg:desc/>
          <text:p text:style-name="a618" text:class-names="" text:cond-style-name=""><text:span text:style-name="a617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  <draw:custom-shape svg:x="2.86586in" svg:y="0.3833in" svg:width="1.63152in" svg:height="1.28073in" draw:id="id86" draw:style-name="a622" draw:name="Shape 26">
          <svg:title/>
          <svg:desc/>
          <text:p text:style-name="a621" text:class-names="" text:cond-style-name=""><text:span text:style-name="a620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</draw:g>
      <draw:custom-shape svg:x="4.41056in" svg:y="1.36305in" svg:width="14.99911in" svg:height="0.30098in" draw:id="id83" draw:style-name="a613" draw:name="Shape 67">
        <svg:title/>
        <svg:desc/>
        <text:p text:style-name="a612" text:class-names="" text:cond-style-name=""><text:span text:style-name="a611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draw:custom-shape svg:x="19.32964in" svg:y="1.35256in" svg:width="4.45316in" svg:height="0.30748in" draw:id="id84" draw:style-name="a616" draw:name="Shape 68">
        <svg:title/>
        <svg:desc/>
        <text:p text:style-name="a615" text:class-names="" text:cond-style-name=""><text:span text:style-name="a614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presentation:notes style:page-layout-name="pageLayout2" draw:style-name="a654">
        <draw:frame draw:id="id5" presentation:style-name="a625" draw:name="頁首版面配置區 1" svg:x="0in" svg:y="0in" svg:width="3.36435in" svg:height="0.55964in" presentation:class="header" presentation:placeholder="false">
          <draw:text-box>
            <text:p text:style-name="a624" text:class-names="" text:cond-style-name=""><text:span text:style-name="a623" text:class-names=""/></text:p>
          </draw:text-box>
          <svg:title/>
          <svg:desc/>
        </draw:frame>
        <draw:frame draw:id="id6" presentation:style-name="a630" draw:name="日期版面配置區 2" svg:x="4.39774in" svg:y="0in" svg:width="3.36435in" svg:height="0.55964in" presentation:class="date-time" presentation:placeholder="false">
          <draw:text-box>
            <text:p text:style-name="a629" text:class-names="" text:cond-style-name=""><text:span text:style-name="a626" text:class-names=""><text:date text:fixed="false" style:data-style-name="a627">2026/8/31</text:date></text:span><text:span text:style-name="a628" text:class-names=""/></text:p>
          </draw:text-box>
          <svg:title/>
          <svg:desc/>
        </draw:frame>
        <draw:page-thumbnail svg:x="1.08507in" svg:y="0.84028in" svg:width="5.59375in" svg:height="4.19618in" presentation:class="page" draw:id="id7" presentation:style-name="a631" draw:name="投影片圖像版面配置區 3">
          <svg:title/>
          <svg:desc/>
        </draw:page-thumbnail>
        <draw:frame draw:id="id8" presentation:style-name="a646" draw:name="備忘稿版面配置區 4" svg:x="0.77639in" svg:y="5.31654in" svg:width="6.21111in" svg:height="5.03672in" presentation:class="notes" presentation:placeholder="false">
          <draw:text-box>
            <text:p text:style-name="a633" text:class-names="" text:cond-style-name=""><text:span text:style-name="a632" text:class-names="">按一下以編輯母片文字樣式</text:span></text:p>
            <text:list text:style-name="a636">
              <text:list-item>
                <text:list text:style-name="a636">
                  <text:list-item>
                    <text:p text:style-name="a635" text:class-names="" text:cond-style-name=""><text:span text:style-name="a634" text:class-names="">第二層</text:span></text:p>
                  </text:list-item>
                </text:list>
              </text:list-item>
            </text:list>
            <text:list text:style-name="a639">
              <text:list-item>
                <text:list text:style-name="a639">
                  <text:list-item>
                    <text:list text:style-name="a639">
                      <text:list-item>
                        <text:p text:style-name="a638" text:class-names="" text:cond-style-name=""><text:span text:style-name="a637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642">
              <text:list-item>
                <text:list text:style-name="a642">
                  <text:list-item>
                    <text:list text:style-name="a642">
                      <text:list-item>
                        <text:list text:style-name="a642">
                          <text:list-item>
                            <text:p text:style-name="a641" text:class-names="" text:cond-style-name=""><text:span text:style-name="a640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645">
              <text:list-item>
                <text:list text:style-name="a645">
                  <text:list-item>
                    <text:list text:style-name="a645">
                      <text:list-item>
                        <text:list text:style-name="a645">
                          <text:list-item>
                            <text:list text:style-name="a645">
                              <text:list-item>
                                <text:p text:style-name="a644" text:class-names="" text:cond-style-name=""><text:span text:style-name="a643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649" draw:name="頁尾版面配置區 5" svg:x="0in" svg:y="10.63113in" svg:width="3.36435in" svg:height="0.55964in" presentation:class="footer" presentation:placeholder="false">
          <draw:text-box>
            <text:p text:style-name="a648" text:class-names="" text:cond-style-name=""><text:span text:style-name="a647" text:class-names=""/></text:p>
          </draw:text-box>
          <svg:title/>
          <svg:desc/>
        </draw:frame>
        <draw:frame draw:id="id10" presentation:style-name="a653" draw:name="投影片編號版面配置區 6" svg:x="4.39774in" svg:y="10.63113in" svg:width="3.36435in" svg:height="0.55964in" presentation:class="page-number" presentation:placeholder="false">
          <draw:text-box>
            <text:p text:style-name="a652" text:class-names="" text:cond-style-name=""><text:span text:style-name="a650" text:class-names=""><text:page-number style:num-format="1" text:fixed="false">‹#›</text:page-number></text:span><text:span text:style-name="a651" text:class-names=""/></text:p>
          </draw:text-box>
          <svg:title/>
          <svg:desc/>
        </draw:frame>
      </presentation:notes>
    </style:master-page>
    <style:master-page style:name="Master1-Layout10-vertTx-標題及直排文字" style:page-layout-name="pageLayout1" draw:style-name="a655">
      <draw:frame draw:id="id87" presentation:style-name="a658" draw:name="標題 1" svg:x="1.00017in" svg:y="0.60076in" svg:width="18.00313in" svg:height="2.50029in" presentation:class="title" presentation:placeholder="false">
        <draw:text-box>
          <text:p text:style-name="a657" text:class-names="" text:cond-style-name=""><text:span text:style-name="a656" text:class-names="">按一下以編輯母片標題樣式</text:span></text:p>
        </draw:text-box>
        <svg:title/>
        <svg:desc/>
      </draw:frame>
      <draw:frame draw:id="id88" presentation:style-name="a674" draw:name="直排文字版面配置區 2" svg:x="1.00017in" svg:y="3.50041in" svg:width="18.00313in" svg:height="9.90045in" presentation:class="outline" presentation:placeholder="false">
        <draw:text-box>
          <text:list text:style-name="a661">
            <text:list-item>
              <text:p text:style-name="a660" text:class-names="" text:cond-style-name=""><text:span text:style-name="a659" text:class-names="">按一下以編輯母片文字樣式</text:span></text:p>
            </text:list-item>
          </text:list>
          <text:list text:style-name="a664">
            <text:list-item>
              <text:list text:style-name="a664">
                <text:list-item>
                  <text:p text:style-name="a663" text:class-names="" text:cond-style-name=""><text:span text:style-name="a662" text:class-names="">第二層</text:span></text:p>
                </text:list-item>
              </text:list>
            </text:list-item>
          </text:list>
          <text:list text:style-name="a667">
            <text:list-item>
              <text:list text:style-name="a667">
                <text:list-item>
                  <text:list text:style-name="a667">
                    <text:list-item>
                      <text:p text:style-name="a666" text:class-names="" text:cond-style-name=""><text:span text:style-name="a665" text:class-names="">第三層</text:span></text:p>
                    </text:list-item>
                  </text:list>
                </text:list-item>
              </text:list>
            </text:list-item>
          </text:list>
          <text:list text:style-name="a670">
            <text:list-item>
              <text:list text:style-name="a670">
                <text:list-item>
                  <text:list text:style-name="a670">
                    <text:list-item>
                      <text:list text:style-name="a670">
                        <text:list-item>
                          <text:p text:style-name="a669" text:class-names="" text:cond-style-name=""><text:span text:style-name="a668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673">
            <text:list-item>
              <text:list text:style-name="a673">
                <text:list-item>
                  <text:list text:style-name="a673">
                    <text:list-item>
                      <text:list text:style-name="a673">
                        <text:list-item>
                          <text:list text:style-name="a673">
                            <text:list-item>
                              <text:p text:style-name="a672" text:class-names="" text:cond-style-name=""><text:span text:style-name="a671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89" presentation:style-name="a679" draw:name="日期版面配置區 3" svg:x="1.00017in" svg:y="13.90439in" svg:width="4.66748in" svg:height="0.7987in" presentation:class="date-time" presentation:placeholder="false">
        <draw:text-box>
          <text:p text:style-name="a678" text:class-names="" text:cond-style-name=""><text:span text:style-name="a675" text:class-names=""><text:date text:fixed="false" style:data-style-name="a676">2026/8/31</text:date></text:span><text:span text:style-name="a677" text:class-names=""/></text:p>
        </draw:text-box>
        <svg:title/>
        <svg:desc/>
      </draw:frame>
      <draw:frame draw:id="id90" presentation:style-name="a682" draw:name="頁尾版面配置區 4" svg:x="6.83452in" svg:y="13.90439in" svg:width="6.33443in" svg:height="0.7987in" presentation:class="footer" presentation:placeholder="false">
        <draw:text-box>
          <text:p text:style-name="a681" text:class-names="" text:cond-style-name=""><text:span text:style-name="a680" text:class-names=""/></text:p>
        </draw:text-box>
        <svg:title/>
        <svg:desc/>
      </draw:frame>
      <draw:frame draw:id="id91" presentation:style-name="a686" draw:name="投影片編號版面配置區 5" svg:x="14.33582in" svg:y="13.90439in" svg:width="4.66748in" svg:height="0.7987in" presentation:class="page-number" presentation:placeholder="false">
        <draw:text-box>
          <text:p text:style-name="a685" text:class-names="" text:cond-style-name=""><text:span text:style-name="a683" text:class-names=""><text:page-number style:num-format="1" text:fixed="false">‹#›</text:page-number></text:span><text:span text:style-name="a684" text:class-names=""/></text:p>
        </draw:text-box>
        <svg:title/>
        <svg:desc/>
      </draw:frame>
      <draw:custom-shape svg:x="1.72043in" svg:y="13.75091in" svg:width="19.92201in" svg:height="0.3125in" draw:id="id92" draw:style-name="a689" draw:name="Shape 27">
        <svg:title/>
        <svg:desc/>
        <text:p text:style-name="a688" text:class-names="" text:cond-style-name=""><text:span text:style-name="a687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draw:g draw:name="群組 7" draw:id="id93">
        <svg:title/>
        <svg:desc/>
        <draw:custom-shape svg:x="-1.04042in" svg:y="0.3833in" svg:width="4.68753in" svg:height="1.28073in" draw:id="id96" draw:style-name="a698" draw:name="Shape 23">
          <svg:title/>
          <svg:desc/>
          <text:p text:style-name="a697" text:class-names="" text:cond-style-name=""><text:span text:style-name="a696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  <draw:custom-shape svg:x="2.86586in" svg:y="0.3833in" svg:width="1.63152in" svg:height="1.28073in" draw:id="id97" draw:style-name="a701" draw:name="Shape 26">
          <svg:title/>
          <svg:desc/>
          <text:p text:style-name="a700" text:class-names="" text:cond-style-name=""><text:span text:style-name="a699" text:class-names=""/></text:p>
  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  <draw:equation draw:name="f0" draw:formula="left"/>
            <draw:equation draw:name="f1" draw:formula="right"/>
            <draw:equation draw:name="f2" draw:formula="top"/>
            <draw:equation draw:name="f3" draw:formula="bottom"/>
            <draw:equation draw:name="f4" draw:formula="?f3 - ?f2"/>
            <draw:equation draw:name="f5" draw:formula="?f4 / 2"/>
            <draw:equation draw:name="f6" draw:formula="?f2 + ?f5"/>
            <draw:equation draw:name="f7" draw:formula="?f1 - ?f0"/>
            <draw:equation draw:name="f8" draw:formula="?f7 / 2"/>
            <draw:equation draw:name="f9" draw:formula="?f0 + ?f8"/>
            <draw:equation draw:name="f10" draw:formula="min(?f7, ?f4)"/>
            <draw:equation draw:name="f11" draw:formula="100000 * ?f7 / ?f10"/>
            <draw:equation draw:name="f12" draw:formula="$0"/>
            <draw:equation draw:name="f13" draw:formula="?f10 * ?f12 / 200000"/>
            <draw:equation draw:name="f14" draw:formula="?f10 * ?f12 / 100000"/>
            <draw:equation draw:name="f15" draw:formula="?f1 - ?f13"/>
            <draw:equation draw:name="f16" draw:formula="?f1 - ?f14"/>
            <draw:equation draw:name="f17" draw:formula="?f16 / 2"/>
            <draw:equation draw:name="f18" draw:formula="?f1 - ?f17"/>
            <draw:equation draw:name="f19" draw:formula="5 * ?f12 / ?f11"/>
            <draw:equation draw:name="f20" draw:formula="(1 + ?f19) / 12"/>
            <draw:equation draw:name="f21" draw:formula="?f20 * ?f7"/>
            <draw:equation draw:name="f22" draw:formula="?f20 * ?f4"/>
            <draw:equation draw:name="f23" draw:formula="?f1 - ?f21"/>
            <draw:equation draw:name="f24" draw:formula="?f3 - ?f22"/>
            <draw:equation draw:name="f25" draw:formula="?f4 * ?f9 / ?f14"/>
            <draw:equation draw:name="f26" draw:formula="?f25"/>
            <draw:equation draw:name="f27" draw:formula="?f3 - ?f26"/>
          </draw:enhanced-geometry>
        </draw:custom-shape>
      </draw:g>
      <draw:custom-shape svg:x="4.41056in" svg:y="1.36305in" svg:width="14.99911in" svg:height="0.30098in" draw:id="id94" draw:style-name="a692" draw:name="Shape 67">
        <svg:title/>
        <svg:desc/>
        <text:p text:style-name="a691" text:class-names="" text:cond-style-name=""><text:span text:style-name="a690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draw:custom-shape svg:x="19.32964in" svg:y="1.35256in" svg:width="4.45316in" svg:height="0.30748in" draw:id="id95" draw:style-name="a695" draw:name="Shape 68">
        <svg:title/>
        <svg:desc/>
        <text:p text:style-name="a694" text:class-names="" text:cond-style-name=""><text:span text:style-name="a693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presentation:notes style:page-layout-name="pageLayout2" draw:style-name="a733">
        <draw:frame draw:id="id5" presentation:style-name="a704" draw:name="頁首版面配置區 1" svg:x="0in" svg:y="0in" svg:width="3.36435in" svg:height="0.55964in" presentation:class="header" presentation:placeholder="false">
          <draw:text-box>
            <text:p text:style-name="a703" text:class-names="" text:cond-style-name=""><text:span text:style-name="a702" text:class-names=""/></text:p>
          </draw:text-box>
          <svg:title/>
          <svg:desc/>
        </draw:frame>
        <draw:frame draw:id="id6" presentation:style-name="a709" draw:name="日期版面配置區 2" svg:x="4.39774in" svg:y="0in" svg:width="3.36435in" svg:height="0.55964in" presentation:class="date-time" presentation:placeholder="false">
          <draw:text-box>
            <text:p text:style-name="a708" text:class-names="" text:cond-style-name=""><text:span text:style-name="a705" text:class-names=""><text:date text:fixed="false" style:data-style-name="a706">2026/8/31</text:date></text:span><text:span text:style-name="a707" text:class-names=""/></text:p>
          </draw:text-box>
          <svg:title/>
          <svg:desc/>
        </draw:frame>
        <draw:page-thumbnail svg:x="1.08507in" svg:y="0.84028in" svg:width="5.59375in" svg:height="4.19618in" presentation:class="page" draw:id="id7" presentation:style-name="a710" draw:name="投影片圖像版面配置區 3">
          <svg:title/>
          <svg:desc/>
        </draw:page-thumbnail>
        <draw:frame draw:id="id8" presentation:style-name="a725" draw:name="備忘稿版面配置區 4" svg:x="0.77639in" svg:y="5.31654in" svg:width="6.21111in" svg:height="5.03672in" presentation:class="notes" presentation:placeholder="false">
          <draw:text-box>
            <text:p text:style-name="a712" text:class-names="" text:cond-style-name=""><text:span text:style-name="a711" text:class-names="">按一下以編輯母片文字樣式</text:span></text:p>
            <text:list text:style-name="a715">
              <text:list-item>
                <text:list text:style-name="a715">
                  <text:list-item>
                    <text:p text:style-name="a714" text:class-names="" text:cond-style-name=""><text:span text:style-name="a713" text:class-names="">第二層</text:span></text:p>
                  </text:list-item>
                </text:list>
              </text:list-item>
            </text:list>
            <text:list text:style-name="a718">
              <text:list-item>
                <text:list text:style-name="a718">
                  <text:list-item>
                    <text:list text:style-name="a718">
                      <text:list-item>
                        <text:p text:style-name="a717" text:class-names="" text:cond-style-name=""><text:span text:style-name="a716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21">
              <text:list-item>
                <text:list text:style-name="a721">
                  <text:list-item>
                    <text:list text:style-name="a721">
                      <text:list-item>
                        <text:list text:style-name="a721">
                          <text:list-item>
                            <text:p text:style-name="a720" text:class-names="" text:cond-style-name=""><text:span text:style-name="a719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24">
              <text:list-item>
                <text:list text:style-name="a724">
                  <text:list-item>
                    <text:list text:style-name="a724">
                      <text:list-item>
                        <text:list text:style-name="a724">
                          <text:list-item>
                            <text:list text:style-name="a724">
                              <text:list-item>
                                <text:p text:style-name="a723" text:class-names="" text:cond-style-name=""><text:span text:style-name="a722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728" draw:name="頁尾版面配置區 5" svg:x="0in" svg:y="10.63113in" svg:width="3.36435in" svg:height="0.55964in" presentation:class="footer" presentation:placeholder="false">
          <draw:text-box>
            <text:p text:style-name="a727" text:class-names="" text:cond-style-name=""><text:span text:style-name="a726" text:class-names=""/></text:p>
          </draw:text-box>
          <svg:title/>
          <svg:desc/>
        </draw:frame>
        <draw:frame draw:id="id10" presentation:style-name="a732" draw:name="投影片編號版面配置區 6" svg:x="4.39774in" svg:y="10.63113in" svg:width="3.36435in" svg:height="0.55964in" presentation:class="page-number" presentation:placeholder="false">
          <draw:text-box>
            <text:p text:style-name="a731" text:class-names="" text:cond-style-name=""><text:span text:style-name="a729" text:class-names=""><text:page-number style:num-format="1" text:fixed="false">‹#›</text:page-number></text:span><text:span text:style-name="a730" text:class-names=""/></text:p>
          </draw:text-box>
          <svg:title/>
          <svg:desc/>
        </draw:frame>
      </presentation:notes>
    </style:master-page>
    <style:master-page style:name="Master1-Layout11-vertTitleAndTx-直排標題及文字" style:page-layout-name="pageLayout1" draw:style-name="a734">
      <draw:frame draw:id="id98" presentation:style-name="a737" draw:name="直排標題 1" svg:x="14.50252in" svg:y="0.60077in" svg:width="4.50078in" svg:height="12.80009in" presentation:class="title" presentation:placeholder="false">
        <draw:text-box>
          <text:p text:style-name="a736" text:class-names="" text:cond-style-name=""><text:span text:style-name="a735" text:class-names="">按一下以編輯母片標題樣式</text:span></text:p>
        </draw:text-box>
        <svg:title/>
        <svg:desc/>
      </draw:frame>
      <draw:frame draw:id="id99" presentation:style-name="a753" draw:name="直排文字版面配置區 2" svg:x="1.00017in" svg:y="0.60077in" svg:width="13.16895in" svg:height="12.80009in" presentation:class="outline" presentation:placeholder="false">
        <draw:text-box>
          <text:list text:style-name="a740">
            <text:list-item>
              <text:p text:style-name="a739" text:class-names="" text:cond-style-name=""><text:span text:style-name="a738" text:class-names="">按一下以編輯母片文字樣式</text:span></text:p>
            </text:list-item>
          </text:list>
          <text:list text:style-name="a743">
            <text:list-item>
              <text:list text:style-name="a743">
                <text:list-item>
                  <text:p text:style-name="a742" text:class-names="" text:cond-style-name=""><text:span text:style-name="a741" text:class-names="">第二層</text:span></text:p>
                </text:list-item>
              </text:list>
            </text:list-item>
          </text:list>
          <text:list text:style-name="a746">
            <text:list-item>
              <text:list text:style-name="a746">
                <text:list-item>
                  <text:list text:style-name="a746">
                    <text:list-item>
                      <text:p text:style-name="a745" text:class-names="" text:cond-style-name=""><text:span text:style-name="a744" text:class-names="">第三層</text:span></text:p>
                    </text:list-item>
                  </text:list>
                </text:list-item>
              </text:list>
            </text:list-item>
          </text:list>
          <text:list text:style-name="a749">
            <text:list-item>
              <text:list text:style-name="a749">
                <text:list-item>
                  <text:list text:style-name="a749">
                    <text:list-item>
                      <text:list text:style-name="a749">
                        <text:list-item>
                          <text:p text:style-name="a748" text:class-names="" text:cond-style-name=""><text:span text:style-name="a747" text:class-names="">第四層</text:span></text:p>
                        </text:list-item>
                      </text:list>
                    </text:list-item>
                  </text:list>
                </text:list-item>
              </text:list>
            </text:list-item>
          </text:list>
          <text:list text:style-name="a752">
            <text:list-item>
              <text:list text:style-name="a752">
                <text:list-item>
                  <text:list text:style-name="a752">
                    <text:list-item>
                      <text:list text:style-name="a752">
                        <text:list-item>
                          <text:list text:style-name="a752">
                            <text:list-item>
                              <text:p text:style-name="a751" text:class-names="" text:cond-style-name=""><text:span text:style-name="a750" text:class-names="">第五層</text:span></text:p>
                            </text:list-item>
                          </text:list>
                        </text:list-item>
                      </text:list>
                    </text:list-item>
                  </text:list>
                </text:list-item>
              </text:list>
            </text:list-item>
          </text:list>
        </draw:text-box>
        <svg:title/>
        <svg:desc/>
      </draw:frame>
      <draw:frame draw:id="id100" presentation:style-name="a758" draw:name="日期版面配置區 3" svg:x="1.00017in" svg:y="13.90439in" svg:width="4.66748in" svg:height="0.7987in" presentation:class="date-time" presentation:placeholder="false">
        <draw:text-box>
          <text:p text:style-name="a757" text:class-names="" text:cond-style-name=""><text:span text:style-name="a754" text:class-names=""><text:date text:fixed="false" style:data-style-name="a755">2026/8/31</text:date></text:span><text:span text:style-name="a756" text:class-names=""/></text:p>
        </draw:text-box>
        <svg:title/>
        <svg:desc/>
      </draw:frame>
      <draw:frame draw:id="id101" presentation:style-name="a761" draw:name="頁尾版面配置區 4" svg:x="6.83452in" svg:y="13.90439in" svg:width="6.33443in" svg:height="0.7987in" presentation:class="footer" presentation:placeholder="false">
        <draw:text-box>
          <text:p text:style-name="a760" text:class-names="" text:cond-style-name=""><text:span text:style-name="a759" text:class-names=""/></text:p>
        </draw:text-box>
        <svg:title/>
        <svg:desc/>
      </draw:frame>
      <draw:frame draw:id="id102" presentation:style-name="a765" draw:name="投影片編號版面配置區 5" svg:x="14.33582in" svg:y="13.90439in" svg:width="4.66748in" svg:height="0.7987in" presentation:class="page-number" presentation:placeholder="false">
        <draw:text-box>
          <text:p text:style-name="a764" text:class-names="" text:cond-style-name=""><text:span text:style-name="a762" text:class-names=""><text:page-number style:num-format="1" text:fixed="false">‹#›</text:page-number></text:span><text:span text:style-name="a763" text:class-names=""/></text:p>
        </draw:text-box>
        <svg:title/>
        <svg:desc/>
      </draw:frame>
      <presentation:notes style:page-layout-name="pageLayout2" draw:style-name="a797">
        <draw:frame draw:id="id5" presentation:style-name="a768" draw:name="頁首版面配置區 1" svg:x="0in" svg:y="0in" svg:width="3.36435in" svg:height="0.55964in" presentation:class="header" presentation:placeholder="false">
          <draw:text-box>
            <text:p text:style-name="a767" text:class-names="" text:cond-style-name=""><text:span text:style-name="a766" text:class-names=""/></text:p>
          </draw:text-box>
          <svg:title/>
          <svg:desc/>
        </draw:frame>
        <draw:frame draw:id="id6" presentation:style-name="a773" draw:name="日期版面配置區 2" svg:x="4.39774in" svg:y="0in" svg:width="3.36435in" svg:height="0.55964in" presentation:class="date-time" presentation:placeholder="false">
          <draw:text-box>
            <text:p text:style-name="a772" text:class-names="" text:cond-style-name=""><text:span text:style-name="a769" text:class-names=""><text:date text:fixed="false" style:data-style-name="a770">2026/8/31</text:date></text:span><text:span text:style-name="a771" text:class-names=""/></text:p>
          </draw:text-box>
          <svg:title/>
          <svg:desc/>
        </draw:frame>
        <draw:page-thumbnail svg:x="1.08507in" svg:y="0.84028in" svg:width="5.59375in" svg:height="4.19618in" presentation:class="page" draw:id="id7" presentation:style-name="a774" draw:name="投影片圖像版面配置區 3">
          <svg:title/>
          <svg:desc/>
        </draw:page-thumbnail>
        <draw:frame draw:id="id8" presentation:style-name="a789" draw:name="備忘稿版面配置區 4" svg:x="0.77639in" svg:y="5.31654in" svg:width="6.21111in" svg:height="5.03672in" presentation:class="notes" presentation:placeholder="false">
          <draw:text-box>
            <text:p text:style-name="a776" text:class-names="" text:cond-style-name=""><text:span text:style-name="a775" text:class-names="">按一下以編輯母片文字樣式</text:span></text:p>
            <text:list text:style-name="a779">
              <text:list-item>
                <text:list text:style-name="a779">
                  <text:list-item>
                    <text:p text:style-name="a778" text:class-names="" text:cond-style-name=""><text:span text:style-name="a777" text:class-names="">第二層</text:span></text:p>
                  </text:list-item>
                </text:list>
              </text:list-item>
            </text:list>
            <text:list text:style-name="a782">
              <text:list-item>
                <text:list text:style-name="a782">
                  <text:list-item>
                    <text:list text:style-name="a782">
                      <text:list-item>
                        <text:p text:style-name="a781" text:class-names="" text:cond-style-name=""><text:span text:style-name="a780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785">
              <text:list-item>
                <text:list text:style-name="a785">
                  <text:list-item>
                    <text:list text:style-name="a785">
                      <text:list-item>
                        <text:list text:style-name="a785">
                          <text:list-item>
                            <text:p text:style-name="a784" text:class-names="" text:cond-style-name=""><text:span text:style-name="a783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788">
              <text:list-item>
                <text:list text:style-name="a788">
                  <text:list-item>
                    <text:list text:style-name="a788">
                      <text:list-item>
                        <text:list text:style-name="a788">
                          <text:list-item>
                            <text:list text:style-name="a788">
                              <text:list-item>
                                <text:p text:style-name="a787" text:class-names="" text:cond-style-name=""><text:span text:style-name="a786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792" draw:name="頁尾版面配置區 5" svg:x="0in" svg:y="10.63113in" svg:width="3.36435in" svg:height="0.55964in" presentation:class="footer" presentation:placeholder="false">
          <draw:text-box>
            <text:p text:style-name="a791" text:class-names="" text:cond-style-name=""><text:span text:style-name="a790" text:class-names=""/></text:p>
          </draw:text-box>
          <svg:title/>
          <svg:desc/>
        </draw:frame>
        <draw:frame draw:id="id10" presentation:style-name="a796" draw:name="投影片編號版面配置區 6" svg:x="4.39774in" svg:y="10.63113in" svg:width="3.36435in" svg:height="0.55964in" presentation:class="page-number" presentation:placeholder="false">
          <draw:text-box>
            <text:p text:style-name="a795" text:class-names="" text:cond-style-name=""><text:span text:style-name="a793" text:class-names=""><text:page-number style:num-format="1" text:fixed="false">‹#›</text:page-number></text:span><text:span text:style-name="a794" text:class-names=""/></text:p>
          </draw:text-box>
          <svg:title/>
          <svg:desc/>
        </draw:frame>
      </presentation:notes>
    </style:master-page>
    <style:master-page style:name="Master1-Layout12-cust-1_直排標題及文字" style:page-layout-name="pageLayout1" draw:style-name="a798">
      <draw:custom-shape svg:x="-0.05231in" svg:y="0in" svg:width="20.10809in" svg:height="15.01379in" draw:id="id103" draw:style-name="a801" draw:name="Shape 10">
        <svg:title/>
        <svg:desc/>
        <text:p text:style-name="a800" text:class-names="" text:cond-style-name=""><text:span text:style-name="a799" text:class-names=""/></text:p>
        <draw:enhanced-geometry xmlns:dr3d="urn:oasis:names:tc:opendocument:xmlns:dr3d:1.0" draw:type="non-primitive" svg:viewBox="0 0 21600 21600" draw:enhanced-path="M 0 0 L 21600 0 21600 21600 0 21600 Z N"/>
      </draw:custom-shape>
      <draw:custom-shape svg:x="11.90043in" svg:y="-0.31169in" svg:width="11.17362in" svg:height="15.31342in" draw:id="id104" draw:style-name="a804" draw:name="Shape 11">
        <svg:title/>
        <svg:desc/>
        <text:p text:style-name="a803" text:class-names="" text:cond-style-name=""><text:span text:style-name="a802" text:class-names=""/></text:p>
        <draw:enhanced-geometry xmlns:dr3d="urn:oasis:names:tc:opendocument:xmlns:dr3d:1.0" draw:type="non-primitive" svg:viewBox="0 0 164592 208788" draw:enhanced-path="M 0 1524 L 107442 208788 164592 208788 164592 0 Z N" draw:text-areas="?f8 ?f10 ?f9 ?f11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1 - ?f0"/>
          <draw:equation draw:name="f6" draw:formula="?f5 / 164592"/>
          <draw:equation draw:name="f7" draw:formula="?f4 / 208788"/>
          <draw:equation draw:name="f8" draw:formula="0 / ?f6"/>
          <draw:equation draw:name="f9" draw:formula="164592 / ?f6"/>
          <draw:equation draw:name="f10" draw:formula="0 / ?f7"/>
          <draw:equation draw:name="f11" draw:formula="208788 / ?f7"/>
        </draw:enhanced-geometry>
      </draw:custom-shape>
      <draw:custom-shape svg:x="-0.46709in" svg:y="13.86322in" svg:width="20.93765in" svg:height="1.13852in" draw:id="id105" draw:style-name="a807" draw:name="Shape 12">
        <svg:title/>
        <svg:desc/>
        <text:p text:style-name="a806" text:class-names="" text:cond-style-name=""><text:span text:style-name="a805" text:class-names=""/></text:p>
        <draw:enhanced-geometry xmlns:dr3d="urn:oasis:names:tc:opendocument:xmlns:dr3d:1.0" draw:path-stretchpoint-x="21600" draw:path-stretchpoint-y="21600" draw:type="non-primitive" svg:viewBox="0 0 21600 21600" draw:enhanced-path="M ?f0 ?f3 L ?f14 ?f2 ?f1 ?f2 ?f16 ?f3 Z N" draw:text-areas="?f21 ?f22 ?f23 ?f24" draw:glue-points="?f9 ?f27 ?f18 ?f2 ?f15 ?f6 ?f17 ?f3 ?f9 ?f26 ?f13 ?f6" draw:glue-point-leaving-directions="-360, -360, -90, -180, -180, -270" draw:modifiers="51542" draw:mirror-horizontal="true">
          <draw:equation draw:name="f0" draw:formula="left"/>
          <draw:equation draw:name="f1" draw:formula="right"/>
          <draw:equation draw:name="f2" draw:formula="top"/>
          <draw:equation draw:name="f3" draw:formula="bottom"/>
          <draw:equation draw:name="f4" draw:formula="?f3 - ?f2"/>
          <draw:equation draw:name="f5" draw:formula="?f4 / 2"/>
          <draw:equation draw:name="f6" draw:formula="?f2 + ?f5"/>
          <draw:equation draw:name="f7" draw:formula="?f1 - ?f0"/>
          <draw:equation draw:name="f8" draw:formula="?f7 / 2"/>
          <draw:equation draw:name="f9" draw:formula="?f0 + ?f8"/>
          <draw:equation draw:name="f10" draw:formula="min(?f7, ?f4)"/>
          <draw:equation draw:name="f11" draw:formula="100000 * ?f7 / ?f10"/>
          <draw:equation draw:name="f12" draw:formula="$0"/>
          <draw:equation draw:name="f13" draw:formula="?f10 * ?f12 / 200000"/>
          <draw:equation draw:name="f14" draw:formula="?f10 * ?f12 / 100000"/>
          <draw:equation draw:name="f15" draw:formula="?f1 - ?f13"/>
          <draw:equation draw:name="f16" draw:formula="?f1 - ?f14"/>
          <draw:equation draw:name="f17" draw:formula="?f16 / 2"/>
          <draw:equation draw:name="f18" draw:formula="?f1 - ?f17"/>
          <draw:equation draw:name="f19" draw:formula="5 * ?f12 / ?f11"/>
          <draw:equation draw:name="f20" draw:formula="(1 + ?f19) / 12"/>
          <draw:equation draw:name="f21" draw:formula="?f20 * ?f7"/>
          <draw:equation draw:name="f22" draw:formula="?f20 * ?f4"/>
          <draw:equation draw:name="f23" draw:formula="?f1 - ?f21"/>
          <draw:equation draw:name="f24" draw:formula="?f3 - ?f22"/>
          <draw:equation draw:name="f25" draw:formula="?f4 * ?f9 / ?f14"/>
          <draw:equation draw:name="f26" draw:formula="?f25"/>
          <draw:equation draw:name="f27" draw:formula="?f3 - ?f26"/>
        </draw:enhanced-geometry>
      </draw:custom-shape>
      <presentation:notes style:page-layout-name="pageLayout2" draw:style-name="a839">
        <draw:frame draw:id="id5" presentation:style-name="a810" draw:name="頁首版面配置區 1" svg:x="0in" svg:y="0in" svg:width="3.36435in" svg:height="0.55964in" presentation:class="header" presentation:placeholder="false">
          <draw:text-box>
            <text:p text:style-name="a809" text:class-names="" text:cond-style-name=""><text:span text:style-name="a808" text:class-names=""/></text:p>
          </draw:text-box>
          <svg:title/>
          <svg:desc/>
        </draw:frame>
        <draw:frame draw:id="id6" presentation:style-name="a815" draw:name="日期版面配置區 2" svg:x="4.39774in" svg:y="0in" svg:width="3.36435in" svg:height="0.55964in" presentation:class="date-time" presentation:placeholder="false">
          <draw:text-box>
            <text:p text:style-name="a814" text:class-names="" text:cond-style-name=""><text:span text:style-name="a811" text:class-names=""><text:date text:fixed="false" style:data-style-name="a812">2026/8/31</text:date></text:span><text:span text:style-name="a813" text:class-names=""/></text:p>
          </draw:text-box>
          <svg:title/>
          <svg:desc/>
        </draw:frame>
        <draw:page-thumbnail svg:x="1.08507in" svg:y="0.84028in" svg:width="5.59375in" svg:height="4.19618in" presentation:class="page" draw:id="id7" presentation:style-name="a816" draw:name="投影片圖像版面配置區 3">
          <svg:title/>
          <svg:desc/>
        </draw:page-thumbnail>
        <draw:frame draw:id="id8" presentation:style-name="a831" draw:name="備忘稿版面配置區 4" svg:x="0.77639in" svg:y="5.31654in" svg:width="6.21111in" svg:height="5.03672in" presentation:class="notes" presentation:placeholder="false">
          <draw:text-box>
            <text:p text:style-name="a818" text:class-names="" text:cond-style-name=""><text:span text:style-name="a817" text:class-names="">按一下以編輯母片文字樣式</text:span></text:p>
            <text:list text:style-name="a821">
              <text:list-item>
                <text:list text:style-name="a821">
                  <text:list-item>
                    <text:p text:style-name="a820" text:class-names="" text:cond-style-name=""><text:span text:style-name="a819" text:class-names="">第二層</text:span></text:p>
                  </text:list-item>
                </text:list>
              </text:list-item>
            </text:list>
            <text:list text:style-name="a824">
              <text:list-item>
                <text:list text:style-name="a824">
                  <text:list-item>
                    <text:list text:style-name="a824">
                      <text:list-item>
                        <text:p text:style-name="a823" text:class-names="" text:cond-style-name=""><text:span text:style-name="a822" text:class-names="">第三層</text:span></text:p>
                      </text:list-item>
                    </text:list>
                  </text:list-item>
                </text:list>
              </text:list-item>
            </text:list>
            <text:list text:style-name="a827">
              <text:list-item>
                <text:list text:style-name="a827">
                  <text:list-item>
                    <text:list text:style-name="a827">
                      <text:list-item>
                        <text:list text:style-name="a827">
                          <text:list-item>
                            <text:p text:style-name="a826" text:class-names="" text:cond-style-name=""><text:span text:style-name="a825" text:class-names="">第四層</text:span></text:p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  <text:list text:style-name="a830">
              <text:list-item>
                <text:list text:style-name="a830">
                  <text:list-item>
                    <text:list text:style-name="a830">
                      <text:list-item>
                        <text:list text:style-name="a830">
                          <text:list-item>
                            <text:list text:style-name="a830">
                              <text:list-item>
                                <text:p text:style-name="a829" text:class-names="" text:cond-style-name=""><text:span text:style-name="a828" text:class-names="">第五層</text:span></text:p>
                              </text:list-item>
                            </text:list>
                          </text:list-item>
                        </text:list>
                      </text:list-item>
                    </text:list>
                  </text:list-item>
                </text:list>
              </text:list-item>
            </text:list>
          </draw:text-box>
          <svg:title/>
          <svg:desc/>
        </draw:frame>
        <draw:frame draw:id="id9" presentation:style-name="a834" draw:name="頁尾版面配置區 5" svg:x="0in" svg:y="10.63113in" svg:width="3.36435in" svg:height="0.55964in" presentation:class="footer" presentation:placeholder="false">
          <draw:text-box>
            <text:p text:style-name="a833" text:class-names="" text:cond-style-name=""><text:span text:style-name="a832" text:class-names=""/></text:p>
          </draw:text-box>
          <svg:title/>
          <svg:desc/>
        </draw:frame>
        <draw:frame draw:id="id10" presentation:style-name="a838" draw:name="投影片編號版面配置區 6" svg:x="4.39774in" svg:y="10.63113in" svg:width="3.36435in" svg:height="0.55964in" presentation:class="page-number" presentation:placeholder="false">
          <draw:text-box>
            <text:p text:style-name="a837" text:class-names="" text:cond-style-name=""><text:span text:style-name="a835" text:class-names=""><text:page-number style:num-format="1" text:fixed="false">‹#›</text:page-number></text:span><text:span text:style-name="a836" text:class-names=""/></text:p>
          </draw:text-box>
          <svg:title/>
          <svg:desc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4.0 MicrosoftPowerPoint</meta:generator>
    <dc:title>PowerPoint 簡報</dc:title>
    <meta:initial-creator>Windows User</meta:initial-creator>
    <dc:creator>林立昇</dc:creator>
    <meta:creation-date>2020-05-21T02:35:10Z</meta:creation-date>
    <dc:date>2026-08-31T07:44:16Z</dc:date>
    <meta:editing-cycles>542</meta:editing-cycles>
    <meta:editing-duration>PT632467S</meta:editing-duration>
    <meta:document-statistic meta:paragraph-count="223" meta:word-count="1198"/>
  </office:meta>
</office:document-meta>
</file>