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hdphoto1.wdp" manifest:media-type=""/>
  <manifest:file-entry manifest:full-path="media/image2.png" manifest:media-type="image/png"/>
  <manifest:file-entry manifest:full-path="media/image3.png" manifest:media-type="image/pn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23.jpeg" manifest:media-type="image/jpeg"/>
  <manifest:file-entry manifest:full-path="media/image24.png" manifest:media-type="image/png"/>
  <manifest:file-entry manifest:full-path="media/image25.png" manifest:media-type="image/png"/>
  <manifest:file-entry manifest:full-path="media/image26.png" manifest:media-type="image/png"/>
  <manifest:file-entry manifest:full-path="media/image27.png" manifest:media-type="image/png"/>
  <manifest:file-entry manifest:full-path="media/image28.png" manifest:media-type="image/png"/>
  <manifest:file-entry manifest:full-path="media/image29.png" manifest:media-type="image/png"/>
  <manifest:file-entry manifest:full-path="media/image30.png" manifest:media-type="image/png"/>
  <manifest:file-entry manifest:full-path="media/image31.png" manifest:media-type="image/png"/>
  <manifest:file-entry manifest:full-path="media/image32.png" manifest:media-type="image/png"/>
  <manifest:file-entry manifest:full-path="media/image33.png" manifest:media-type="image/png"/>
  <manifest:file-entry manifest:full-path="media/image34.png" manifest:media-type="image/png"/>
  <manifest:file-entry manifest:full-path="media/image35.png" manifest:media-type="image/png"/>
  <manifest:file-entry manifest:full-path="media/image36.png" manifest:media-type="image/png"/>
  <manifest:file-entry manifest:full-path="media/image37.png" manifest:media-type="image/png"/>
  <manifest:file-entry manifest:full-path="media/image38.jpeg" manifest:media-type="image/jpeg"/>
  <manifest:file-entry manifest:full-path="media/image39.jpeg" manifest:media-type="image/jpeg"/>
  <manifest:file-entry manifest:full-path="media/image40.jpeg" manifest:media-type="image/jpeg"/>
  <manifest:file-entry manifest:full-path="media/image41.jpeg" manifest:media-type="image/jpeg"/>
  <manifest:file-entry manifest:full-path="media/image42.jpeg" manifest:media-type="image/jpeg"/>
  <manifest:file-entry manifest:full-path="media/image43.jpeg" manifest:media-type="image/jpeg"/>
  <manifest:file-entry manifest:full-path="media/image44.jpeg" manifest:media-type="image/jpeg"/>
  <manifest:file-entry manifest:full-path="media/image45.jpeg" manifest:media-type="image/jpeg"/>
  <manifest:file-entry manifest:full-path="media/image46.png" manifest:media-type="image/png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ext" style:name="a1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0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70">
      <style:drawing-page-properties draw:fill="solid" draw:fill-color="#ffffff" draw:opacity="100%" presentation:transition-type="manual" presentation:transition-speed="fast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841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71" style:parent-style-name="Graphics">
      <style:graphic-properties draw:fill="none" draw:stroke="none"/>
    </style:style>
    <style:style style:family="text" style:name="a1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2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7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4">
      <style:graphic-properties fo:wrap-option="wrap" fo:padding-top="0.09997in" fo:padding-bottom="0.09997in" fo:padding-left="0.09997in" fo:padding-right="0.09997in" draw:textarea-vertical-align="middle" draw:textarea-horizontal-align="left" draw:fill="solid" draw:fill-color="#ffffff" draw:opacity="17.69%" draw:stroke="none" draw:auto-grow-width="false" draw:auto-grow-height="false"/>
      <style:paragraph-properties style:font-independent-line-spacing="true" style:writing-mode="lr-tb"/>
    </style:style>
    <style:style style:family="text" style:name="a1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6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77">
      <style:graphic-properties fo:wrap-option="wrap" fo:padding-top="0.05in" fo:padding-bottom="0.05in" fo:padding-left="0.1in" fo:padding-right="0.1in" draw:textarea-vertical-align="middle" draw:textarea-horizontal-align="center" draw:fill="solid" draw:fill-color="#ebf8ff" draw:opacity="69.804%" draw:stroke="none" draw:auto-grow-width="false" draw:auto-grow-height="false"/>
      <style:paragraph-properties style:font-independent-line-spacing="true" style:writing-mode="lr-tb"/>
    </style:style>
    <style:style style:family="paragraph" style:name="a184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849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7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0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100%" draw:stroke="dash" draw:stroke-dash="a1339" svg:stroke-width="0.01389in" svg:stroke-color="#889ccb" svg:stroke-opacity="100%" draw:auto-grow-width="true" draw:auto-grow-height="true"/>
      <style:paragraph-properties style:font-independent-line-spacing="true" style:writing-mode="lr-tb"/>
    </style:style>
    <style:style style:family="text" style:name="a20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8">
      <style:text-properties fo:font-variant="normal" fo:text-transform="none" fo:color="#e46c0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9">
      <style:text-properties fo:font-variant="normal" fo:text-transform="none" fo:color="#e46c0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44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100%" draw:stroke="dash" draw:stroke-dash="a1343" svg:stroke-width="0.01389in" svg:stroke-color="#889ccb" svg:stroke-opacity="100%" draw:auto-grow-width="true" draw:auto-grow-height="true"/>
      <style:paragraph-properties style:font-independent-line-spacing="true" style:writing-mode="lr-tb"/>
    </style:style>
    <style:style style:family="text" style:name="a1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5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5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53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83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1854" style:parent-style-name="Graphics">
      <style:graphic-properties draw:fill="none" fo:clip="rect(0in, 0in, 0in, 0in)" draw:stroke="none"/>
    </style:style>
    <style:style style:family="graphic" style:name="a884" style:parent-style-name="Graphics">
      <style:graphic-properties draw:fill="none" draw:stroke="none"/>
    </style:style>
    <style:style style:family="graphic" style:name="a1855" style:parent-style-name="Graphics">
      <style:graphic-properties draw:fill="none" fo:clip="rect(-0.04987in, 0in, 0in, -0.02888in)" draw:stroke="none"/>
    </style:style>
    <style:style style:family="text" style:name="a8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856" style:parent-style-name="Graphics">
      <style:graphic-properties draw:fill="none" draw:stroke="none"/>
    </style:style>
    <style:style style:family="text" style:name="a8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857" style:parent-style-name="Graphics">
      <style:graphic-properties draw:fill="none" fo:clip="rect(0in, 0in, 0in, 0in)" draw:stroke="none"/>
    </style:style>
    <style:style style:family="paragraph" style:name="a887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58">
      <style:graphic-properties draw:fill="none" draw:stroke="solid" svg:stroke-width="0.01389in" svg:stroke-color="#000000" svg:stroke-opacity="100%"/>
    </style:style>
    <style:style style:family="graphic" style:name="a88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859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1.33333in" style:font-size-asian="1.33333in" style:font-size-complex="1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90">
      <style:paragraph-properties fo:line-height="100%" fo:text-align="left" style:tab-stop-distance="2.0002in" fo:margin-left="1in" fo:margin-right="0in" fo:text-indent="-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51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100%" draw:stroke="dash" draw:stroke-dash="a1350" svg:stroke-width="0.01389in" svg:stroke-color="#889ccb" svg:stroke-opacity="100%" draw:auto-grow-width="true" draw:auto-grow-height="true"/>
      <style:paragraph-properties style:font-independent-line-spacing="true" style:writing-mode="lr-tb"/>
    </style:style>
    <style:style style:family="text" style:name="a20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55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100%" draw:stroke="dash" draw:stroke-dash="a1354" svg:stroke-width="0.01389in" svg:stroke-color="#889ccb" svg:stroke-opacity="100%" draw:auto-grow-width="true" draw:auto-grow-height="true"/>
      <style:paragraph-properties style:font-independent-line-spacing="true" style:writing-mode="lr-tb"/>
    </style:style>
    <style:style style:family="text" style:name="a1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59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100%" draw:stroke="dash" draw:stroke-dash="a1358" svg:stroke-width="0.01389in" svg:stroke-color="#889ccb" svg:stroke-opacity="100%" draw:auto-grow-width="true" draw:auto-grow-height="true"/>
      <style:paragraph-properties style:font-independent-line-spacing="true" style:writing-mode="lr-tb"/>
    </style:style>
    <style:style style:family="text" style:name="a1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1.33333in" style:font-size-asian="1.33333in" style:font-size-complex="1.33333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1">
      <style:paragraph-properties fo:line-height="100%" fo:text-align="center" style:tab-stop-distance="2.0002in" fo:margin-left="0in" fo:margin-right="0in" fo:text-indent="0in" fo:margin-top="0.31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2">
      <style:graphic-properties fo:wrap-option="wrap" fo:padding-top="0.10001in" fo:padding-bottom="0.10001in" fo:padding-left="0.20002in" fo:padding-right="0.20002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1863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8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86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9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66">
      <style:graphic-properties draw:fill="none" draw:stroke="solid" svg:stroke-width="0.01042in" svg:stroke-color="#7f7f7f" svg:stroke-opacity="100%" svg:stroke-linecap="butt"/>
    </style:style>
    <style:style style:family="text" style:name="a8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6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6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9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9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6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6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6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71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text" style:name="a187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3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5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7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79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4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7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80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8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18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6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87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0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1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0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0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0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0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0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9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83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3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5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88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1386" svg:stroke-width="0.04167in" svg:stroke-color="#d28986" draw:marker-end="a1387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13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9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1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9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graphic" style:name="a1200">
      <style:graphic-properties fo:wrap-option="wrap" fo:padding-top="0.05in" fo:padding-bottom="0.05in" fo:padding-left="0.1in" fo:padding-right="0.1in" draw:textarea-vertical-align="middle" draw:textarea-horizontal-align="center" draw:fill="solid" draw:fill-color="#f79646" draw:opacity="100%" draw:stroke="none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drawing-page" style:name="a18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03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9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04">
      <style:graphic-properties fo:wrap-option="wrap" fo:padding-top="0.05in" fo:padding-bottom="0.05in" fo:padding-left="0.1in" fo:padding-right="0.1in" draw:textarea-vertical-align="middle" draw:textarea-horizontal-align="center" draw:fill="solid" draw:fill-color="#f79646" draw:opacity="100%" draw:stroke="none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text" style:name="a189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6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07">
      <style:graphic-properties fo:wrap-option="wrap" fo:padding-top="0.05in" fo:padding-bottom="0.05in" fo:padding-left="0.1in" fo:padding-right="0.1in" draw:textarea-vertical-align="middle" draw:textarea-horizontal-align="center" draw:fill="solid" draw:fill-color="#f79646" draw:opacity="100%" draw:stroke="none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drawing-page" style:name="a120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09" style:parent-style-name="Graphics">
      <style:graphic-properties draw:fill="none" fo:clip="rect(0in, 0in, 0in, 0in)" draw:stroke="none"/>
    </style:style>
    <style:style style:family="text" style:name="a171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1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1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13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390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93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1391" svg:stroke-width="0.04167in" svg:stroke-color="#8667a6" draw:marker-end="a1392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13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5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98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1396" svg:stroke-width="0.04167in" svg:stroke-color="#8667a6" draw:marker-end="a1397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13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10" style:parent-style-name="Graphics">
      <style:graphic-properties draw:fill="none" fo:clip="rect(0in, 0in, 0in, 0in)" draw:stroke="none"/>
    </style:style>
    <style:style style:family="graphic" style:name="a1211" style:parent-style-name="Graphics">
      <style:graphic-properties draw:fill="none" fo:clip="rect(0in, 0in, 0in, 0in)" draw:stroke="none" draw:luminance="20%" draw:contrast="0%"/>
    </style:style>
    <style:style style:family="graphic" style:name="a1212" style:parent-style-name="Graphics">
      <style:graphic-properties draw:fill="none" fo:clip="rect(0in, 0in, 0in, 0in)" draw:stroke="none" draw:luminance="20%" draw:contrast="0%"/>
    </style:style>
    <style:style style:family="graphic" style:name="a1213" style:parent-style-name="Graphics">
      <style:graphic-properties draw:fill="none" fo:clip="rect(0in, 0in, 0in, 0in)" draw:stroke="none" draw:luminance="20%" draw:contrast="0%"/>
    </style:style>
    <style:style style:family="graphic" style:name="a1214" style:parent-style-name="Graphics">
      <style:graphic-properties draw:fill="none" fo:clip="rect(0in, 0in, 0in, 0in)" draw:stroke="none"/>
    </style:style>
    <style:style style:family="graphic" style:name="a1215" style:parent-style-name="Graphics">
      <style:graphic-properties draw:fill="none" fo:clip="rect(0in, 0in, 0in, 0in)" draw:stroke="none"/>
    </style:style>
    <style:style style:family="graphic" style:name="a1216" style:parent-style-name="Graphics">
      <style:graphic-properties draw:fill="none" fo:clip="rect(0in, 0in, 0in, 0in)" draw:stroke="none"/>
    </style:style>
    <style:style style:family="text" style:name="a121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1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21">
      <style:graphic-properties draw:fill="none" draw:stroke="solid" svg:stroke-width="0.04167in" svg:stroke-color="#ff0000" draw:marker-start="a1719" draw:marker-end="a1720" svg:stroke-opacity="100%" svg:stroke-linecap="butt"/>
    </style:style>
    <style:style style:family="graphic" style:name="a1724">
      <style:graphic-properties draw:fill="none" draw:stroke="solid" svg:stroke-width="0.04167in" svg:stroke-color="#ff0000" draw:marker-start="a1722" draw:marker-end="a1723" svg:stroke-opacity="100%" svg:stroke-linecap="butt"/>
    </style:style>
    <style:style style:family="text" style:name="a172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22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3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2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6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7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presentation" style:name="a1737">
      <style:graphic-properties draw:fill="none" draw:stroke="solid" svg:stroke-width="0.01389in" svg:stroke-color="#000000" svg:stroke-opacity="100%"/>
    </style:style>
    <style:style style:family="presentation" style:name="a1738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3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3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12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9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2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4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74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745" style:parent-style-name="Graphics">
      <style:graphic-properties draw:fill="none" draw:stroke="none"/>
    </style:style>
    <style:style style:family="text" style:name="a17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9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40">
      <style:graphic-properties fo:wrap-option="wrap" fo:padding-top="0.05in" fo:padding-bottom="0.05in" fo:padding-left="0.1in" fo:padding-right="0.1in" draw:textarea-vertical-align="middle" draw:textarea-horizontal-align="center" draw:fill="solid" draw:fill-color="#f79646" draw:opacity="100%" draw:stroke="none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text" style:name="a12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3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4">
      <style:graphic-properties fo:wrap-option="wrap" fo:padding-top="0.05in" fo:padding-bottom="0.05in" fo:padding-left="0.1in" fo:padding-right="0.1in" draw:textarea-vertical-align="middle" draw:textarea-horizontal-align="center" draw:fill="solid" draw:fill-color="#f79646" draw:opacity="100%" draw:stroke="none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text" style:name="a12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7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8">
      <style:graphic-properties fo:wrap-option="wrap" fo:padding-top="0.05in" fo:padding-bottom="0.05in" fo:padding-left="0.1in" fo:padding-right="0.1in" draw:textarea-vertical-align="middle" draw:textarea-horizontal-align="center" draw:fill="solid" draw:fill-color="#f79646" draw:opacity="100%" draw:stroke="none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text" style:name="a12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5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5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5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5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1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2">
      <style:graphic-properties fo:wrap-option="wrap" fo:padding-top="0.05in" fo:padding-bottom="0.05in" fo:padding-left="0.1in" fo:padding-right="0.1in" draw:textarea-vertical-align="middle" draw:textarea-horizontal-align="center" draw:fill="solid" draw:fill-color="#f79646" draw:opacity="100%" draw:stroke="none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text" style:name="a12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5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6">
      <style:graphic-properties fo:wrap-option="wrap" fo:padding-top="0.05in" fo:padding-bottom="0.05in" fo:padding-left="0.1in" fo:padding-right="0.1in" draw:textarea-vertical-align="middle" draw:textarea-horizontal-align="center" draw:fill="solid" draw:fill-color="#f79646" draw:opacity="100%" draw:stroke="none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text" style:name="a12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8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9">
      <style:graphic-properties fo:wrap-option="wrap" fo:padding-top="0.05in" fo:padding-bottom="0.05in" fo:padding-left="0.1in" fo:padding-right="0.1in" draw:textarea-vertical-align="middle" draw:textarea-horizontal-align="center" draw:fill="solid" draw:fill-color="#f79646" draw:opacity="100%" draw:stroke="none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paragraph" style:name="a176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1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62" style:parent-style-name="Graphics">
      <style:graphic-properties draw:fill="none" fo:clip="rect(0in, 0in, 0in, 0in)" draw:stroke="none"/>
    </style:style>
    <style:style style:family="text" style:name="a1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graphic" style:name="a1260" style:parent-style-name="Graphics">
      <style:graphic-properties draw:fill="none" fo:clip="rect(0in, 0in, 0in, 0in)" draw:stroke="none"/>
    </style:style>
    <style:style style:family="text" style:name="a12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2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3">
      <style:graphic-properties fo:wrap-option="wrap" fo:padding-top="0.05in" fo:padding-bottom="0.05in" fo:padding-left="0.1in" fo:padding-right="0.1in" draw:textarea-vertical-align="middle" draw:textarea-horizontal-align="center" draw:fill="solid" draw:fill-color="#f79646" draw:opacity="100%" draw:stroke="none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text" style:name="a12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5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6">
      <style:graphic-properties fo:wrap-option="wrap" fo:padding-top="0.05in" fo:padding-bottom="0.05in" fo:padding-left="0.1in" fo:padding-right="0.1in" draw:textarea-vertical-align="middle" draw:textarea-horizontal-align="center" draw:fill="solid" draw:fill-color="#f79646" draw:opacity="100%" draw:stroke="none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text" style:name="a1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69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0">
      <style:graphic-properties draw:fill="none" draw:stroke="solid" svg:stroke-width="0.01389in" svg:stroke-color="#000000" svg:stroke-opacity="100%"/>
    </style:style>
    <style:style style:family="presentation" style:name="a1771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4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75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7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77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778" style:parent-style-name="Graphics">
      <style:graphic-properties draw:fill="none" draw:stroke="none"/>
    </style:style>
    <style:style style:family="text" style:name="a17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27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72">
      <style:graphic-properties draw:fill="none" draw:stroke="solid" svg:stroke-width="0.01042in" svg:stroke-color="#7f7f7f" svg:stroke-opacity="100%" svg:stroke-linecap="butt"/>
    </style:style>
    <style:style style:family="text" style:name="a127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7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7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text" style:name="a127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82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8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8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8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8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8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0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601">
      <style:paragraph-properties fo:text-align="center"/>
    </style:style>
    <style:style style:family="table-cell" style:name="a1603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604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1605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606">
      <style:paragraph-properties fo:text-align="center"/>
    </style:style>
    <style:style style:family="table-cell" style:name="a1608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paragraph" style:name="a1280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9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128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3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6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9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9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9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9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9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105">
      <style:paragraph-properties fo:line-height="100%" fo:text-align="left" style:tab-stop-distance="2.0002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0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610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611">
      <style:paragraph-properties fo:text-align="center"/>
    </style:style>
    <style:style style:family="table-cell" style:name="a1613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614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1615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616">
      <style:paragraph-properties fo:text-align="center"/>
    </style:style>
    <style:style style:family="table-cell" style:name="a1618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29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9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129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2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5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9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9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11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3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14" style:parent-style-name="Graphics">
      <style:graphic-properties draw:fill="none" fo:clip="rect(0in, 0in, 0in, 0in)" draw:stroke="none"/>
    </style:style>
    <style:style style:family="graphic" style:name="a1115" style:parent-style-name="Graphics">
      <style:graphic-properties draw:fill="none" fo:clip="rect(0in, 0in, 0in, 0in)" draw:stroke="none"/>
    </style:style>
    <style:style style:family="drawing-page" style:name="a111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0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621">
      <style:paragraph-properties fo:text-align="center"/>
    </style:style>
    <style:style style:family="table-cell" style:name="a1623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624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1625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626">
      <style:paragraph-properties fo:text-align="center"/>
    </style:style>
    <style:style style:family="table-cell" style:name="a1628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629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graphic" style:name="a112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3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4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27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0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631">
      <style:paragraph-properties fo:text-align="center"/>
    </style:style>
    <style:style style:family="table-cell" style:name="a1633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1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113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3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3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45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presentation" style:name="a1646">
      <style:graphic-properties draw:fill="none" draw:stroke="solid" svg:stroke-width="0.01389in" svg:stroke-color="#000000" svg:stroke-opacity="100%"/>
    </style:style>
    <style:style style:family="presentation" style:name="a1647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40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1141" style:parent-style-name="Graphics">
      <style:graphic-properties draw:fill="none" fo:clip="rect(0in, 0in, 0in, 0in)" draw:stroke="none"/>
    </style:style>
    <style:style style:family="text" style:name="a1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50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51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5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65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654" style:parent-style-name="Graphics">
      <style:graphic-properties draw:fill="none" draw:stroke="none"/>
    </style:style>
    <style:style style:family="graphic" style:name="a1655" style:parent-style-name="Graphics">
      <style:graphic-properties draw:fill="none" draw:stroke="none"/>
    </style:style>
    <style:style style:family="text" style:name="a165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59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5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152" style:parent-style-name="Graphics">
      <style:graphic-properties draw:fill="none" fo:clip="rect(0in, 0in, 0in, 0in)" draw:stroke="none"/>
    </style:style>
    <style:style style:family="drawing-page" style:name="a115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5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5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6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6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6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6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6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6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60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16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3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4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6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6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1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72" style:parent-style-name="Graphics">
      <style:graphic-properties draw:fill="none" fo:clip="rect(0in, 0in, 0in, 0in)" draw:stroke="none"/>
    </style:style>
    <style:style style:family="text" style:name="a16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graphic" style:name="a117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73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7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graphic" style:name="a1178" style:parent-style-name="Graphics">
      <style:graphic-properties draw:fill="none" fo:clip="rect(0in, 0in, 0in, 0in)" draw:stroke="none"/>
    </style:style>
    <style:style style:family="graphic" style:name="a1179" style:parent-style-name="Graphics">
      <style:graphic-properties draw:fill="none" fo:clip="rect(0in, 0in, 0in, 0in)" draw:stroke="none"/>
    </style:style>
    <style:style style:family="text" style:name="a1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8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presentation" style:name="a1687">
      <style:graphic-properties draw:fill="none" draw:stroke="solid" svg:stroke-width="0.01389in" svg:stroke-color="#000000" svg:stroke-opacity="100%"/>
    </style:style>
    <style:style style:family="presentation" style:name="a1688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80" style:parent-style-name="Graphics">
      <style:graphic-properties draw:fill="none" fo:clip="rect(0in, 0in, 0in, 0in)" draw:stroke="none"/>
    </style:style>
    <style:style style:family="text" style:name="a15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81" style:parent-style-name="Graphics">
      <style:graphic-properties draw:fill="none" fo:clip="rect(0in, 0in, 0in, 0in)" draw:stroke="none"/>
    </style:style>
    <style:style style:family="graphic" style:name="a1182" style:parent-style-name="Graphics">
      <style:graphic-properties draw:fill="none" fo:clip="rect(0in, 0in, 0in, 0in)" draw:stroke="none"/>
    </style:style>
    <style:style style:family="graphic" style:name="a1183" style:parent-style-name="Graphics">
      <style:graphic-properties draw:fill="none" fo:clip="rect(0in, 0in, 0in, 0in)" draw:stroke="none"/>
    </style:style>
    <style:style style:family="graphic" style:name="a1184" style:parent-style-name="Graphics">
      <style:graphic-properties draw:fill="none" fo:clip="rect(0in, 0in, 0in, 0in)" draw:stroke="none"/>
    </style:style>
    <style:style style:family="text" style:name="a11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7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8">
      <style:graphic-properties fo:wrap-option="wrap" fo:padding-top="0.05in" fo:padding-bottom="0.05in" fo:padding-left="0.1in" fo:padding-right="0.1in" draw:textarea-vertical-align="middle" draw:textarea-horizontal-align="center" draw:fill="solid" draw:fill-color="#f79646" draw:opacity="100%" draw:stroke="none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text" style:name="a11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92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9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6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0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695" style:parent-style-name="Graphics">
      <style:graphic-properties draw:fill="none" draw:stroke="none"/>
    </style:style>
    <style:style style:family="paragraph" style:name="a100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96" style:parent-style-name="Graphics">
      <style:graphic-properties draw:fill="none" draw:stroke="none"/>
    </style:style>
    <style:style style:family="graphic" style:name="a1002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97" style:parent-style-name="Graphics">
      <style:graphic-properties draw:fill="none" draw:stroke="none"/>
    </style:style>
    <style:style style:family="table" style:name="a1003">
      <style:table-properties style:writing-mode="lr-tb"/>
    </style:style>
    <style:style style:family="text" style:name="a16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004">
      <style:table-column-properties style:column-width="5.00056in"/>
    </style:style>
    <style:style style:family="text" style:name="a16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005">
      <style:table-column-properties style:column-width="10.98547in"/>
    </style:style>
    <style:style style:family="table-row" style:name="a1006">
      <style:table-row-properties style:row-height="1.25274in"/>
    </style:style>
    <style:style style:family="text" style:name="a1007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1008">
      <style:paragraph-properties fo:text-align="center"/>
    </style:style>
    <style:style style:family="text" style:name="a15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191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2">
      <style:graphic-properties fo:wrap-option="wrap" fo:padding-top="0.05in" fo:padding-bottom="0.05in" fo:padding-left="0.1in" fo:padding-right="0.1in" draw:textarea-vertical-align="middle" draw:textarea-horizontal-align="center" draw:fill="solid" draw:fill-color="#f79646" draw:opacity="100%" draw:stroke="none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text" style:name="a11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5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6">
      <style:graphic-properties fo:wrap-option="wrap" fo:padding-top="0.05in" fo:padding-bottom="0.05in" fo:padding-left="0.1in" fo:padding-right="0.1in" draw:textarea-vertical-align="middle" draw:textarea-horizontal-align="center" draw:fill="solid" draw:fill-color="#f79646" draw:opacity="100%" draw:stroke="none" draw:shadow="visible" draw:shadow-offset-x="0in" draw:shadow-offset-y="0.02187in" draw:shadow-color="#000000" draw:shadow-opacity="38%" draw:auto-grow-width="false" draw:auto-grow-height="false"/>
      <style:paragraph-properties style:font-independent-line-spacing="true" style:writing-mode="lr-tb"/>
    </style:style>
    <style:style style:family="text" style:name="a11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9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10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1011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1012">
      <style:paragraph-properties fo:text-align="center"/>
    </style:style>
    <style:style style:family="table-cell" style:name="a1014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able-row" style:name="a1015">
      <style:table-row-properties style:row-height="1.25274in"/>
    </style:style>
    <style:style style:family="text" style:name="a1016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1017">
      <style:paragraph-properties fo:text-align="center"/>
    </style:style>
    <style:style style:family="table-cell" style:name="a1019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able" style:name="a1520">
      <style:table-properties style:writing-mode="lr-tb"/>
    </style:style>
    <style:style style:family="table-column" style:name="a1521">
      <style:table-column-properties style:column-width="1.21702in"/>
    </style:style>
    <style:style style:family="table-column" style:name="a1522">
      <style:table-column-properties style:column-width="0.91843in"/>
    </style:style>
    <style:style style:family="table-column" style:name="a1523">
      <style:table-column-properties style:column-width="1.32108in"/>
    </style:style>
    <style:style style:family="table-column" style:name="a1524">
      <style:table-column-properties style:column-width="1.41156in"/>
    </style:style>
    <style:style style:family="table-column" style:name="a1525">
      <style:table-column-properties style:column-width="1.21702in"/>
    </style:style>
    <style:style style:family="table-column" style:name="a1526">
      <style:table-column-properties style:column-width="0.96787in"/>
    </style:style>
    <style:style style:family="table-column" style:name="a1527">
      <style:table-column-properties style:column-width="1.30327in"/>
    </style:style>
    <style:style style:family="table-column" style:name="a1528">
      <style:table-column-properties style:column-width="1.37992in"/>
    </style:style>
    <style:style style:family="table-row" style:name="a1529">
      <style:table-row-properties style:row-height="0.52752in"/>
    </style:style>
    <style:style style:family="text" style:name="a1020">
      <style:text-properties fo:color="#00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1021">
      <style:text-properties fo:color="#00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1022">
      <style:text-properties fo:color="#00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1023">
      <style:paragraph-properties fo:text-align="center"/>
    </style:style>
    <style:style style:family="table-cell" style:name="a1025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able-row" style:name="a1026">
      <style:table-row-properties style:row-height="1.25274in"/>
    </style:style>
    <style:style style:family="text" style:name="a1027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1028">
      <style:paragraph-properties fo:text-align="center"/>
    </style:style>
    <style:style style:family="text" style:name="a1530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31">
      <style:paragraph-properties/>
    </style:style>
    <style:style style:family="table-cell" style:name="a1533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34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/>
    </style:style>
    <style:style style:family="table-cell" style:name="a1536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able-row" style:name="a1537">
      <style:table-row-properties style:row-height="0.52752in"/>
    </style:style>
    <style:style style:family="text" style:name="a1538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39">
      <style:paragraph-properties fo:text-align="center"/>
    </style:style>
    <style:style style:family="table-cell" style:name="a1030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1031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/>
    </style:style>
    <style:style style:family="text" style:name="a1032">
      <style:text-properties fo:color="#00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1033">
      <style:paragraph-properties fo:text-align="center"/>
    </style:style>
    <style:style style:family="table-cell" style:name="a1035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able-row" style:name="a1036">
      <style:table-row-properties style:row-height="1.25274in"/>
    </style:style>
    <style:style style:family="text" style:name="a1037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1038">
      <style:paragraph-properties fo:text-align="center"/>
    </style:style>
    <style:style style:family="table-cell" style:name="a1541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42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43">
      <style:paragraph-properties fo:text-align="center"/>
    </style:style>
    <style:style style:family="table-cell" style:name="a1545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46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47">
      <style:paragraph-properties fo:text-align="center"/>
    </style:style>
    <style:style style:family="text" style:name="a2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549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2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02">
      <style:paragraph-properties fo:line-height="100%" fo:text-align="left" style:tab-stop-distance="2.0002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40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1041">
      <style:text-properties fo:color="#0d0d0d" fo:font-family="微軟正黑體" style:font-family-asian="微軟正黑體" style:font-family-generic="swiss" style:font-family-generic-asian="swiss" style:font-pitch="variable" style:font-pitch-asian="variable" style:language-asian="zh" style:country-asian="TW" fo:font-weight="bold" style:font-weight-asian="bold" style:font-weight-complex="bold"/>
    </style:style>
    <style:style style:family="text" style:name="a9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2">
      <style:text-properties fo:color="#0d0d0d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90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3">
      <style:text-properties fo:color="#0d0d0d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graphic" style:name="a9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044">
      <style:text-properties fo:color="#0d0d0d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5">
      <style:text-properties fo:color="#0d0d0d" fo:font-family="微軟正黑體" style:font-family-asian="微軟正黑體" style:font-family-generic="swiss" style:font-family-generic-asian="swiss" style:font-pitch="variable" style:font-pitch-asian="variable" style:language-asian="zh" style:country-asian="TW" fo:font-weight="bold" style:font-weight-asian="bold" style:font-weight-complex="bold"/>
    </style:style>
    <style:style style:family="text" style:name="a9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6">
      <style:text-properties fo:color="#0d0d0d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7">
      <style:text-properties fo:color="#0d0d0d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8">
      <style:text-properties fo:color="#0d0d0d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9">
      <style:text-properties fo:color="#0d0d0d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0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9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1">
      <style:paragraph-properties fo:text-align="center"/>
    </style:style>
    <style:style style:family="table-cell" style:name="a1553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54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55">
      <style:paragraph-properties fo:text-align="center"/>
    </style:style>
    <style:style style:family="table-cell" style:name="a1557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58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2110">
      <style:paragraph-properties fo:line-height="100%" fo:text-align="left" style:tab-stop-distance="2.0002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9">
      <style:paragraph-properties fo:text-align="center"/>
    </style:style>
    <style:style style:family="text" style:name="a2112">
      <style:text-properties fo:font-variant="normal" fo:text-transform="none" fo:color="#e46c0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0">
      <style:paragraph-properties fo:text-align="center"/>
    </style:style>
    <style:style style:family="paragraph" style:name="a910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52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graphic" style:name="a91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able-row" style:name="a1053">
      <style:table-row-properties style:row-height="1.25274in"/>
    </style:style>
    <style:style style:family="presentation" style:name="a912">
      <style:graphic-properties draw:fill="none" draw:stroke="solid" svg:stroke-width="0.01389in" svg:stroke-color="#000000" svg:stroke-opacity="100%"/>
    </style:style>
    <style:style style:family="text" style:name="a1054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resentation" style:name="a913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5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6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7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916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8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graphic" style:name="a917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59">
      <style:paragraph-properties fo:text-align="center"/>
    </style:style>
    <style:style style:family="drawing-page" style:name="a91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91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561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able-row" style:name="a1562">
      <style:table-row-properties style:row-height="0.52752in"/>
    </style:style>
    <style:style style:family="text" style:name="a1563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64">
      <style:paragraph-properties fo:text-align="center"/>
    </style:style>
    <style:style style:family="table-cell" style:name="a1566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67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68">
      <style:paragraph-properties fo:text-align="center"/>
    </style:style>
    <style:style style:family="text" style:name="a2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4">
      <style:paragraph-properties fo:line-height="100%" fo:text-align="left" style:tab-stop-distance="2.0002in" fo:margin-left="1in" fo:margin-right="0in" fo:text-indent="-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8">
      <style:paragraph-properties fo:line-height="100%" fo:text-align="left" style:tab-stop-distance="2.0002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61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2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3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92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4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graphic" style:name="a923">
      <style:graphic-properties fo:wrap-option="no-wrap" fo:padding-top="0.10001in" fo:padding-bottom="0.10001in" fo:padding-left="0.20002in" fo:padding-right="0.20002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065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 style:letter-kerning="true"/>
    </style:style>
    <style:style style:family="text" style:name="a9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6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 style:letter-kerning="true"/>
    </style:style>
    <style:style style:family="text" style:name="a9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7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 style:letter-kerning="true"/>
    </style:style>
    <style:style style:family="paragraph" style:name="a926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8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 style:letter-kerning="true"/>
    </style:style>
    <style:style style:family="graphic" style:name="a927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9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 style:letter-kerning="true"/>
    </style:style>
    <style:style style:family="text" style:name="a9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570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1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72">
      <style:paragraph-properties fo:text-align="center"/>
    </style:style>
    <style:style style:family="table-cell" style:name="a1574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75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7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/>
    </style:style>
    <style:style style:family="table-cell" style:name="a1577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78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2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9">
      <style:paragraph-properties fo:text-align="center"/>
    </style:style>
    <style:style style:family="text" style:name="a2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6">
      <style:paragraph-properties fo:line-height="100%" fo:text-align="left" style:tab-stop-distance="2.0002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213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70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 style:letter-kerning="true"/>
    </style:style>
    <style:style style:family="text" style:name="a1071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 style:letter-kerning="true"/>
    </style:style>
    <style:style style:family="graphic" style:name="a190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30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2">
      <style:paragraph-properties fo:text-align="left"/>
    </style:style>
    <style:style style:family="graphic" style:name="a93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190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2">
      <style:graphic-properties draw:fill="none" draw:stroke="solid" svg:stroke-width="0.02778in" svg:stroke-color="#953735" svg:stroke-opacity="100%" svg:stroke-linecap="butt"/>
    </style:style>
    <style:style style:family="graphic" style:name="a1903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able-cell" style:name="a1074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graphic" style:name="a933">
      <style:graphic-properties draw:fill="none" draw:stroke="solid" svg:stroke-width="0.02778in" svg:stroke-color="#953735" svg:stroke-opacity="100%" svg:stroke-linecap="butt"/>
    </style:style>
    <style:style style:family="text" style:name="a190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0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07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0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0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3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7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8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paragraph" style:name="a190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81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2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83">
      <style:paragraph-properties fo:text-align="center"/>
    </style:style>
    <style:style style:family="table-cell" style:name="a1585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86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87">
      <style:paragraph-properties fo:text-align="center"/>
    </style:style>
    <style:style style:family="text" style:name="a21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589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21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43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4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00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01">
      <style:graphic-properties fo:wrap-option="wrap" fo:padding-top="0.05in" fo:padding-bottom="0.05in" fo:padding-left="0.1in" fo:padding-right="0.1in" draw:textarea-vertical-align="middle" draw:textarea-horizontal-align="center" draw:fill="solid" draw:fill-color="#f6b9b9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214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3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04">
      <style:graphic-properties fo:wrap-option="wrap" fo:padding-top="0.05in" fo:padding-bottom="0.05in" fo:padding-left="0.1in" fo:padding-right="0.1in" draw:textarea-vertical-align="middle" draw:textarea-horizontal-align="center" draw:fill="solid" draw:fill-color="#f6b9b9" draw:opacity="100%" draw:stroke="none" draw:auto-grow-width="false" draw:auto-grow-height="false"/>
      <style:paragraph-properties style:font-independent-line-spacing="true" style:writing-mode="lr-tb"/>
    </style:style>
    <style:style style:family="text" style:name="a14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6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07">
      <style:graphic-properties fo:wrap-option="wrap" fo:padding-top="0.05in" fo:padding-bottom="0.05in" fo:padding-left="0.1in" fo:padding-right="0.1in" draw:textarea-vertical-align="middle" draw:textarea-horizontal-align="center" draw:fill="solid" draw:fill-color="#f6b9b9" draw:opacity="100%" draw:stroke="none" draw:auto-grow-width="false" draw:auto-grow-height="false"/>
      <style:paragraph-properties style:font-independent-line-spacing="true" style:writing-mode="lr-tb"/>
    </style:style>
    <style:style style:family="text" style:name="a14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09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1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1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82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4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42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paragraph" style:name="a1913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914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8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86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1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4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47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text" style:name="a191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89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0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191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48">
      <style:graphic-properties draw:fill="none" draw:stroke="solid" svg:stroke-width="0.02778in" svg:stroke-color="#953735" svg:stroke-opacity="100%" svg:stroke-linecap="butt"/>
    </style:style>
    <style:style style:family="paragraph" style:name="a15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/>
    </style:style>
    <style:style style:family="text" style:name="a9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592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able-row" style:name="a1593">
      <style:table-row-properties style:row-height="0.52752in"/>
    </style:style>
    <style:style style:family="text" style:name="a1594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1595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96">
      <style:paragraph-properties fo:text-align="center"/>
    </style:style>
    <style:style style:family="table-cell" style:name="a1598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paragraph" style:name="a2150">
      <style:paragraph-properties fo:line-height="100%" fo:text-align="left" style:tab-stop-distance="2.0002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9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2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3">
      <style:paragraph-properties fo:line-height="100%" fo:text-align="left" style:tab-stop-distance="2.0002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10">
      <style:graphic-properties fo:wrap-option="wrap" fo:padding-top="0.05in" fo:padding-bottom="0.05in" fo:padding-left="0.1in" fo:padding-right="0.1in" draw:textarea-vertical-align="middle" draw:textarea-horizontal-align="center" draw:fill="solid" draw:fill-color="#f6b9b9" draw:opacity="100%" draw:stroke="none" draw:auto-grow-width="false" draw:auto-grow-height="false"/>
      <style:paragraph-properties style:font-independent-line-spacing="true" style:writing-mode="lr-tb"/>
    </style:style>
    <style:style style:family="text" style:name="a2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7">
      <style:paragraph-properties fo:line-height="100%" fo:text-align="left" style:tab-stop-distance="2.0002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2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13">
      <style:graphic-properties fo:wrap-option="wrap" fo:padding-top="0.05in" fo:padding-bottom="0.05in" fo:padding-left="0.1in" fo:padding-right="0.1in" draw:textarea-vertical-align="middle" draw:textarea-horizontal-align="center" draw:fill="solid" draw:fill-color="#f6b9b9" draw:opacity="100%" draw:stroke="none" draw:auto-grow-width="false" draw:auto-grow-height="false"/>
      <style:paragraph-properties style:font-independent-line-spacing="true" style:writing-mode="lr-tb"/>
    </style:style>
    <style:style style:family="text" style:name="a2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5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16">
      <style:graphic-properties fo:wrap-option="wrap" fo:padding-top="0.05in" fo:padding-bottom="0.05in" fo:padding-left="0.1in" fo:padding-right="0.1in" draw:textarea-vertical-align="middle" draw:textarea-horizontal-align="center" draw:fill="solid" draw:fill-color="#f6b9b9" draw:opacity="100%" draw:stroke="none" draw:auto-grow-width="false" draw:auto-grow-height="false"/>
      <style:paragraph-properties style:font-independent-line-spacing="true" style:writing-mode="lr-tb"/>
    </style:style>
    <style:style style:family="text" style:name="a14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8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419">
      <style:graphic-properties fo:wrap-option="wrap" fo:padding-top="0.05in" fo:padding-bottom="0.05in" fo:padding-left="0.1in" fo:padding-right="0.1in" draw:textarea-vertical-align="middle" draw:textarea-horizontal-align="center" draw:fill="solid" draw:fill-color="#f6b9b9" draw:opacity="100%" draw:stroke="none" draw:auto-grow-width="false" draw:auto-grow-height="false"/>
      <style:paragraph-properties style:font-independent-line-spacing="true" style:writing-mode="lr-tb"/>
    </style:style>
    <style:style style:family="text" style:name="a10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2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9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paragraph" style:name="a95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53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paragraph" style:name="a192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54">
      <style:graphic-properties draw:fill="none" draw:stroke="solid" svg:stroke-width="0.02778in" svg:stroke-color="#953735" svg:stroke-opacity="100%" svg:stroke-linecap="butt"/>
    </style:style>
    <style:style style:family="text" style:name="a1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5">
      <style:graphic-properties draw:fill="none" draw:stroke="solid" svg:stroke-width="0.01389in" svg:stroke-color="#000000" svg:stroke-opacity="100%"/>
    </style:style>
    <style:style style:family="text" style:name="a192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6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2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98">
      <style:paragraph-properties fo:line-height="100%" fo:text-align="left" style:tab-stop-distance="2.0002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59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5">
      <style:paragraph-properties fo:line-height="100%" fo:text-align="left" style:tab-stop-distance="2.0002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1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422">
      <style:graphic-properties fo:wrap-option="wrap" fo:padding-top="0.05in" fo:padding-bottom="0.05in" fo:padding-left="0.1in" fo:padding-right="0.1in" draw:textarea-vertical-align="middle" draw:textarea-horizontal-align="center" draw:fill="solid" draw:fill-color="#f6b9b9" draw:opacity="100%" draw:stroke="none" draw:auto-grow-width="false" draw:auto-grow-height="false"/>
      <style:paragraph-properties style:font-independent-line-spacing="true" style:writing-mode="lr-tb"/>
    </style:style>
    <style:style style:family="drawing-page" style:name="a216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42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24" style:parent-style-name="Graphics">
      <style:graphic-properties draw:fill="none" fo:clip="rect(0in, 0in, 0in, 0in)" draw:stroke="none"/>
    </style:style>
    <style:style style:family="text" style:name="a14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7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8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60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3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93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drawing-page" style:name="a96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93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63">
      <style:graphic-properties draw:fill="none" draw:stroke="solid" svg:stroke-width="0.01042in" svg:stroke-color="#7f7f7f" svg:stroke-opacity="100%" svg:stroke-linecap="butt"/>
    </style:style>
    <style:style style:family="text" style:name="a193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3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3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93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6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68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paragraph" style:name="a193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71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1in" style:font-size-asian="1in" style:font-size-complex="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74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75">
      <style:graphic-properties fo:wrap-option="wrap" fo:padding-top="0.09998in" fo:padding-bottom="0.09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3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3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3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8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40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97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71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4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5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7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48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9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0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42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1441" svg:stroke-width="0.04167in" svg:stroke-color="#ff0000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1443">
      <style:graphic-properties draw:fill="none" draw:stroke="solid" svg:stroke-width="0.02083in" svg:stroke-color="#ff0000" svg:stroke-opacity="100%" svg:stroke-linecap="butt"/>
    </style:style>
    <style:style style:family="text" style:name="a14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0">
      <style:text-properties fo:language="en" style:language-asian="zh" fo:country="US" style:country-asian="TW"/>
    </style:style>
    <style:style style:family="graphic" style:name="a1449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2001">
      <style:text-properties fo:language="en" style:language-asian="zh" fo:country="US" style:country-asian="TW"/>
    </style:style>
    <style:style style:family="text" style:name="a19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2">
      <style:paragraph-properties fo:text-align="center"/>
    </style:style>
    <style:style style:family="graphic" style:name="a980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9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04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19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8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5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19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8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2006">
      <style:text-properties fo:color="#ff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195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7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graphic" style:name="a195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9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8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normal" style:font-weight-asian="normal" style:font-weight-complex="normal"/>
    </style:style>
    <style:style style:family="table" style:name="a1956">
      <style:table-properties style:writing-mode="lr-tb"/>
    </style:style>
    <style:style style:family="paragraph" style:name="a986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/>
    </style:style>
    <style:style style:family="table-column" style:name="a1957">
      <style:table-column-properties style:column-width="1.3955in"/>
    </style:style>
    <style:style style:family="graphic" style:name="a987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olumn" style:name="a1958">
      <style:table-column-properties style:column-width="16.953in"/>
    </style:style>
    <style:style style:family="text" style:name="a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959">
      <style:table-row-properties style:row-height="0.78749in"/>
    </style:style>
    <style:style style:family="paragraph" style:name="a98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1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53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1452" svg:stroke-width="0.04167in" svg:stroke-color="#ff0000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1454">
      <style:graphic-properties draw:fill="none" draw:stroke="solid" svg:stroke-width="0.02083in" svg:stroke-color="#ff0000" svg:stroke-opacity="100%" svg:stroke-linecap="butt"/>
    </style:style>
    <style:style style:family="text" style:name="a14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10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paragraph" style:name="a145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011">
      <style:table-row-properties style:row-height="1.67653in"/>
    </style:style>
    <style:style style:family="text" style:name="a1960">
      <style:text-properties fo:language="en" style:language-asian="zh" fo:country="US" style:country-asian="TW"/>
    </style:style>
    <style:style style:family="text" style:name="a2012">
      <style:text-properties fo:language="en" style:language-asian="zh" fo:country="US" style:country-asian="TW"/>
    </style:style>
    <style:style style:family="graphic" style:name="a99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2013">
      <style:text-properties fo:language="en" style:language-asian="zh" fo:country="US" style:country-asian="TW"/>
    </style:style>
    <style:style style:family="paragraph" style:name="a1961">
      <style:paragraph-properties fo:text-align="center"/>
    </style:style>
    <style:style style:family="text" style:name="a9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4">
      <style:paragraph-properties fo:text-align="center"/>
    </style:style>
    <style:style style:family="paragraph" style:name="a99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963">
      <style:table-cell-properties style:vertical-align="middle" fo:background-color="#595959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graphic" style:name="a99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able-cell" style:name="a2016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1964">
      <style:text-properties fo:language="en" style:language-asian="zh" fo:country="US" style:country-asian="TW"/>
    </style:style>
    <style:style style:family="drawing-page" style:name="a9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17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1965">
      <style:paragraph-properties fo:text-align="center"/>
    </style:style>
    <style:style style:family="text" style:name="a99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8">
      <style:text-properties fo:color="#ff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9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9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able-cell" style:name="a1967">
      <style:table-cell-properties style:vertical-align="middle" fo:background-color="#595959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paragraph" style:name="a997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968">
      <style:table-row-properties style:row-height="1.67653in"/>
    </style:style>
    <style:style style:family="graphic" style:name="a998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69">
      <style:text-properties fo:language="en" style:language-asian="zh" fo:country="US" style:country-asian="TW"/>
    </style:style>
    <style:style style:family="text" style:name="a999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60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4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3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464">
      <style:text-properties fo:font-variant="normal" fo:text-transform="none" fo:color="#92d05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5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6">
      <style:graphic-properties fo:wrap-option="wrap" fo:padding-top="0.05in" fo:padding-bottom="0.05in" fo:padding-left="0.1in" fo:padding-right="0.1in" draw:textarea-vertical-align="middle" draw:textarea-horizontal-align="center" draw:fill="solid" draw:fill-color="#92d050" draw:opacity="100%" draw:stroke="solid" svg:stroke-width="0.02083in" svg:stroke-color="#00b050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1467">
      <style:graphic-properties draw:fill="none" draw:stroke="solid" svg:stroke-width="0.02083in" svg:stroke-color="#ff0000" svg:stroke-opacity="100%" svg:stroke-linecap="butt"/>
    </style:style>
    <style:style style:family="text" style:name="a14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0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normal" style:font-weight-asian="normal" style:font-weight-complex="normal"/>
    </style:style>
    <style:style style:family="paragraph" style:name="a146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1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normal" style:font-weight-asian="normal" style:font-weight-complex="normal"/>
    </style:style>
    <style:style style:family="text" style:name="a1970">
      <style:text-properties fo:language="en" style:language-asian="zh" fo:country="US" style:country-asian="TW"/>
    </style:style>
    <style:style style:family="paragraph" style:name="a2022">
      <style:paragraph-properties fo:text-align="left"/>
    </style:style>
    <style:style style:family="paragraph" style:name="a1971">
      <style:paragraph-properties fo:text-align="center"/>
    </style:style>
    <style:style style:family="text" style:name="a2024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normal" style:font-weight-asian="normal" style:font-weight-complex="normal"/>
    </style:style>
    <style:style style:family="table-cell" style:name="a1973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2025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1974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style:language-asian="zh" style:country-asian="TW" fo:font-weight="bold" style:font-weight-asian="bold" style:font-weight-complex="bold" style:letter-kerning="true"/>
    </style:style>
    <style:style style:family="text" style:name="a2026">
      <style:text-properties fo:color="#ff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1975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2027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1976">
      <style:text-properties fo:color="#ff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2028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normal" style:font-weight-asian="normal" style:font-weight-complex="normal"/>
    </style:style>
    <style:style style:family="text" style:name="a1977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2029">
      <style:paragraph-properties fo:text-align="left"/>
    </style:style>
    <style:style style:family="text" style:name="a1978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style:language-asian="zh" style:country-asian="TW" style:letter-kerning="true"/>
    </style:style>
    <style:style style:family="text" style:name="a1979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style:letter-kerning="true"/>
    </style:style>
    <style:style style:family="graphic" style:name="a14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471">
      <style:graphic-properties draw:fill="none" draw:stroke="solid" svg:stroke-width="0.01389in" svg:stroke-color="#000000" svg:stroke-opacity="100%"/>
    </style:style>
    <style:style style:family="presentation" style:name="a1472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5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76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7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47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479" style:parent-style-name="Graphics">
      <style:graphic-properties draw:fill="none" fo:clip="rect(0in, 0in, 0in, 0in)" draw:stroke="none"/>
    </style:style>
    <style:style style:family="table-cell" style:name="a2031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1980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/>
    </style:style>
    <style:style style:family="paragraph" style:name="a1981">
      <style:paragraph-properties fo:text-align="left"/>
    </style:style>
    <style:style style:family="table-cell" style:name="a1983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able-row" style:name="a1984">
      <style:table-row-properties style:row-height="1.67653in"/>
    </style:style>
    <style:style style:family="text" style:name="a1985">
      <style:text-properties fo:language="en" style:language-asian="zh" fo:country="US" style:country-asian="TW"/>
    </style:style>
    <style:style style:family="text" style:name="a1986">
      <style:text-properties fo:language="en" style:language-asian="zh" fo:country="US" style:country-asian="TW"/>
    </style:style>
    <style:style style:family="paragraph" style:name="a1987">
      <style:paragraph-properties fo:text-align="center"/>
    </style:style>
    <style:style style:family="table-cell" style:name="a1989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paragraph" style:name="a180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1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presentation" style:name="a1802">
      <style:graphic-properties draw:fill="none" draw:stroke="solid" svg:stroke-width="0.01389in" svg:stroke-color="#000000" svg:stroke-opacity="100%"/>
    </style:style>
    <style:style style:family="presentation" style:name="a1803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6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7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80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8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80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83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8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8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4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2041">
      <style:graphic-properties draw:fill="none" draw:stroke="solid" svg:stroke-width="0.01042in" svg:stroke-color="#7f7f7f" svg:stroke-opacity="100%" svg:stroke-linecap="butt"/>
    </style:style>
    <style:style style:family="text" style:name="a1990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204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91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style:language-asian="zh" style:country-asian="TW" style:letter-kerning="true"/>
    </style:style>
    <style:style style:family="text" style:name="a20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92">
      <style:text-properties fo:color="#ff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204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93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204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46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text" style:name="a1994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normal" style:font-weight-asian="normal" style:font-weight-complex="normal" style:letter-kerning="true"/>
    </style:style>
    <style:style style:family="text" style:name="a13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5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normal" style:font-weight-asian="normal" style:font-weight-complex="normal"/>
    </style:style>
    <style:style style:family="paragraph" style:name="a130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48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6">
      <style:paragraph-properties fo:text-align="left"/>
    </style:style>
    <style:style style:family="graphic" style:name="a1303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4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98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paragraph" style:name="a130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999">
      <style:table-row-properties style:row-height="1.67653in"/>
    </style:style>
    <style:style style:family="graphic" style:name="a130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1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18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1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13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1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1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91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9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9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5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1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3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55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05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31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3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5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314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1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1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2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21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2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2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2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25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26" style:parent-style-name="Graphics">
      <style:graphic-properties draw:fill="none" fo:clip="rect(0in, 0in, 0in, 0in)" draw:stroke="none"/>
    </style:style>
    <style:style style:family="graphic" style:name="a1827" style:parent-style-name="Graphics">
      <style:graphic-properties draw:fill="none" fo:clip="rect(0in, 0in, 0in, 0in)" draw:stroke="none"/>
    </style:style>
    <style:style style:family="graphic" style:name="a1828" style:parent-style-name="Graphics">
      <style:graphic-properties draw:fill="none" fo:clip="rect(0in, 0in, 0in, 0in)" draw:stroke="none"/>
    </style:style>
    <style:style style:family="graphic" style:name="a1829" style:parent-style-name="Graphics">
      <style:graphic-properties draw:fill="none" fo:clip="rect(0in, 0in, 0in, -0.00958in)" draw:stroke="none"/>
    </style:style>
    <style:style style:family="text" style:name="a20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63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206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32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22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6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206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132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2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6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27" style:parent-style-name="Graphics">
      <style:graphic-properties draw:fill="none" fo:clip="rect(0in, 0in, 0in, 0in)" draw:stroke="none"/>
    </style:style>
    <style:style style:family="graphic" style:name="a1328" style:parent-style-name="Graphics">
      <style:graphic-properties draw:fill="none" fo:clip="rect(0in, 0in, 0in, 0in)" draw:stroke="none"/>
    </style:style>
    <style:style style:family="text" style:name="a13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30">
      <style:graphic-properties draw:fill="none" draw:stroke="solid" svg:stroke-width="0.01389in" svg:stroke-color="#000000" svg:stroke-opacity="100%"/>
    </style:style>
    <style:style style:family="presentation" style:name="a1831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4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35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83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8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7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7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3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74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30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7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2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1331" svg:stroke-width="0.04167in" svg:stroke-color="#0070c0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2078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6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100%" draw:stroke="dash" draw:stroke-dash="a1335" svg:stroke-width="0.01389in" svg:stroke-color="#889ccb" svg:stroke-opacity="100%" draw:auto-grow-width="true" draw:auto-grow-height="true"/>
      <style:paragraph-properties style:font-independent-line-spacing="true" style:writing-mode="lr-tb"/>
    </style:style>
    <text:list-style style:name="a2151">
      <text:list-level-style-bullet text:level="1" text:bullet-char="•">
        <style:list-level-properties text:space-before="0in" text:min-label-width="0.6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6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6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6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6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6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6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6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625in"/>
        <style:text-properties fo:font-family="Arial" style:font-family-generic="swiss" style:font-pitch="variable" fo:font-size="100%"/>
      </text:list-level-style-bullet>
    </text:list-style>
    <text:list-style style:name="a1607"/>
    <text:list-style style:name="a2154">
      <text:list-level-style-bullet text:level="1" text:bullet-char="•">
        <style:list-level-properties text:space-before="0in" text:min-label-width="0.6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6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6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6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6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6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6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6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625in"/>
        <style:text-properties fo:font-family="Arial" style:font-family-generic="swiss" style:font-pitch="variable" fo:font-size="100%"/>
      </text:list-level-style-bullet>
    </text:list-style>
    <text:list-style style:name="a1106">
      <text:list-level-style-bullet text:level="1" text:bullet-char="•">
        <style:list-level-properties text:space-before="0in" text:min-label-width="0.6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6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6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6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6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6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6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6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625in"/>
        <style:text-properties fo:font-family="Arial" style:font-family-generic="swiss" style:font-pitch="variable" fo:font-size="100%"/>
      </text:list-level-style-bullet>
    </text:list-style>
    <text:list-style style:name="a1099">
      <text:list-level-style-bullet text:level="1" text:bullet-char="•">
        <style:list-level-properties text:space-before="0in" text:min-label-width="0.6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6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6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6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6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6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6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6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625in"/>
        <style:text-properties fo:font-family="Arial" style:font-family-generic="swiss" style:font-pitch="variable" fo:font-size="100%"/>
      </text:list-level-style-bullet>
    </text:list-style>
    <text:list-style style:name="a2158">
      <text:list-level-style-bullet text:level="1" text:bullet-char="•">
        <style:list-level-properties text:space-before="0in" text:min-label-width="0.6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6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6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6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6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6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6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6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625in"/>
        <style:text-properties fo:font-family="Arial" style:font-family-generic="swiss" style:font-pitch="variable" fo:font-size="100%"/>
      </text:list-level-style-bullet>
    </text:list-style>
    <text:list-style style:name="a1573"/>
    <text:list-style style:name="a1024"/>
    <text:list-style style:name="a1997"/>
    <text:list-style style:name="a2003"/>
    <text:list-style style:name="a1029"/>
    <text:list-style style:name="a1073"/>
    <text:list-style style:name="a1632"/>
    <text:list-style style:name="a1972"/>
    <text:list-style style:name="a2137">
      <text:list-level-style-bullet text:level="1" text:bullet-char="•">
        <style:list-level-properties text:space-before="0in" text:min-label-width="0.5in"/>
        <style:text-properties fo:color="#000000"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5in"/>
        <style:text-properties fo:color="#000000"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in"/>
        <style:text-properties fo:color="#000000"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in"/>
        <style:text-properties fo:color="#000000"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in"/>
        <style:text-properties fo:color="#000000"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in"/>
        <style:text-properties fo:color="#000000"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in"/>
        <style:text-properties fo:color="#000000"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in"/>
        <style:text-properties fo:color="#000000"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in"/>
        <style:text-properties fo:color="#000000" fo:font-family="Arial" style:font-family-generic="swiss" style:font-pitch="variable" fo:font-size="100%"/>
      </text:list-level-style-bullet>
    </text:list-style>
    <text:list-style style:name="a1552"/>
    <text:list-style style:name="a1556"/>
    <text:list-style style:name="a1051"/>
    <text:list-style style:name="a1009"/>
    <text:list-style style:name="a2111">
      <text:list-level-style-bullet text:level="1" text:bullet-char="•">
        <style:list-level-properties text:space-before="0in" text:min-label-width="0.5in"/>
        <style:text-properties fo:color="#000000"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5in"/>
        <style:text-properties fo:color="#000000"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in"/>
        <style:text-properties fo:color="#000000"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in"/>
        <style:text-properties fo:color="#000000"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in"/>
        <style:text-properties fo:color="#000000"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in"/>
        <style:text-properties fo:color="#000000"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in"/>
        <style:text-properties fo:color="#000000"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in"/>
        <style:text-properties fo:color="#000000"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in"/>
        <style:text-properties fo:color="#000000" fo:font-family="Arial" style:font-family-generic="swiss" style:font-pitch="variable" fo:font-size="100%"/>
      </text:list-level-style-bullet>
    </text:list-style>
    <text:list-style style:name="a1612"/>
    <text:list-style style:name="a2030"/>
    <text:list-style style:name="a1532"/>
    <text:list-style style:name="a1617"/>
    <text:list-style style:name="a1580"/>
    <text:list-style style:name="a2166">
      <text:list-level-style-bullet text:level="1" text:bullet-char="•">
        <style:list-level-properties text:space-before="0in" text:min-label-width="0.6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6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6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6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6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6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6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6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625in"/>
        <style:text-properties fo:font-family="Arial" style:font-family-generic="swiss" style:font-pitch="variable" fo:font-size="100%"/>
      </text:list-level-style-bullet>
    </text:list-style>
    <text:list-style style:name="a1034"/>
    <text:list-style style:name="a1584"/>
    <text:list-style style:name="a1039"/>
    <text:list-style style:name="a1588"/>
    <text:list-style style:name="a2015"/>
    <text:list-style style:name="a1560"/>
    <text:list-style style:name="a1982"/>
    <text:list-style style:name="a1013"/>
    <text:list-style style:name="a1565"/>
    <text:list-style style:name="a1060"/>
    <text:list-style style:name="a1988"/>
    <text:list-style style:name="a1018"/>
    <text:list-style style:name="a1569"/>
    <text:list-style style:name="a1622"/>
    <text:list-style style:name="a2125">
      <text:list-level-style-number text:level="1" style:num-format="1" style:num-suffix="." style:num-list-format-name="" text:start-value="2">
        <style:list-level-properties text:space-before="0in" text:min-label-width="1in"/>
        <style:text-properties fo:color="#000000" fo:font-family="Calibri" fo:font-size="100%"/>
      </text:list-level-style-number>
      <text:list-level-style-number text:level="2" style:num-format="1" style:num-suffix="." style:num-list-format-name="" text:start-value="2">
        <style:list-level-properties text:space-before="1.0001in" text:min-label-width="1in"/>
        <style:text-properties fo:color="#000000" fo:font-family="Calibri" fo:font-size="100%"/>
      </text:list-level-style-number>
      <text:list-level-style-number text:level="3" style:num-format="1" style:num-suffix="." style:num-list-format-name="" text:start-value="2">
        <style:list-level-properties text:space-before="2.0002in" text:min-label-width="1in"/>
        <style:text-properties fo:color="#000000" fo:font-family="Calibri" fo:font-size="100%"/>
      </text:list-level-style-number>
      <text:list-level-style-number text:level="4" style:num-format="1" style:num-suffix="." style:num-list-format-name="" text:start-value="2">
        <style:list-level-properties text:space-before="3.0003in" text:min-label-width="1in"/>
        <style:text-properties fo:color="#000000" fo:font-family="Calibri" fo:font-size="100%"/>
      </text:list-level-style-number>
      <text:list-level-style-number text:level="5" style:num-format="1" style:num-suffix="." style:num-list-format-name="" text:start-value="2">
        <style:list-level-properties text:space-before="4.0004in" text:min-label-width="1in"/>
        <style:text-properties fo:color="#000000" fo:font-family="Calibri" fo:font-size="100%"/>
      </text:list-level-style-number>
      <text:list-level-style-number text:level="6" style:num-format="1" style:num-suffix="." style:num-list-format-name="" text:start-value="2">
        <style:list-level-properties text:space-before="5.0005in" text:min-label-width="1in"/>
        <style:text-properties fo:color="#000000" fo:font-family="Calibri" fo:font-size="100%"/>
      </text:list-level-style-number>
      <text:list-level-style-number text:level="7" style:num-format="1" style:num-suffix="." style:num-list-format-name="" text:start-value="2">
        <style:list-level-properties text:space-before="6.0006in" text:min-label-width="1in"/>
        <style:text-properties fo:color="#000000" fo:font-family="Calibri" fo:font-size="100%"/>
      </text:list-level-style-number>
      <text:list-level-style-number text:level="8" style:num-format="1" style:num-suffix="." style:num-list-format-name="" text:start-value="2">
        <style:list-level-properties text:space-before="7.0007in" text:min-label-width="1in"/>
        <style:text-properties fo:color="#000000" fo:font-family="Calibri" fo:font-size="100%"/>
      </text:list-level-style-number>
      <text:list-level-style-number text:level="9" style:num-format="1" style:num-suffix="." style:num-list-format-name="" text:start-value="2">
        <style:list-level-properties text:space-before="8.0008in" text:min-label-width="1in"/>
        <style:text-properties fo:color="#000000" fo:font-family="Calibri" fo:font-size="100%"/>
      </text:list-level-style-number>
    </text:list-style>
    <text:list-style style:name="a1540"/>
    <text:list-style style:name="a1962"/>
    <text:list-style style:name="a1627"/>
    <text:list-style style:name="a2129">
      <text:list-level-style-bullet text:level="1" text:bullet-char="•">
        <style:list-level-properties text:space-before="0in" text:min-label-width="0.5in"/>
        <style:text-properties fo:color="#000000"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5in"/>
        <style:text-properties fo:color="#000000"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in"/>
        <style:text-properties fo:color="#000000"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in"/>
        <style:text-properties fo:color="#000000"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in"/>
        <style:text-properties fo:color="#000000"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in"/>
        <style:text-properties fo:color="#000000"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in"/>
        <style:text-properties fo:color="#000000"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in"/>
        <style:text-properties fo:color="#000000"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in"/>
        <style:text-properties fo:color="#000000" fo:font-family="Arial" style:font-family-generic="swiss" style:font-pitch="variable" fo:font-size="100%"/>
      </text:list-level-style-bullet>
    </text:list-style>
    <text:list-style style:name="a1544"/>
    <text:list-style style:name="a1966"/>
    <text:list-style style:name="a2091">
      <text:list-level-style-number text:level="1" style:num-format="1" style:num-suffix="." style:num-list-format-name="">
        <style:list-level-properties text:space-before="0in" text:min-label-width="1in"/>
        <style:text-properties fo:color="#000000" fo:font-family="Calibri" fo:font-size="100%"/>
      </text:list-level-style-number>
      <text:list-level-style-number text:level="2" style:num-format="1" style:num-suffix="." style:num-list-format-name="">
        <style:list-level-properties text:space-before="1.0001in" text:min-label-width="1in"/>
        <style:text-properties fo:color="#000000" fo:font-family="Calibri" fo:font-size="100%"/>
      </text:list-level-style-number>
      <text:list-level-style-number text:level="3" style:num-format="1" style:num-suffix="." style:num-list-format-name="">
        <style:list-level-properties text:space-before="2.0002in" text:min-label-width="1in"/>
        <style:text-properties fo:color="#000000" fo:font-family="Calibri" fo:font-size="100%"/>
      </text:list-level-style-number>
      <text:list-level-style-number text:level="4" style:num-format="1" style:num-suffix="." style:num-list-format-name="">
        <style:list-level-properties text:space-before="3.0003in" text:min-label-width="1in"/>
        <style:text-properties fo:color="#000000" fo:font-family="Calibri" fo:font-size="100%"/>
      </text:list-level-style-number>
      <text:list-level-style-number text:level="5" style:num-format="1" style:num-suffix="." style:num-list-format-name="">
        <style:list-level-properties text:space-before="4.0004in" text:min-label-width="1in"/>
        <style:text-properties fo:color="#000000" fo:font-family="Calibri" fo:font-size="100%"/>
      </text:list-level-style-number>
      <text:list-level-style-number text:level="6" style:num-format="1" style:num-suffix="." style:num-list-format-name="">
        <style:list-level-properties text:space-before="5.0005in" text:min-label-width="1in"/>
        <style:text-properties fo:color="#000000" fo:font-family="Calibri" fo:font-size="100%"/>
      </text:list-level-style-number>
      <text:list-level-style-number text:level="7" style:num-format="1" style:num-suffix="." style:num-list-format-name="">
        <style:list-level-properties text:space-before="6.0006in" text:min-label-width="1in"/>
        <style:text-properties fo:color="#000000" fo:font-family="Calibri" fo:font-size="100%"/>
      </text:list-level-style-number>
      <text:list-level-style-number text:level="8" style:num-format="1" style:num-suffix="." style:num-list-format-name="">
        <style:list-level-properties text:space-before="7.0007in" text:min-label-width="1in"/>
        <style:text-properties fo:color="#000000" fo:font-family="Calibri" fo:font-size="100%"/>
      </text:list-level-style-number>
      <text:list-level-style-number text:level="9" style:num-format="1" style:num-suffix="." style:num-list-format-name="">
        <style:list-level-properties text:space-before="8.0008in" text:min-label-width="1in"/>
        <style:text-properties fo:color="#000000" fo:font-family="Calibri" fo:font-size="100%"/>
      </text:list-level-style-number>
    </text:list-style>
    <text:list-style style:name="a1548"/>
    <text:list-style style:name="a2103">
      <text:list-level-style-bullet text:level="1" text:bullet-char="•">
        <style:list-level-properties text:space-before="0in" text:min-label-width="0.5in"/>
        <style:text-properties fo:color="#000000"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5in"/>
        <style:text-properties fo:color="#000000"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in"/>
        <style:text-properties fo:color="#000000"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in"/>
        <style:text-properties fo:color="#000000"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in"/>
        <style:text-properties fo:color="#000000"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in"/>
        <style:text-properties fo:color="#000000"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in"/>
        <style:text-properties fo:color="#000000"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in"/>
        <style:text-properties fo:color="#000000"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in"/>
        <style:text-properties fo:color="#000000" fo:font-family="Arial" style:font-family-generic="swiss" style:font-pitch="variable" fo:font-size="100%"/>
      </text:list-level-style-bullet>
    </text:list-style>
    <text:list-style style:name="a1602"/>
    <text:list-style style:name="a1597"/>
    <text:list-style style:name="a2023"/>
  </office:automatic-styles>
  <office:body>
    <office:presentation>
      <draw:page draw:name="Slide2" draw:style-name="a870" draw:master-page-name="Master1-Layout1-cust-標題投影片" presentation:presentation-page-layout-name="Master1-PPL1" draw:id="Slide-257">
        <draw:frame draw:id="id106" draw:style-name="a871" draw:name="圖片 10" svg:x="0in" svg:y="0in" svg:width="20.00347in" svg:height="15.00174in" style:rel-width="scale" style:rel-height="scale">
          <draw:image xlink:href="media/image1.png" xlink:type="simple" xlink:show="embed" xlink:actuate="onLoad"/>
          <svg:title/>
          <svg:desc>一張含有 天空, 雲, 戶外, 車 的圖片

自動產生的描述</svg:desc>
        </draw:frame>
        <draw:custom-shape svg:x="1.4181in" svg:y="12.03402in" svg:width="18.21037in" svg:height="1.4852in" draw:id="id107" draw:style-name="a874" draw:name="Shape 12">
          <svg:title/>
          <svg:desc/>
          <text:p text:style-name="a873" text:class-names="" text:cond-style-name=""><text:span text:style-name="a872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0in" svg:y="14.21967in" svg:width="20.00347in" svg:height="0.39063in" draw:id="id108" draw:style-name="a877" draw:name="矩形 18">
          <svg:title/>
          <svg:desc/>
          <text:p text:style-name="a876" text:class-names="" text:cond-style-name=""><text:span text:style-name="a87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477in" svg:y="0.57096in" svg:width="4.24102in" svg:height="1.3127in" draw:id="id109" draw:style-name="a883" draw:name="矩形 4">
          <svg:title/>
          <svg:desc/>
          <text:p text:style-name="a879" text:class-names="" text:cond-style-name=""><text:span text:style-name="a878" text:class-names="">交通部高速公路局</text:span></text:p>
          <text:p text:style-name="a882" text:class-names="" text:cond-style-name=""><text:span text:style-name="a880" text:class-names="">北區養護工程分局</text:span><text:span text:style-name="a88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10" draw:style-name="a884" draw:name="圖片 1" svg:x="0.64204in" svg:y="0.57096in" svg:width="2.62539in" svg:height="1.3127in" style:rel-width="scale" style:rel-height="scale">
          <draw:image xlink:href="media/image2.png" xlink:type="simple" xlink:show="embed" xlink:actuate="onLoad"/>
          <svg:title/>
          <svg:desc/>
        </draw:frame>
        <draw:frame draw:id="id111" draw:style-name="a888" draw:name="文字方塊 14" svg:x="3.75138in" svg:y="2.63978in" svg:width="12.50009in" svg:height="0.84147in">
          <draw:text-box>
            <text:p text:style-name="a887" text:class-names="" text:cond-style-name=""><text:span text:style-name="a885" text:class-names="">湖口服務區北上加油站新建工程</text:span><text:span text:style-name="a886" text:class-names=""/></text:p>
          </draw:text-box>
          <svg:title/>
          <svg:desc/>
        </draw:frame>
        <draw:frame draw:id="id112" draw:style-name="a892" draw:name="文字版面配置區 2" svg:x="3.0002in" svg:y="3.40335in" svg:width="14.00243in" svg:height="1.32813in">
          <draw:text-box>
            <text:p text:style-name="a891" text:class-names="" text:cond-style-name=""><text:span text:style-name="a889" text:class-names="">招商說明會</text:span><text:span text:style-name="a890" text:class-names=""/></text:p>
          </draw:text-box>
          <svg:title/>
          <svg:desc/>
        </draw:frame>
        <draw:custom-shape svg:x="10.00142in" svg:y="12.50538in" svg:width="11.41859in" svg:height="1.51465in" draw:id="id113" draw:style-name="a902" draw:name="矩形 3">
          <svg:title/>
          <svg:desc/>
          <text:p text:style-name="a895" text:class-names="" text:cond-style-name=""><text:span text:style-name="a893" text:class-names="">主辦機關：交通部高速公路局北區養護工程分局</text:span><text:span text:style-name="a894" text:class-names=""/></text:p>
          <text:p text:style-name="a898" text:class-names="" text:cond-style-name=""><text:span text:style-name="a896" text:class-names="">承辦單位：中壢工務段</text:span><text:span text:style-name="a897" text:class-names=""/></text:p>
          <text:p text:style-name="a901" text:class-names="" text:cond-style-name=""><text:span text:style-name="a899" text:class-names="">設計監造：大築建築師事務所</text:span><text:span text:style-name="a90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14" draw:style-name="a911" draw:name="文字方塊 6" svg:x="4.33181in" svg:y="11.44625in" svg:width="10.77451in" svg:height="0.70684in">
          <draw:text-box>
            <text:p text:style-name="a910" text:class-names="" text:cond-style-name=""><text:span text:style-name="a903" text:class-names="">115</text:span><text:span text:style-name="a904" text:class-names="">年</text:span><text:span text:style-name="a905" text:class-names="">9</text:span><text:span text:style-name="a906" text:class-names="">月</text:span><text:span text:style-name="a907" text:class-names="">10</text:span><text:span text:style-name="a908" text:class-names="">日</text:span><text:span text:style-name="a909" text:class-names=""/></text:p>
          </draw:text-box>
          <svg:title/>
          <svg:desc/>
        </draw:frame>
        <presentation:notes draw:style-name="a918">
          <draw:page-thumbnail draw:page-number="1" svg:x="1.08507in" svg:y="0.84028in" svg:width="5.59375in" svg:height="4.19618in" presentation:class="page" draw:id="id115" presentation:style-name="a912" draw:name="投影片圖像版面配置區 1">
            <svg:title/>
            <svg:desc/>
          </draw:page-thumbnail>
          <draw:frame draw:id="id116" presentation:style-name="a913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117" draw:style-name="a917" draw:name="投影片編號版面配置區 3" svg:x="4.39774in" svg:y="10.63113in" svg:width="3.36435in" svg:height="0.55964in">
            <draw:text-box>
              <text:p text:style-name="a916" text:class-names="" text:cond-style-name=""><text:span text:style-name="a914" text:class-names=""><text:page-number style:num-format="1" text:fixed="false">1</text:page-number></text:span><text:span text:style-name="a915" text:class-names=""/></text:p>
            </draw:text-box>
            <svg:title/>
            <svg:desc/>
          </draw:frame>
        </presentation:notes>
      </draw:page>
      <draw:page draw:name="Slide127" draw:style-name="a919" draw:master-page-name="Master1-Layout7-blank-空白" presentation:presentation-page-layout-name="Master1-PPL7" draw:id="Slide-382">
        <draw:frame draw:id="id118" draw:style-name="a923" draw:name="文字方塊 3" svg:x="0.86528in" svg:y="0.57016in" svg:width="1.75056in" svg:height="1.00988in">
          <draw:text-box>
            <text:p text:style-name="a922" text:class-names="" text:cond-style-name=""><text:span text:style-name="a920" text:class-names="">目錄</text:span><text:span text:style-name="a921" text:class-names=""/></text:p>
          </draw:text-box>
          <svg:title/>
          <svg:desc/>
        </draw:frame>
        <draw:frame draw:id="id119" draw:style-name="a927" draw:name="投影片編號版面配置區 18" svg:x="14.33582in" svg:y="13.90439in" svg:width="4.66748in" svg:height="0.7987in">
          <draw:text-box>
            <text:p text:style-name="a926" text:class-names="" text:cond-style-name=""><text:span text:style-name="a924" text:class-names=""><text:page-number style:num-format="1" text:fixed="false">2</text:page-number></text:span><text:span text:style-name="a925" text:class-names=""/></text:p>
          </draw:text-box>
          <svg:title/>
          <svg:desc/>
        </draw:frame>
        <draw:g draw:name="群組 1" draw:id="id120">
          <svg:title/>
          <svg:desc/>
          <draw:connector draw:type="line" svg:x1="4.0706in" svg:y1="5.86051in" svg:x2="15.93204in" svg:y2="5.86345in" draw:id="id122" draw:style-name="a932" draw:name="直線接點 2">
            <svg:title/>
            <svg:desc/>
          </draw:connector>
          <draw:connector draw:type="line" svg:x1="4.0706in" svg:y1="7.27432in" svg:x2="15.93204in" svg:y2="7.27726in" draw:id="id123" draw:style-name="a933" draw:name="直線接點 12">
            <svg:title/>
            <svg:desc/>
          </draw:connector>
          <draw:frame draw:id="id124" draw:style-name="a938" draw:name="Text Box 16" svg:x="4.40096in" svg:y="4.6406in" svg:width="8.37159in" svg:height="1.00976in">
            <draw:text-box>
              <text:p text:style-name="a937" text:class-names="" text:cond-style-name=""><text:span text:style-name="a934" text:class-names="">1.</text:span><text:span text:style-name="a935" text:class-names="">計畫需求</text:span><text:span text:style-name="a936" text:class-names="">與基地環境說明</text:span></text:p>
            </draw:text-box>
            <svg:title/>
            <svg:desc/>
          </draw:frame>
          <draw:frame draw:id="id125" draw:style-name="a942" draw:name="Text Box 21" svg:x="4.40096in" svg:y="6.06476in" svg:width="5.01622in" svg:height="1.00976in">
            <draw:text-box>
              <text:p text:style-name="a941" text:class-names="" text:cond-style-name=""><text:span text:style-name="a939" text:class-names="">2.</text:span><text:span text:style-name="a940" text:class-names="">建築空間設計</text:span></text:p>
            </draw:text-box>
            <svg:title/>
            <svg:desc/>
          </draw:frame>
          <draw:frame draw:id="id126" draw:style-name="a947" draw:name="Text Box 21" svg:x="4.41653in" svg:y="7.5978in" svg:width="4.34304in" svg:height="1.00976in">
            <draw:text-box>
              <text:p text:style-name="a946" text:class-names="" text:cond-style-name=""><text:span text:style-name="a943" text:class-names="">3.</text:span><text:span text:style-name="a944" text:class-names="">預算及期程</text:span><text:span text:style-name="a945" text:class-names=""/></text:p>
            </draw:text-box>
            <svg:title/>
            <svg:desc/>
          </draw:frame>
          <draw:connector draw:type="line" svg:x1="4.07143in" svg:y1="8.85897in" svg:x2="15.93287in" svg:y2="8.86191in" draw:id="id127" draw:style-name="a948" draw:name="直線接點 23">
            <svg:title/>
            <svg:desc/>
          </draw:connector>
          <draw:frame draw:id="id128" draw:style-name="a953" draw:name="Text Box 21" svg:x="4.41394in" svg:y="9.13624in" svg:width="9.72846in" svg:height="1.00976in">
            <draw:text-box>
              <text:p text:style-name="a952" text:class-names="" text:cond-style-name=""><text:span text:style-name="a949" text:class-names="">4.</text:span><text:span text:style-name="a950" text:class-names="">廠商資格與開標決標方式概述</text:span><text:span text:style-name="a951" text:class-names=""/></text:p>
            </draw:text-box>
            <svg:title/>
            <svg:desc/>
          </draw:frame>
          <draw:connector draw:type="line" svg:x1="4.0706in" svg:y1="10.3582in" svg:x2="15.93204in" svg:y2="10.36114in" draw:id="id129" draw:style-name="a954" draw:name="直線接點 25">
            <svg:title/>
            <svg:desc/>
          </draw:connector>
        </draw:g>
        <draw:frame draw:id="id121" draw:style-name="a931" draw:name="文字方塊 26" svg:x="-0.94436in" svg:y="1.84534in" svg:width="12.50009in" svg:height="0.70684in">
          <draw:text-box>
            <text:p text:style-name="a930" text:class-names="" text:cond-style-name=""><text:span text:style-name="a928" text:class-names="">湖口服務區北上加油站新建工程說明</text:span><text:span text:style-name="a929" text:class-names=""/></text:p>
          </draw:text-box>
          <svg:title/>
          <svg:desc/>
        </draw:frame>
        <presentation:notes draw:style-name="a961">
          <draw:page-thumbnail draw:page-number="2" svg:x="1.08507in" svg:y="0.84028in" svg:width="5.59375in" svg:height="4.19618in" presentation:class="page" draw:id="id130" presentation:style-name="a955" draw:name="投影片圖像版面配置區 1">
            <svg:title/>
            <svg:desc/>
          </draw:page-thumbnail>
          <draw:frame draw:id="id131" presentation:style-name="a956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132" draw:style-name="a960" draw:name="投影片編號版面配置區 3" svg:x="4.39774in" svg:y="10.63113in" svg:width="3.36435in" svg:height="0.55964in">
            <draw:text-box>
              <text:p text:style-name="a959" text:class-names="" text:cond-style-name=""><text:span text:style-name="a957" text:class-names=""><text:page-number style:num-format="1" text:fixed="false">2</text:page-number></text:span><text:span text:style-name="a958" text:class-names=""/></text:p>
            </draw:text-box>
            <svg:title/>
            <svg:desc/>
          </draw:frame>
        </presentation:notes>
      </draw:page>
      <draw:page draw:name="Slide33" draw:style-name="a962" draw:master-page-name="Master1-Layout2-obj-標題及物件" presentation:presentation-page-layout-name="Master1-PPL2" draw:id="Slide-288">
        <draw:g draw:name="群組 6" draw:id="id133">
          <svg:title/>
          <svg:desc/>
          <draw:custom-shape svg:x="-2.20434in" svg:y="6.96376in" svg:width="8.13594in" svg:height="1.40335in" draw:id="id139" draw:style-name="a990" draw:name="Shape 23">
            <svg:title/>
            <svg:desc/>
            <text:p text:style-name="a989" text:class-names="" text:cond-style-name=""><text:span text:style-name="a988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  <draw:custom-shape svg:x="5.40515in" svg:y="6.96376in" svg:width="1.47576in" svg:height="1.40335in" draw:id="id140" draw:style-name="a993" draw:name="Shape 26">
            <svg:title/>
            <svg:desc/>
            <text:p text:style-name="a992" text:class-names="" text:cond-style-name=""><text:span text:style-name="a991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connector draw:type="line" svg:x1="7.08649in" svg:y1="8.28845in" svg:x2="21.3078in" svg:y2="8.29192in" draw:id="id134" draw:style-name="a963" draw:name="直線接點 3">
          <svg:title/>
          <svg:desc/>
        </draw:connector>
        <draw:frame draw:id="id135" draw:style-name="a968" draw:name="Text Box 16" svg:x="6.71657in" svg:y="7.09092in" svg:width="10.17199in" svg:height="1.21172in">
          <draw:text-box>
            <text:p text:style-name="a967" text:class-names="" text:cond-style-name=""><text:span text:style-name="a964" text:class-names="">1.</text:span><text:span text:style-name="a965" text:class-names="">計畫需求</text:span><text:span text:style-name="a966" text:class-names="">與基地環境說明</text:span></text:p>
          </draw:text-box>
          <svg:title/>
          <svg:desc/>
        </draw:frame>
        <draw:frame draw:id="id136" draw:style-name="a980" draw:name="文字方塊 5" svg:x="11.94535in" svg:y="8.43837in" svg:width="4.12882in" svg:height="2.13495in">
          <draw:text-box>
            <text:p text:style-name="a971" text:class-names="" text:cond-style-name=""><text:span text:style-name="a969" text:class-names="">○基本資料</text:span><text:span text:style-name="a970" text:class-names=""/></text:p>
            <text:p text:style-name="a975" text:class-names="" text:cond-style-name=""><text:span text:style-name="a972" text:class-names="">○</text:span><text:span text:style-name="a973" text:class-names="">計畫需求與工作概述</text:span><text:span text:style-name="a974" text:class-names=""/></text:p>
            <text:p text:style-name="a979" text:class-names="" text:cond-style-name=""><text:span text:style-name="a976" text:class-names="">○</text:span><text:span text:style-name="a977" text:class-names="">基地環境調查</text:span><text:span text:style-name="a978" text:class-names=""/></text:p>
          </draw:text-box>
          <svg:title/>
          <svg:desc/>
        </draw:frame>
        <draw:custom-shape svg:x="-3.46433in" svg:y="8.5246in" svg:width="12.83607in" svg:height="6.47713in" draw:id="id137" draw:style-name="a983" draw:name="Shape 23">
          <svg:title/>
          <svg:desc/>
          <text:p text:style-name="a982" text:class-names="" text:cond-style-name=""><text:span text:style-name="a981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frame draw:id="id138" draw:style-name="a987" draw:name="投影片編號版面配置區 1" svg:x="14.33582in" svg:y="13.90439in" svg:width="4.66748in" svg:height="0.7987in">
          <draw:text-box>
            <text:p text:style-name="a986" text:class-names="" text:cond-style-name=""><text:span text:style-name="a984" text:class-names=""><text:page-number style:num-format="1" text:fixed="false">3</text:page-number></text:span><text:span text:style-name="a985" text:class-names=""/></text:p>
          </draw:text-box>
          <svg:title/>
          <svg:desc/>
        </draw:frame>
      </draw:page>
      <draw:page draw:name="Slide212" draw:style-name="a994" draw:master-page-name="Master1-Layout7-blank-空白" presentation:presentation-page-layout-name="Master1-PPL7" draw:id="Slide-467">
        <draw:frame draw:id="id141" draw:style-name="a998" draw:name="投影片編號版面配置區 1" svg:x="14.33582in" svg:y="13.90439in" svg:width="4.66748in" svg:height="0.7987in">
          <draw:text-box>
            <text:p text:style-name="a997" text:class-names="" text:cond-style-name=""><text:span text:style-name="a995" text:class-names=""><text:page-number style:num-format="1" text:fixed="false">4</text:page-number></text:span><text:span text:style-name="a996" text:class-names=""/></text:p>
          </draw:text-box>
          <svg:title/>
          <svg:desc/>
        </draw:frame>
        <draw:frame draw:id="id142" draw:style-name="a1002" draw:name="Shape 25" svg:x="4.56806in" svg:y="0.58281in" svg:width="9.45319in" svg:height="1.01189in">
          <draw:text-box>
            <text:p text:style-name="a1001" text:class-names="" text:cond-style-name=""><text:span text:style-name="a999" text:class-names="">基本資料</text:span><text:span text:style-name="a1000" text:class-names=""/></text:p>
          </draw:text-box>
          <svg:title/>
          <svg:desc/>
        </draw:frame>
        <draw:frame draw:id="id143" draw:name="表格 5" svg:x="2.00872in" svg:y="4.36902in" svg:width="15.98603in" svg:height="6.91095in">
          <table:table table:style-name="a1003" table:template-name="{2D5ABB26-0587-4C30-8999-92F81FD0307C}" table:use-banding-columns-styles="false" table:use-banding-rows-styles="true" table:use-first-column-styles="false" table:use-first-row-styles="true" table:use-last-column-styles="false" table:use-last-row-styles="false">
            <table:table-column table:style-name="a1004" table:default-cell-style-name=""/>
            <table:table-column table:style-name="a1005" table:default-cell-style-name=""/>
            <table:table-row table:style-name="a1006" table:default-cell-style-name="">
              <table:table-cell table:style-name="a1010">
                <text:list text:style-name="a1009">
                  <text:list-item>
                    <text:p text:style-name="a1008" text:class-names="" text:cond-style-name=""><text:span text:style-name="a1007" text:class-names="">決標方式</text:span></text:p>
                  </text:list-item>
                </text:list>
              </table:table-cell>
              <table:table-cell table:style-name="a1014">
                <text:list text:style-name="a1013">
                  <text:list-item>
                    <text:p text:style-name="a1012" text:class-names="" text:cond-style-name=""><text:span text:style-name="a1011" text:class-names="">最低標</text:span></text:p>
                  </text:list-item>
                </text:list>
              </table:table-cell>
            </table:table-row>
            <table:table-row table:style-name="a1015" table:default-cell-style-name="">
              <table:table-cell table:style-name="a1019">
                <text:list text:style-name="a1018">
                  <text:list-item>
                    <text:p text:style-name="a1017" text:class-names="" text:cond-style-name=""><text:span text:style-name="a1016" text:class-names="">工程坐落</text:span></text:p>
                  </text:list-item>
                </text:list>
              </table:table-cell>
              <table:table-cell table:style-name="a1025">
                <text:list text:style-name="a1024">
                  <text:list-item>
                    <text:p text:style-name="a1023" text:class-names="" text:cond-style-name=""><text:span text:style-name="a1020" text:class-names="">新竹縣湖口鄉榮光路</text:span><text:span text:style-name="a1021" text:class-names="">158-1</text:span><text:span text:style-name="a1022" text:class-names="">號</text:span></text:p>
                  </text:list-item>
                </text:list>
              </table:table-cell>
            </table:table-row>
            <table:table-row table:style-name="a1026" table:default-cell-style-name="">
              <table:table-cell table:style-name="a1030">
                <text:list text:style-name="a1029">
                  <text:list-item>
                    <text:p text:style-name="a1028" text:class-names="" text:cond-style-name=""><text:span text:style-name="a1027" text:class-names="">工程範圍</text:span></text:p>
                  </text:list-item>
                </text:list>
              </table:table-cell>
              <table:table-cell table:style-name="a1035">
                <text:list text:style-name="a1034">
                  <text:list-item>
                    <text:p text:style-name="a1033" text:class-names="" text:cond-style-name=""><text:span text:style-name="a1031" text:class-names="">湖口服務區北上加油站屋、油槽、泵島拆除新建</text:span><text:span text:style-name="a1032" text:class-names=""/></text:p>
                  </text:list-item>
                </text:list>
              </table:table-cell>
            </table:table-row>
            <table:table-row table:style-name="a1036" table:default-cell-style-name="">
              <table:table-cell table:style-name="a1040">
                <text:list text:style-name="a1039">
                  <text:list-item>
                    <text:p text:style-name="a1038" text:class-names="" text:cond-style-name=""><text:span text:style-name="a1037" text:class-names="">預算金額</text:span></text:p>
                  </text:list-item>
                </text:list>
              </table:table-cell>
              <table:table-cell table:style-name="a1052">
                <text:list text:style-name="a1051">
                  <text:list-item>
                    <text:p text:style-name="a1050" text:class-names="" text:cond-style-name=""><text:span text:style-name="a1041" text:class-names="">約為新臺幣</text:span><text:span text:style-name="a1042" text:class-names="">1</text:span><text:span text:style-name="a1043" text:class-names="">億</text:span><text:span text:style-name="a1044" text:class-names="">7,152</text:span><text:span text:style-name="a1045" text:class-names="">萬元</text:span><text:span text:style-name="a1046" text:class-names="">(</text:span><text:span text:style-name="a1047" text:class-names="">實際依公告為準</text:span><text:span text:style-name="a1048" text:class-names="">)</text:span><text:span text:style-name="a1049" text:class-names=""/></text:p>
                  </text:list-item>
                </text:list>
              </table:table-cell>
            </table:table-row>
            <table:table-row table:style-name="a1053" table:default-cell-style-name="">
              <table:table-cell table:style-name="a1061">
                <text:list text:style-name="a1060">
                  <text:list-item>
                    <text:p text:style-name="a1059" text:class-names="" text:cond-style-name=""><text:span text:style-name="a1054" text:class-names="">廠商資格</text:span><text:span text:style-name="a1055" text:class-names=""><text:line-break/>(</text:span><text:span text:style-name="a1056" text:class-names="">同時符合或共同承攬</text:span><text:span text:style-name="a1057" text:class-names="">)</text:span><text:span text:style-name="a1058" text:class-names=""/></text:p>
                  </text:list-item>
                </text:list>
              </table:table-cell>
              <table:table-cell table:style-name="a1074">
                <text:list text:style-name="a1073">
                  <text:list-item>
                    <text:p text:style-name="a1072" text:class-names="" text:cond-style-name=""><text:span text:style-name="a1062" text:class-names="">1.</text:span><text:span text:style-name="a1063" text:class-names="">乙級營造廠<text:s text:c="1"/></text:span><text:span text:style-name="a1064" text:class-names=""><text:line-break/></text:span><text:span text:style-name="a1065" text:class-names="">2.</text:span><text:span text:style-name="a1066" text:class-names="">配管工程業</text:span><text:span text:style-name="a1067" text:class-names="">(E599010)<text:s text:c="1"/></text:span><text:span text:style-name="a1068" text:class-names="">或 機械安裝業</text:span><text:span text:style-name="a1069" text:class-names="">(E604010)</text:span><text:span text:style-name="a1070" text:class-names="">或 燃料導管安裝工程業</text:span><text:span text:style-name="a1071" text:class-names="">(E502010 )</text:span></text:p>
                  </text:list-item>
                </text:list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</draw:page>
      <draw:page draw:name="Slide196" draw:style-name="a1076" draw:master-page-name="Master1-Layout4-cust-兩項物件" presentation:presentation-page-layout-name="Master1-PPL4" draw:id="Slide-451">
        <draw:frame draw:id="id144" draw:style-name="a1082" draw:name="Shape 25" svg:x="0.02639in" svg:y="0.42325in" svg:width="3.43919in" svg:height="1.2502in">
          <draw:text-box>
            <text:p text:style-name="a1079" text:class-names="" text:cond-style-name=""><text:span text:style-name="a1077" text:class-names="">計畫需求與</text:span><text:span text:style-name="a1078" text:class-names=""/></text:p>
            <text:p text:style-name="a1081" text:class-names="" text:cond-style-name=""><text:span text:style-name="a1080" text:class-names="">基地環境說明</text:span></text:p>
          </draw:text-box>
          <svg:title/>
          <svg:desc/>
        </draw:frame>
        <draw:frame draw:id="id145" draw:style-name="a1086" draw:name="Shape 25" svg:x="4.56806in" svg:y="0.58281in" svg:width="9.45319in" svg:height="1.01189in">
          <draw:text-box>
            <text:p text:style-name="a1085" text:class-names="" text:cond-style-name=""><text:span text:style-name="a1083" text:class-names="">計畫需求與工作概述</text:span><text:span text:style-name="a1084" text:class-names=""/></text:p>
          </draw:text-box>
          <svg:title/>
          <svg:desc/>
        </draw:frame>
        <draw:frame draw:id="id146" draw:style-name="a1090" draw:name="文字方塊 15" svg:x="1.32003in" svg:y="1.83095in" svg:width="2.34543in" svg:height="0.89848in">
          <draw:text-box>
            <text:p text:style-name="a1089" text:class-names="" text:cond-style-name=""><text:span text:style-name="a1087" text:class-names="">前言</text:span><text:span text:style-name="a1088" text:class-names=""/></text:p>
          </draw:text-box>
          <svg:title/>
          <svg:desc/>
        </draw:frame>
        <draw:custom-shape svg:x="0.47312in" svg:y="2.22656in" svg:width="0.78126in" svg:height="0.23438in" draw:id="id147" draw:style-name="a1093" draw:name="Shape 26">
          <svg:title/>
          <svg:desc/>
          <text:p text:style-name="a1092" text:class-names="" text:cond-style-name=""><text:span text:style-name="a1091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0.59187in" svg:y="2.88693in" svg:width="18.81973in" svg:height="3.73613in" draw:id="id148" draw:style-name="a1109" draw:name="矩形 21">
          <svg:title/>
          <svg:desc/>
          <text:list text:style-name="a1099">
            <text:list-item>
              <text:p text:style-name="a1098" text:class-names="" text:cond-style-name=""><text:span text:style-name="a1094" text:class-names="">本案工作範圍為</text:span><text:span text:style-name="a1095" text:class-names="">湖口服務區北上加油站</text:span><text:span text:style-name="a1096" text:class-names="">，加油站區建物及地下油槽管線全面拆除，並依環保法規及加油站監測設備進行設計，以確保新建之空間品質提升，讓民眾感受到整體服務品質之優化成效。</text:span><text:span text:style-name="a1097" text:class-names=""/></text:p>
            </text:list-item>
          </text:list>
          <text:list text:style-name="a1106">
            <text:list-item>
              <text:p text:style-name="a1105" text:class-names="" text:cond-style-name=""><text:span text:style-name="a1100" text:class-names="">加油站新建工程招標，包含建物拆除新建、地下油槽管線拆除新設、站區整體改善及其他配合事項。</text:span><text:span text:style-name="a1101" text:class-names="">(</text:span><text:span text:style-name="a1102" text:class-names="">本案工程費用經甲方同意後的予以增減</text:span><text:span text:style-name="a1103" text:class-names="">)</text:span><text:span text:style-name="a1104" text:class-names=""><text:s text:c="1"/>。</text:span></text:p>
            </text:list-item>
          </text:list>
          <text:p text:style-name="a1108" text:class-names="" text:cond-style-name=""><text:span text:style-name="a110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49" draw:style-name="a1113" draw:name="投影片編號版面配置區 1" svg:x="14.33582in" svg:y="13.90439in" svg:width="4.66748in" svg:height="0.7987in">
          <draw:text-box>
            <text:p text:style-name="a1112" text:class-names="" text:cond-style-name=""><text:span text:style-name="a1110" text:class-names=""><text:page-number style:num-format="1" text:fixed="false">5</text:page-number></text:span><text:span text:style-name="a1111" text:class-names=""/></text:p>
          </draw:text-box>
          <svg:title/>
          <svg:desc/>
        </draw:frame>
        <draw:frame draw:id="id150" draw:style-name="a1114" draw:name="圖片 5" svg:x="0.82428in" svg:y="7.83774in" svg:width="8.78021in" svg:height="5.29324in" style:rel-width="scale" style:rel-height="scale">
          <draw:image xlink:href="media/image4.jpeg" xlink:type="simple" xlink:show="embed" xlink:actuate="onLoad"/>
          <svg:title/>
          <svg:desc/>
        </draw:frame>
        <draw:frame draw:id="id151" draw:style-name="a1115" draw:name="圖片 9" svg:x="10.23415in" svg:y="7.83478in" svg:width="8.78021in" svg:height="5.29915in" style:rel-width="scale" style:rel-height="scale">
          <draw:image xlink:href="media/image5.jpeg" xlink:type="simple" xlink:show="embed" xlink:actuate="onLoad"/>
          <svg:title/>
          <svg:desc/>
        </draw:frame>
      </draw:page>
      <draw:page draw:name="Slide36" draw:style-name="a1116" draw:master-page-name="Master1-Layout4-cust-兩項物件" presentation:presentation-page-layout-name="Master1-PPL4" draw:id="Slide-291">
        <draw:frame draw:id="id152" draw:style-name="a1120" draw:name="Shape 25" svg:x="4.56806in" svg:y="0.58281in" svg:width="9.45319in" svg:height="1.01189in">
          <draw:text-box>
            <text:p text:style-name="a1119" text:class-names="" text:cond-style-name=""><text:span text:style-name="a1117" text:class-names="">基地環境調查</text:span><text:span text:style-name="a1118" text:class-names=""/></text:p>
          </draw:text-box>
          <svg:title/>
          <svg:desc/>
        </draw:frame>
        <draw:frame draw:id="id153" draw:style-name="a1124" draw:name="投影片編號版面配置區 1" svg:x="14.33582in" svg:y="13.90439in" svg:width="4.66748in" svg:height="0.7987in">
          <draw:text-box>
            <text:p text:style-name="a1123" text:class-names="" text:cond-style-name=""><text:span text:style-name="a1121" text:class-names=""><text:page-number style:num-format="1" text:fixed="false">6</text:page-number></text:span><text:span text:style-name="a1122" text:class-names=""/></text:p>
          </draw:text-box>
          <svg:title/>
          <svg:desc/>
        </draw:frame>
        <draw:frame draw:id="id154" draw:style-name="a1128" draw:name="文字方塊 35" svg:x="1.32003in" svg:y="1.83095in" svg:width="2.30304in" svg:height="1.00977in">
          <draw:text-box>
            <text:p text:style-name="a1127" text:class-names="" text:cond-style-name=""><text:span text:style-name="a1125" text:class-names="">基地範圍</text:span><text:span text:style-name="a1126" text:class-names=""/></text:p>
          </draw:text-box>
          <svg:title/>
          <svg:desc/>
        </draw:frame>
        <draw:custom-shape svg:x="0.47312in" svg:y="2.22656in" svg:width="0.78126in" svg:height="0.23438in" draw:id="id155" draw:style-name="a1131" draw:name="Shape 26">
          <svg:title/>
          <svg:desc/>
          <text:p text:style-name="a1130" text:class-names="" text:cond-style-name=""><text:span text:style-name="a1129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frame draw:id="id156" draw:style-name="a1137" draw:name="Shape 25" svg:x="0.02639in" svg:y="0.42325in" svg:width="3.43919in" svg:height="1.2502in">
          <draw:text-box>
            <text:p text:style-name="a1134" text:class-names="" text:cond-style-name=""><text:span text:style-name="a1132" text:class-names="">計畫需求與</text:span><text:span text:style-name="a1133" text:class-names=""/></text:p>
            <text:p text:style-name="a1136" text:class-names="" text:cond-style-name=""><text:span text:style-name="a1135" text:class-names="">基地環境說明</text:span></text:p>
          </draw:text-box>
          <svg:title/>
          <svg:desc/>
        </draw:frame>
        <draw:custom-shape svg:x="0in" svg:y="0in" svg:width="20.00347in" svg:height="0in" draw:id="id157" draw:style-name="a1140" draw:name="Rectangle 9">
          <svg:title/>
          <svg:desc/>
          <text:p text:style-name="a1139" text:class-names="" text:cond-style-name=""><text:span text:style-name="a113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58" draw:style-name="a1141" draw:name="圖片 16" svg:x="0.94757in" svg:y="2.84071in" svg:width="8.66042in" svg:height="10.84637in" style:rel-width="scale" style:rel-height="scale">
          <draw:image xlink:href="media/image6.jpeg" xlink:type="simple" xlink:show="embed" xlink:actuate="onLoad"/>
          <svg:title/>
          <svg:desc>全區位置圖</svg:desc>
        </draw:frame>
        <draw:custom-shape svg:x="10.63173in" svg:y="2.84071in" svg:width="8.83297in" svg:height="2.52441in" draw:id="id159" draw:style-name="a1151" draw:name="矩形 2">
          <svg:title/>
          <svg:desc/>
          <text:p text:style-name="a1150" text:class-names="" text:cond-style-name=""><text:span text:style-name="a1142" text:class-names="">本案湖口服務區南下北上加油站屬新竹縣湖口鄉。加油站</text:span><text:span text:style-name="a1143" text:class-names="">北上側位於新竹縣湖口鄉榮光路</text:span><text:span text:style-name="a1144" text:class-names="">158-1</text:span><text:span text:style-name="a1145" text:class-names="">號</text:span><text:span text:style-name="a1146" text:class-names="">，</text:span><text:span text:style-name="a1147" text:class-names="">西鄰國道一號中山高速公路，南鄰為北向湖口服務區</text:span><text:span text:style-name="a1148" text:class-names="">。</text:span><text:span text:style-name="a114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60" draw:style-name="a1152" draw:name="圖片 4" svg:x="10.23611in" svg:y="5.78211in" svg:width="9.16673in" svg:height="6.56255in" style:rel-width="scale" style:rel-height="scale">
          <draw:image xlink:href="media/image7.jpeg" xlink:type="simple" xlink:show="embed" xlink:actuate="onLoad"/>
          <svg:title/>
          <svg:desc>北位置圖</svg:desc>
        </draw:frame>
      </draw:page>
      <draw:page draw:name="Slide37" draw:style-name="a1153" draw:master-page-name="Master1-Layout4-cust-兩項物件" presentation:presentation-page-layout-name="Master1-PPL4" draw:id="Slide-292">
        <draw:frame draw:id="id161" draw:style-name="a1157" draw:name="Shape 25" svg:x="4.56806in" svg:y="0.58281in" svg:width="9.45319in" svg:height="1.01189in">
          <draw:text-box>
            <text:p text:style-name="a1156" text:class-names="" text:cond-style-name=""><text:span text:style-name="a1154" text:class-names="">基地環境調查</text:span><text:span text:style-name="a1155" text:class-names=""/></text:p>
          </draw:text-box>
          <svg:title/>
          <svg:desc/>
        </draw:frame>
        <draw:custom-shape svg:x="0in" svg:y="0in" svg:width="0.20202in" svg:height="0.90879in" draw:id="id162" draw:style-name="a1160" draw:name="Rectangle 45">
          <svg:title/>
          <svg:desc/>
          <text:p text:style-name="a1159" text:class-names="" text:cond-style-name=""><text:span text:style-name="a115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63" draw:style-name="a1164" draw:name="投影片編號版面配置區 5" svg:x="14.33582in" svg:y="13.90439in" svg:width="4.66748in" svg:height="0.7987in">
          <draw:text-box>
            <text:p text:style-name="a1163" text:class-names="" text:cond-style-name=""><text:span text:style-name="a1161" text:class-names=""><text:page-number style:num-format="1" text:fixed="false">7</text:page-number></text:span><text:span text:style-name="a1162" text:class-names=""/></text:p>
          </draw:text-box>
          <svg:title/>
          <svg:desc/>
        </draw:frame>
        <draw:frame draw:id="id164" draw:style-name="a1170" draw:name="Shape 25" svg:x="0.02639in" svg:y="0.42325in" svg:width="3.43919in" svg:height="1.2502in">
          <draw:text-box>
            <text:p text:style-name="a1167" text:class-names="" text:cond-style-name=""><text:span text:style-name="a1165" text:class-names="">計畫需求與</text:span><text:span text:style-name="a1166" text:class-names=""/></text:p>
            <text:p text:style-name="a1169" text:class-names="" text:cond-style-name=""><text:span text:style-name="a1168" text:class-names="">基地環境說明</text:span></text:p>
          </draw:text-box>
          <svg:title/>
          <svg:desc/>
        </draw:frame>
        <draw:frame draw:id="id165" draw:style-name="a1174" draw:name="文字方塊 21" svg:x="1.32003in" svg:y="1.83095in" svg:width="2.93304in" svg:height="0.89848in">
          <draw:text-box>
            <text:p text:style-name="a1173" text:class-names="" text:cond-style-name=""><text:span text:style-name="a1171" text:class-names="">北上加油站</text:span><text:span text:style-name="a1172" text:class-names=""/></text:p>
          </draw:text-box>
          <svg:title/>
          <svg:desc/>
        </draw:frame>
        <draw:custom-shape svg:x="0.47312in" svg:y="2.22656in" svg:width="0.78126in" svg:height="0.23438in" draw:id="id166" draw:style-name="a1177" draw:name="Shape 26">
          <svg:title/>
          <svg:desc/>
          <text:p text:style-name="a1176" text:class-names="" text:cond-style-name=""><text:span text:style-name="a1175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frame draw:id="id167" draw:style-name="a1178" draw:name="圖片 38" svg:x="5.3142in" svg:y="1.71958in" svg:width="9.1613in" svg:height="5.45871in" style:rel-width="scale" style:rel-height="scale">
          <draw:image xlink:href="media/image8.jpeg" xlink:type="simple" xlink:show="embed" xlink:actuate="onLoad"/>
          <svg:title/>
          <svg:desc>北上現況照片</svg:desc>
        </draw:frame>
        <draw:frame draw:id="id168" draw:style-name="a1179" draw:name="圖片 40" svg:x="8.12672in" svg:y="7.26649in" svg:width="5.21445in" svg:height="3.04133in" style:rel-width="scale" style:rel-height="scale">
          <draw:image xlink:href="media/image9.jpeg" xlink:type="simple" xlink:show="embed" xlink:actuate="onLoad"/>
          <svg:title/>
          <svg:desc>\\Asus-pc\f\大築_執行專案\2020.07.30湖口北加油站先期規劃\02 湖口北上加油站現況照片\20200919_171437.jpg</svg:desc>
        </draw:frame>
        <draw:frame draw:id="id169" draw:style-name="a1180" draw:name="圖片 41" svg:x="2.11106in" svg:y="7.26649in" svg:width="5.21445in" svg:height="2.89619in" style:rel-width="scale" style:rel-height="scale">
          <draw:image xlink:href="media/image10.jpeg" xlink:type="simple" xlink:show="embed" xlink:actuate="onLoad"/>
          <svg:title/>
          <svg:desc>\\Asus-pc\f\大築_執行專案\2020.07.30湖口北加油站先期規劃\02 湖口北上加油站現況照片\20200919_171405.jpg</svg:desc>
        </draw:frame>
        <draw:frame draw:id="id170" draw:style-name="a1181" draw:name="圖片 42" svg:x="14.14239in" svg:y="7.42274in" svg:width="5.14123in" svg:height="2.96941in" style:rel-width="scale" style:rel-height="scale">
          <draw:image xlink:href="media/image11.jpeg" xlink:type="simple" xlink:show="embed" xlink:actuate="onLoad"/>
          <svg:title/>
          <svg:desc>20201223_115920.jpg</svg:desc>
        </draw:frame>
        <draw:frame draw:id="id171" draw:style-name="a1182" draw:name="圖片 43" svg:x="2.11106in" svg:y="10.62589in" svg:width="5.21445in" svg:height="3.04133in" style:rel-width="scale" style:rel-height="scale">
          <draw:image xlink:href="media/image12.jpeg" xlink:type="simple" xlink:show="embed" xlink:actuate="onLoad"/>
          <svg:title/>
          <svg:desc>20201223_120624.jpg</svg:desc>
        </draw:frame>
        <draw:frame draw:id="id172" draw:style-name="a1183" draw:name="圖片 44" svg:x="8.0486in" svg:y="10.62589in" svg:width="5.35511in" svg:height="2.97432in" style:rel-width="scale" style:rel-height="scale">
          <draw:image xlink:href="media/image13.jpeg" xlink:type="simple" xlink:show="embed" xlink:actuate="onLoad"/>
          <svg:title/>
          <svg:desc>\\Asus-pc\f\大築_執行專案\2020.07.30湖口北加油站先期規劃\02 湖口北上加油站現況照片\20200919_171444.jpg</svg:desc>
        </draw:frame>
        <draw:frame draw:id="id173" draw:style-name="a1184" draw:name="圖片 45" svg:x="14.20449in" svg:y="10.70402in" svg:width="5.14614in" svg:height="2.89065in" style:rel-width="scale" style:rel-height="scale">
          <draw:image xlink:href="media/image14.jpeg" xlink:type="simple" xlink:show="embed" xlink:actuate="onLoad"/>
          <svg:title/>
          <svg:desc>20201223_120244.jpg</svg:desc>
        </draw:frame>
        <draw:custom-shape svg:x="6.48609in" svg:y="9.37588in" svg:width="0.70313in" svg:height="0.70313in" draw:id="id174" draw:style-name="a1188" draw:name="橢圓 47">
          <svg:title/>
          <svg:desc/>
          <text:p text:style-name="a1187" text:class-names="" text:cond-style-name=""><text:span text:style-name="a1185" text:class-names="">1</text:span><text:span text:style-name="a1186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12.57988in" svg:y="9.53213in" svg:width="0.70313in" svg:height="0.70313in" draw:id="id175" draw:style-name="a1192" draw:name="橢圓 48">
          <svg:title/>
          <svg:desc/>
          <text:p text:style-name="a1191" text:class-names="" text:cond-style-name=""><text:span text:style-name="a1189" text:class-names="">2</text:span><text:span text:style-name="a1190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18.51742in" svg:y="9.61026in" svg:width="0.70313in" svg:height="0.70313in" draw:id="id176" draw:style-name="a1196" draw:name="橢圓 49">
          <svg:title/>
          <svg:desc/>
          <text:p text:style-name="a1195" text:class-names="" text:cond-style-name=""><text:span text:style-name="a1193" text:class-names="">3</text:span><text:span text:style-name="a1194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6.56421in" svg:y="12.89153in" svg:width="0.70313in" svg:height="0.70313in" draw:id="id177" draw:style-name="a1200" draw:name="橢圓 50">
          <svg:title/>
          <svg:desc/>
          <text:p text:style-name="a1199" text:class-names="" text:cond-style-name=""><text:span text:style-name="a1197" text:class-names="">4</text:span><text:span text:style-name="a1198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12.57988in" svg:y="12.81341in" svg:width="0.70313in" svg:height="0.70313in" draw:id="id178" draw:style-name="a1204" draw:name="橢圓 51">
          <svg:title/>
          <svg:desc/>
          <text:p text:style-name="a1203" text:class-names="" text:cond-style-name=""><text:span text:style-name="a1201" text:class-names="">5</text:span><text:span text:style-name="a1202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18.59555in" svg:y="12.81341in" svg:width="0.70313in" svg:height="0.70313in" draw:id="id179" draw:style-name="a1207" draw:name="橢圓 52">
          <svg:title/>
          <svg:desc/>
          <text:p text:style-name="a1206" text:class-names="" text:cond-style-name=""><text:span text:style-name="a1205" text:class-names="">6</text:span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</draw:page>
      <draw:page draw:name="Slide207" draw:style-name="a1208" draw:master-page-name="Master1-Layout4-cust-兩項物件" presentation:presentation-page-layout-name="Master1-PPL4" draw:id="Slide-462">
        <draw:frame draw:id="id180" draw:style-name="a1209" draw:name="圖片 23" svg:x="3.20481in" svg:y="8.43837in" svg:width="4.81164in" svg:height="2.5052in" style:rel-width="scale" style:rel-height="scale">
          <draw:image xlink:href="media/image15.jpeg" xlink:type="simple" xlink:show="embed" xlink:actuate="onLoad"/>
          <svg:title/>
          <svg:desc>20201223_114716.jpg</svg:desc>
        </draw:frame>
        <draw:frame draw:id="id181" draw:style-name="a1210" draw:name="圖片 24" svg:x="3.20481in" svg:y="11.25089in" svg:width="4.81164in" svg:height="2.5052in" style:rel-width="scale" style:rel-height="scale">
          <draw:image xlink:href="media/image16.jpeg" xlink:type="simple" xlink:show="embed" xlink:actuate="onLoad"/>
          <svg:title/>
          <svg:desc>20201223_114729.jpg</svg:desc>
        </draw:frame>
        <draw:frame draw:id="id182" draw:style-name="a1211" draw:name="圖片 25" svg:x="8.75173in" svg:y="8.43837in" svg:width="4.81164in" svg:height="2.5052in" style:rel-width="scale" style:rel-height="scale">
          <draw:image xlink:href="media/image17.jpeg" xlink:type="simple" xlink:show="embed" xlink:actuate="onLoad"/>
          <svg:title/>
          <svg:desc>20201223_114842.jpg</svg:desc>
        </draw:frame>
        <draw:frame draw:id="id183" draw:style-name="a1212" draw:name="圖片 26" svg:x="8.75173in" svg:y="11.25089in" svg:width="4.81164in" svg:height="2.43855in" style:rel-width="scale" style:rel-height="scale">
          <draw:image xlink:href="media/image18.jpeg" xlink:type="simple" xlink:show="embed" xlink:actuate="onLoad"/>
          <svg:title/>
          <svg:desc>20201223_115039.jpg</svg:desc>
        </draw:frame>
        <draw:frame draw:id="id184" draw:style-name="a1213" draw:name="圖片 27" svg:x="14.22052in" svg:y="2.96959in" svg:width="4.81164in" svg:height="2.5052in" style:rel-width="scale" style:rel-height="scale">
          <draw:image xlink:href="media/image19.jpeg" xlink:type="simple" xlink:show="embed" xlink:actuate="onLoad"/>
          <svg:title/>
          <svg:desc>20201223_120435.jpg</svg:desc>
        </draw:frame>
        <draw:frame draw:id="id185" draw:style-name="a1214" draw:name="圖片 28" svg:x="14.22052in" svg:y="5.70398in" svg:width="4.81164in" svg:height="2.5052in" style:rel-width="scale" style:rel-height="scale">
          <draw:image xlink:href="media/image20.jpeg" xlink:type="simple" xlink:show="embed" xlink:actuate="onLoad"/>
          <svg:title/>
          <svg:desc>20201223_115510.jpg</svg:desc>
        </draw:frame>
        <draw:frame draw:id="id186" draw:style-name="a1215" draw:name="圖片 29" svg:x="14.22052in" svg:y="8.43837in" svg:width="4.81164in" svg:height="2.5052in" style:rel-width="scale" style:rel-height="scale">
          <draw:image xlink:href="media/image21.jpeg" xlink:type="simple" xlink:show="embed" xlink:actuate="onLoad"/>
          <svg:title/>
          <svg:desc>20201223_115518.jpg</svg:desc>
        </draw:frame>
        <draw:frame draw:id="id187" draw:style-name="a1216" draw:name="圖片 30" svg:x="14.22052in" svg:y="11.25089in" svg:width="4.81164in" svg:height="2.43855in" style:rel-width="scale" style:rel-height="scale">
          <draw:image xlink:href="media/image22.jpeg" xlink:type="simple" xlink:show="embed" xlink:actuate="onLoad"/>
          <svg:title/>
          <svg:desc>20201223_115609.jpg</svg:desc>
        </draw:frame>
        <draw:frame draw:id="id188" draw:style-name="a1220" draw:name="Shape 25" svg:x="4.56806in" svg:y="0.58281in" svg:width="9.45319in" svg:height="1.01189in">
          <draw:text-box>
            <text:p text:style-name="a1219" text:class-names="" text:cond-style-name=""><text:span text:style-name="a1217" text:class-names="">基地環境調查</text:span><text:span text:style-name="a1218" text:class-names=""/></text:p>
          </draw:text-box>
          <svg:title/>
          <svg:desc/>
        </draw:frame>
        <draw:custom-shape svg:x="0in" svg:y="0in" svg:width="0.20202in" svg:height="0.90879in" draw:id="id189" draw:style-name="a1223" draw:name="Rectangle 45">
          <svg:title/>
          <svg:desc/>
          <text:p text:style-name="a1222" text:class-names="" text:cond-style-name=""><text:span text:style-name="a122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90" draw:style-name="a1227" draw:name="投影片編號版面配置區 5" svg:x="14.33582in" svg:y="13.90439in" svg:width="4.66748in" svg:height="0.7987in">
          <draw:text-box>
            <text:p text:style-name="a1226" text:class-names="" text:cond-style-name=""><text:span text:style-name="a1224" text:class-names=""><text:page-number style:num-format="1" text:fixed="false">8</text:page-number></text:span><text:span text:style-name="a1225" text:class-names=""/></text:p>
          </draw:text-box>
          <svg:title/>
          <svg:desc/>
        </draw:frame>
        <draw:frame draw:id="id191" draw:style-name="a1233" draw:name="Shape 25" svg:x="0.02639in" svg:y="0.42325in" svg:width="3.43919in" svg:height="1.2502in">
          <draw:text-box>
            <text:p text:style-name="a1230" text:class-names="" text:cond-style-name=""><text:span text:style-name="a1228" text:class-names="">計畫需求與</text:span><text:span text:style-name="a1229" text:class-names=""/></text:p>
            <text:p text:style-name="a1232" text:class-names="" text:cond-style-name=""><text:span text:style-name="a1231" text:class-names="">基地環境說明</text:span></text:p>
          </draw:text-box>
          <svg:title/>
          <svg:desc/>
        </draw:frame>
        <draw:custom-shape svg:x="0.47312in" svg:y="2.22656in" svg:width="0.78126in" svg:height="0.23438in" draw:id="id192" draw:style-name="a1236" draw:name="Shape 26">
          <svg:title/>
          <svg:desc/>
          <text:p text:style-name="a1235" text:class-names="" text:cond-style-name=""><text:span text:style-name="a1234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7.18922in" svg:y="10.07901in" svg:width="0.70313in" svg:height="0.70313in" draw:id="id193" draw:style-name="a1240" draw:name="橢圓 47">
          <svg:title/>
          <svg:desc/>
          <text:p text:style-name="a1239" text:class-names="" text:cond-style-name=""><text:span text:style-name="a1237" text:class-names="">1</text:span><text:span text:style-name="a1238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7.26734in" svg:y="12.96966in" svg:width="0.70313in" svg:height="0.70313in" draw:id="id194" draw:style-name="a1244" draw:name="橢圓 48">
          <svg:title/>
          <svg:desc/>
          <text:p text:style-name="a1243" text:class-names="" text:cond-style-name=""><text:span text:style-name="a1241" text:class-names="">2</text:span><text:span text:style-name="a1242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12.81426in" svg:y="10.15714in" svg:width="0.70313in" svg:height="0.70313in" draw:id="id195" draw:style-name="a1248" draw:name="橢圓 49">
          <svg:title/>
          <svg:desc/>
          <text:p text:style-name="a1247" text:class-names="" text:cond-style-name=""><text:span text:style-name="a1245" text:class-names="">3</text:span><text:span text:style-name="a1246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12.73613in" svg:y="12.89153in" svg:width="0.70313in" svg:height="0.70313in" draw:id="id196" draw:style-name="a1252" draw:name="橢圓 50">
          <svg:title/>
          <svg:desc/>
          <text:p text:style-name="a1251" text:class-names="" text:cond-style-name=""><text:span text:style-name="a1249" text:class-names="">4</text:span><text:span text:style-name="a1250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18.28304in" svg:y="4.68835in" svg:width="0.70313in" svg:height="0.70313in" draw:id="id197" draw:style-name="a1256" draw:name="橢圓 51">
          <svg:title/>
          <svg:desc/>
          <text:p text:style-name="a1255" text:class-names="" text:cond-style-name=""><text:span text:style-name="a1253" text:class-names="">5</text:span><text:span text:style-name="a1254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18.36117in" svg:y="7.42274in" svg:width="0.70313in" svg:height="0.70313in" draw:id="id198" draw:style-name="a1259" draw:name="橢圓 52">
          <svg:title/>
          <svg:desc/>
          <text:p text:style-name="a1258" text:class-names="" text:cond-style-name=""><text:span text:style-name="a1257" text:class-names="">6</text:span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199" draw:style-name="a1260" draw:name="圖片 20" svg:x="3.75169in" svg:y="2.11021in" svg:width="9.87071in" svg:height="6.13533in" style:rel-width="scale" style:rel-height="scale">
          <draw:image xlink:href="media/image23.jpeg" xlink:type="simple" xlink:show="embed" xlink:actuate="onLoad"/>
          <svg:title/>
          <svg:desc>北上一樓現況</svg:desc>
        </draw:frame>
        <draw:custom-shape svg:x="18.36117in" svg:y="10.15714in" svg:width="0.70313in" svg:height="0.70313in" draw:id="id200" draw:style-name="a1263" draw:name="橢圓 31">
          <svg:title/>
          <svg:desc/>
          <text:p text:style-name="a1262" text:class-names="" text:cond-style-name=""><text:span text:style-name="a1261" text:class-names="">7</text:span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18.20492in" svg:y="12.89153in" svg:width="0.70313in" svg:height="0.70313in" draw:id="id201" draw:style-name="a1266" draw:name="橢圓 32">
          <svg:title/>
          <svg:desc/>
          <text:p text:style-name="a1265" text:class-names="" text:cond-style-name=""><text:span text:style-name="a1264" text:class-names="">8</text:span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202" draw:style-name="a1270" draw:name="文字方塊 21" svg:x="1.32003in" svg:y="1.83095in" svg:width="2.93304in" svg:height="0.89848in">
          <draw:text-box>
            <text:p text:style-name="a1269" text:class-names="" text:cond-style-name=""><text:span text:style-name="a1267" text:class-names="">北上加油站</text:span><text:span text:style-name="a1268" text:class-names=""/></text:p>
          </draw:text-box>
          <svg:title/>
          <svg:desc/>
        </draw:frame>
      </draw:page>
      <draw:page draw:name="Slide154" draw:style-name="a1271" draw:master-page-name="Master1-Layout2-obj-標題及物件" presentation:presentation-page-layout-name="Master1-PPL2" draw:id="Slide-409">
        <draw:g draw:name="群組 6" draw:id="id203">
          <svg:title/>
          <svg:desc/>
          <draw:custom-shape svg:x="-2.20434in" svg:y="6.96376in" svg:width="8.13594in" svg:height="1.40335in" draw:id="id209" draw:style-name="a1306" draw:name="Shape 23">
            <svg:title/>
            <svg:desc/>
            <text:p text:style-name="a1305" text:class-names="" text:cond-style-name=""><text:span text:style-name="a1304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  <draw:custom-shape svg:x="5.40515in" svg:y="6.96376in" svg:width="1.47576in" svg:height="1.40335in" draw:id="id210" draw:style-name="a1309" draw:name="Shape 26">
            <svg:title/>
            <svg:desc/>
            <text:p text:style-name="a1308" text:class-names="" text:cond-style-name=""><text:span text:style-name="a1307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connector draw:type="line" svg:x1="7.08649in" svg:y1="8.28845in" svg:x2="21.3078in" svg:y2="8.29192in" draw:id="id204" draw:style-name="a1272" draw:name="直線接點 3">
          <svg:title/>
          <svg:desc/>
        </draw:connector>
        <draw:frame draw:id="id205" draw:style-name="a1277" draw:name="Text Box 16" svg:x="6.71657in" svg:y="7.09092in" svg:width="6.16799in" svg:height="1.21172in">
          <draw:text-box>
            <text:p text:style-name="a1276" text:class-names="" text:cond-style-name=""><text:span text:style-name="a1273" text:class-names="">2.</text:span><text:span text:style-name="a1274" text:class-names="">建築空間設計</text:span><text:span text:style-name="a1275" text:class-names=""/></text:p>
          </draw:text-box>
          <svg:title/>
          <svg:desc/>
        </draw:frame>
        <draw:frame draw:id="id206" draw:style-name="a1296" draw:name="文字方塊 5" svg:x="11.94535in" svg:y="8.43837in" svg:width="2.55807in" svg:height="4.34199in">
          <draw:text-box>
            <text:p text:style-name="a1280" text:class-names="" text:cond-style-name=""><text:span text:style-name="a1278" text:class-names="">○現況測量圖</text:span><text:span text:style-name="a1279" text:class-names=""/></text:p>
            <text:p text:style-name="a1283" text:class-names="" text:cond-style-name=""><text:span text:style-name="a1281" text:class-names="">○全區配置圖</text:span><text:span text:style-name="a1282" text:class-names=""/></text:p>
            <text:p text:style-name="a1286" text:class-names="" text:cond-style-name=""><text:span text:style-name="a1284" text:class-names="">○平面圖</text:span><text:span text:style-name="a1285" text:class-names=""/></text:p>
            <text:p text:style-name="a1289" text:class-names="" text:cond-style-name=""><text:span text:style-name="a1287" text:class-names="">○立面圖</text:span><text:span text:style-name="a1288" text:class-names=""/></text:p>
            <text:p text:style-name="a1292" text:class-names="" text:cond-style-name=""><text:span text:style-name="a1290" text:class-names="">○剖面圖</text:span><text:span text:style-name="a1291" text:class-names=""/></text:p>
            <text:p text:style-name="a1295" text:class-names="" text:cond-style-name=""><text:span text:style-name="a1293" text:class-names="">○透視圖</text:span><text:span text:style-name="a1294" text:class-names=""/></text:p>
          </draw:text-box>
          <svg:title/>
          <svg:desc/>
        </draw:frame>
        <draw:custom-shape svg:x="-3.46433in" svg:y="8.5246in" svg:width="12.83607in" svg:height="6.47713in" draw:id="id207" draw:style-name="a1299" draw:name="Shape 23">
          <svg:title/>
          <svg:desc/>
          <text:p text:style-name="a1298" text:class-names="" text:cond-style-name=""><text:span text:style-name="a1297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frame draw:id="id208" draw:style-name="a1303" draw:name="投影片編號版面配置區 1" svg:x="14.33582in" svg:y="13.90439in" svg:width="4.66748in" svg:height="0.7987in">
          <draw:text-box>
            <text:p text:style-name="a1302" text:class-names="" text:cond-style-name=""><text:span text:style-name="a1300" text:class-names=""><text:page-number style:num-format="1" text:fixed="false">9</text:page-number></text:span><text:span text:style-name="a1301" text:class-names=""/></text:p>
          </draw:text-box>
          <svg:title/>
          <svg:desc/>
        </draw:frame>
      </draw:page>
      <draw:page draw:name="Slide182" draw:style-name="a1310" draw:master-page-name="Master1-Layout4-cust-兩項物件" presentation:presentation-page-layout-name="Master1-PPL4" draw:id="Slide-437">
        <draw:g draw:name="群組 7" draw:id="id211">
          <svg:title/>
          <svg:desc/>
          <draw:frame draw:id="id216" draw:style-name="a1328" draw:name="圖片 8" svg:x="1.10311in" svg:y="1.99209in" svg:width="17.71684in" svg:height="11.6968in" style:rel-width="scale" style:rel-height="scale">
            <draw:image xlink:href="media/image24.png" xlink:type="simple" xlink:show="embed" xlink:actuate="onLoad"/>
            <svg:title/>
            <svg:desc/>
          </draw:frame>
          <draw:custom-shape svg:x="8.55517in" svg:y="5.05778in" svg:width="2.95427in" svg:height="0.3473in" draw:id="id217" draw:style-name="a1332" draw:name="手繪多邊形 9">
            <svg:title/>
            <svg:desc/>
            <text:p text:style-name="a1330" text:class-names="" text:cond-style-name=""><text:span text:style-name="a1329" text:class-names=""/></text:p>
            <draw:enhanced-geometry xmlns:dr3d="urn:oasis:names:tc:opendocument:xmlns:dr3d:1.0" draw:type="non-primitive" svg:viewBox="0 0 2593571 299258" draw:enhanced-path="M 0 16625 L 0 299258 2593571 299258 2593571 0 N" draw:text-areas="?f18 ?f20 ?f19 ?f21" draw:glue-points="?f13 ?f14 ?f13 ?f15 ?f16 ?f15 ?f16 ?f17" draw:glue-point-leaving-directions="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593571"/>
              <draw:equation draw:name="f7" draw:formula="?f4 / 299258"/>
              <draw:equation draw:name="f8" draw:formula="0 * ?f5 / 2593571"/>
              <draw:equation draw:name="f9" draw:formula="16625 * ?f4 / 299258"/>
              <draw:equation draw:name="f10" draw:formula="299258 * ?f4 / 299258"/>
              <draw:equation draw:name="f11" draw:formula="2593571 * ?f5 / 2593571"/>
              <draw:equation draw:name="f12" draw:formula="0 * ?f4 / 299258"/>
              <draw:equation draw:name="f13" draw:formula="?f8 / ?f6"/>
              <draw:equation draw:name="f14" draw:formula="?f9 / ?f7"/>
              <draw:equation draw:name="f15" draw:formula="?f10 / ?f7"/>
              <draw:equation draw:name="f16" draw:formula="?f11 / ?f6"/>
              <draw:equation draw:name="f17" draw:formula="?f12 / ?f7"/>
              <draw:equation draw:name="f18" draw:formula="?f0 / ?f6"/>
              <draw:equation draw:name="f19" draw:formula="?f1 / ?f6"/>
              <draw:equation draw:name="f20" draw:formula="?f2 / ?f7"/>
              <draw:equation draw:name="f21" draw:formula="?f3 / ?f7"/>
            </draw:enhanced-geometry>
          </draw:custom-shape>
          <draw:g draw:name="群組 10" draw:id="id218">
            <svg:title/>
            <svg:desc/>
            <draw:custom-shape svg:width="0.35726in" svg:height="0.62559in" draw:id="id237" draw:style-name="a1401" draw:transform="translate(-0.17863in -0.31279in) rotate(-0.73234) translate(3.08166in 6.02789in)" draw:name="向下箭號 42">
              <svg:title/>
              <svg:desc/>
              <text:p text:style-name="a1400" text:class-names="" text:cond-style-name=""><text:span text:style-name="a1399" text:class-names=""/></text:p>
              <draw:enhanced-geometry xmlns:dr3d="urn:oasis:names:tc:opendocument:xmlns:dr3d:1.0" draw:type="non-primitive" svg:viewBox="0 0 21600 21600" draw:enhanced-path="M ?f0 0 L ?f0 ?f1 0 ?f1 10800 21600 21600 ?f1 ?f2 ?f1 ?f2 0 Z N" draw:text-areas="?f0 0 ?f2 ?f5" draw:glue-points="0 ?f1 21600 ?f1" draw:glue-point-leaving-directions="-270, -90" draw:modifiers="11476 5965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position-x="$1" draw:handle-position-y="$0" draw:handle-range-x-minimum="0" draw:handle-range-x-maximum="10800" draw:handle-range-y-minimum="0" draw:handle-range-y-maximum="21600"/>
              </draw:enhanced-geometry>
            </draw:custom-shape>
            <draw:custom-shape svg:width="0.36399in" svg:height="0.61402in" draw:id="id238" draw:style-name="a1404" draw:transform="translate(-0.18199in -0.30701in) rotate(-1.5708) translate(2.43655in 9.44901in)" draw:name="向下箭號 43">
              <svg:title/>
              <svg:desc/>
              <text:p text:style-name="a1403" text:class-names="" text:cond-style-name=""><text:span text:style-name="a1402" text:class-names=""/></text:p>
              <draw:enhanced-geometry xmlns:dr3d="urn:oasis:names:tc:opendocument:xmlns:dr3d:1.0" draw:type="non-primitive" svg:viewBox="0 0 21600 21600" draw:enhanced-path="M ?f0 0 L ?f0 ?f1 0 ?f1 10800 21600 21600 ?f1 ?f2 ?f1 ?f2 0 Z N" draw:text-areas="?f0 0 ?f2 ?f5" draw:glue-points="0 ?f1 21600 ?f1" draw:glue-point-leaving-directions="-270, -90" draw:modifiers="11091 5965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position-x="$1" draw:handle-position-y="$0" draw:handle-range-x-minimum="0" draw:handle-range-x-maximum="10800" draw:handle-range-y-minimum="0" draw:handle-range-y-maximum="21600"/>
              </draw:enhanced-geometry>
            </draw:custom-shape>
            <draw:custom-shape svg:x="3.56378in" svg:y="10.43696in" svg:width="0.35726in" svg:height="0.62559in" draw:id="id239" draw:style-name="a1407" draw:name="向下箭號 44">
              <svg:title/>
              <svg:desc/>
              <text:p text:style-name="a1406" text:class-names="" text:cond-style-name=""><text:span text:style-name="a1405" text:class-names=""/></text:p>
              <draw:enhanced-geometry xmlns:dr3d="urn:oasis:names:tc:opendocument:xmlns:dr3d:1.0" draw:type="non-primitive" svg:viewBox="0 0 21600 21600" draw:enhanced-path="M ?f0 0 L ?f0 ?f1 0 ?f1 10800 21600 21600 ?f1 ?f2 ?f1 ?f2 0 Z N" draw:text-areas="?f0 0 ?f2 ?f5" draw:glue-points="0 ?f1 21600 ?f1" draw:glue-point-leaving-directions="-270, -90" draw:modifiers="11476 5965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position-x="$1" draw:handle-position-y="$0" draw:handle-range-x-minimum="0" draw:handle-range-x-maximum="10800" draw:handle-range-y-minimum="0" draw:handle-range-y-maximum="21600"/>
              </draw:enhanced-geometry>
            </draw:custom-shape>
            <draw:custom-shape svg:width="0.36399in" svg:height="0.61402in" draw:id="id240" draw:style-name="a1410" draw:transform="translate(-0.18199in -0.30701in) rotate(-1.5708) translate(10.88486in 7.61052in)" draw:name="向下箭號 45">
              <svg:title/>
              <svg:desc/>
              <text:p text:style-name="a1409" text:class-names="" text:cond-style-name=""><text:span text:style-name="a1408" text:class-names=""/></text:p>
              <draw:enhanced-geometry xmlns:dr3d="urn:oasis:names:tc:opendocument:xmlns:dr3d:1.0" draw:type="non-primitive" svg:viewBox="0 0 21600 21600" draw:enhanced-path="M ?f0 0 L ?f0 ?f1 0 ?f1 10800 21600 21600 ?f1 ?f2 ?f1 ?f2 0 Z N" draw:text-areas="?f0 0 ?f2 ?f5" draw:glue-points="0 ?f1 21600 ?f1" draw:glue-point-leaving-directions="-270, -90" draw:modifiers="11091 5965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position-x="$1" draw:handle-position-y="$0" draw:handle-range-x-minimum="0" draw:handle-range-x-maximum="10800" draw:handle-range-y-minimum="0" draw:handle-range-y-maximum="21600"/>
              </draw:enhanced-geometry>
            </draw:custom-shape>
            <draw:custom-shape svg:width="0.36399in" svg:height="0.61402in" draw:id="id241" draw:style-name="a1413" draw:transform="translate(-0.18199in -0.30701in) rotate(-4.71239) translate(10.67865in 12.26059in)" draw:name="向下箭號 46">
              <svg:title/>
              <svg:desc/>
              <text:p text:style-name="a1412" text:class-names="" text:cond-style-name=""><text:span text:style-name="a1411" text:class-names=""/></text:p>
              <draw:enhanced-geometry xmlns:dr3d="urn:oasis:names:tc:opendocument:xmlns:dr3d:1.0" draw:type="non-primitive" svg:viewBox="0 0 21600 21600" draw:enhanced-path="M ?f0 0 L ?f0 ?f1 0 ?f1 10800 21600 21600 ?f1 ?f2 ?f1 ?f2 0 Z N" draw:text-areas="?f0 0 ?f2 ?f5" draw:glue-points="0 ?f1 21600 ?f1" draw:glue-point-leaving-directions="-270, -90" draw:modifiers="11091 5965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position-x="$1" draw:handle-position-y="$0" draw:handle-range-x-minimum="0" draw:handle-range-x-maximum="10800" draw:handle-range-y-minimum="0" draw:handle-range-y-maximum="21600"/>
              </draw:enhanced-geometry>
            </draw:custom-shape>
            <draw:custom-shape svg:width="0.35726in" svg:height="0.62559in" draw:id="id242" draw:style-name="a1416" draw:transform="translate(-0.17863in -0.31279in) rotate(-3.14159) translate(17.76824in 10.79271in)" draw:name="向下箭號 47">
              <svg:title/>
              <svg:desc/>
              <text:p text:style-name="a1415" text:class-names="" text:cond-style-name=""><text:span text:style-name="a1414" text:class-names=""/></text:p>
              <draw:enhanced-geometry xmlns:dr3d="urn:oasis:names:tc:opendocument:xmlns:dr3d:1.0" draw:type="non-primitive" svg:viewBox="0 0 21600 21600" draw:enhanced-path="M ?f0 0 L ?f0 ?f1 0 ?f1 10800 21600 21600 ?f1 ?f2 ?f1 ?f2 0 Z N" draw:text-areas="?f0 0 ?f2 ?f5" draw:glue-points="0 ?f1 21600 ?f1" draw:glue-point-leaving-directions="-270, -90" draw:modifiers="11476 5965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position-x="$1" draw:handle-position-y="$0" draw:handle-range-x-minimum="0" draw:handle-range-x-maximum="10800" draw:handle-range-y-minimum="0" draw:handle-range-y-maximum="21600"/>
              </draw:enhanced-geometry>
            </draw:custom-shape>
            <draw:custom-shape svg:width="0.36399in" svg:height="0.61402in" draw:id="id243" draw:style-name="a1419" draw:transform="translate(-0.18199in -0.30701in) rotate(-0.7854) translate(14.24201in 4.85353in)" draw:name="向下箭號 48">
              <svg:title/>
              <svg:desc/>
              <text:p text:style-name="a1418" text:class-names="" text:cond-style-name=""><text:span text:style-name="a1417" text:class-names=""/></text:p>
              <draw:enhanced-geometry xmlns:dr3d="urn:oasis:names:tc:opendocument:xmlns:dr3d:1.0" draw:type="non-primitive" svg:viewBox="0 0 21600 21600" draw:enhanced-path="M ?f0 0 L ?f0 ?f1 0 ?f1 10800 21600 21600 ?f1 ?f2 ?f1 ?f2 0 Z N" draw:text-areas="?f0 0 ?f2 ?f5" draw:glue-points="0 ?f1 21600 ?f1" draw:glue-point-leaving-directions="-270, -90" draw:modifiers="11091 5965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position-x="$1" draw:handle-position-y="$0" draw:handle-range-x-minimum="0" draw:handle-range-x-maximum="10800" draw:handle-range-y-minimum="0" draw:handle-range-y-maximum="21600"/>
              </draw:enhanced-geometry>
            </draw:custom-shape>
            <draw:custom-shape svg:width="0.36399in" svg:height="0.61402in" draw:id="id244" draw:style-name="a1422" draw:transform="translate(-0.18199in -0.30701in) rotate(-1.5708) translate(10.96688in 2.97178in)" draw:name="向下箭號 49">
              <svg:title/>
              <svg:desc/>
              <text:p text:style-name="a1421" text:class-names="" text:cond-style-name=""><text:span text:style-name="a1420" text:class-names=""/></text:p>
              <draw:enhanced-geometry xmlns:dr3d="urn:oasis:names:tc:opendocument:xmlns:dr3d:1.0" draw:type="non-primitive" svg:viewBox="0 0 21600 21600" draw:enhanced-path="M ?f0 0 L ?f0 ?f1 0 ?f1 10800 21600 21600 ?f1 ?f2 ?f1 ?f2 0 Z N" draw:text-areas="?f0 0 ?f2 ?f5" draw:glue-points="0 ?f1 21600 ?f1" draw:glue-point-leaving-directions="-270, -90" draw:modifiers="11091 5965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position-x="$1" draw:handle-position-y="$0" draw:handle-range-x-minimum="0" draw:handle-range-x-maximum="10800" draw:handle-range-y-minimum="0" draw:handle-range-y-maximum="21600"/>
              </draw:enhanced-geometry>
            </draw:custom-shape>
          </draw:g>
          <draw:g draw:name="群組 12" draw:id="id219">
            <svg:title/>
            <svg:desc/>
            <draw:custom-shape svg:x="8.25638in" svg:y="10.40956in" svg:width="1.62022in" svg:height="0.32425in" draw:id="id234" draw:style-name="a1388" draw:name="手繪多邊形 34">
              <svg:title/>
              <svg:desc/>
              <text:p text:style-name="a1385" text:class-names="" text:cond-style-name=""><text:span text:style-name="a1384" text:class-names=""/></text:p>
              <draw:enhanced-geometry xmlns:dr3d="urn:oasis:names:tc:opendocument:xmlns:dr3d:1.0" draw:type="non-primitive" svg:viewBox="0 0 1422400 279400" draw:enhanced-path="M 0 0 L 1422400 0 1422400 279400 N" draw:text-areas="?f16 ?f18 ?f17 ?f19" draw:glue-points="?f12 ?f13 ?f14 ?f13 ?f14 ?f15" draw:glue-point-leaving-directions="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422400"/>
                <draw:equation draw:name="f7" draw:formula="?f4 / 279400"/>
                <draw:equation draw:name="f8" draw:formula="0 * ?f5 / 1422400"/>
                <draw:equation draw:name="f9" draw:formula="0 * ?f4 / 279400"/>
                <draw:equation draw:name="f10" draw:formula="1422400 * ?f5 / 1422400"/>
                <draw:equation draw:name="f11" draw:formula="279400 * ?f4 / 279400"/>
                <draw:equation draw:name="f12" draw:formula="?f8 / ?f6"/>
                <draw:equation draw:name="f13" draw:formula="?f9 / ?f7"/>
                <draw:equation draw:name="f14" draw:formula="?f10 / ?f6"/>
                <draw:equation draw:name="f15" draw:formula="?f11 / ?f7"/>
                <draw:equation draw:name="f16" draw:formula="?f0 / ?f6"/>
                <draw:equation draw:name="f17" draw:formula="?f1 / ?f6"/>
                <draw:equation draw:name="f18" draw:formula="?f2 / ?f7"/>
                <draw:equation draw:name="f19" draw:formula="?f3 / ?f7"/>
              </draw:enhanced-geometry>
            </draw:custom-shape>
            <draw:custom-shape svg:x="8.35764in" svg:y="9.36311in" svg:width="4.61473in" svg:height="0.86959in" draw:id="id235" draw:style-name="a1393" draw:name="手繪多邊形 35">
              <svg:title/>
              <svg:desc/>
              <text:p text:style-name="a1390" text:class-names="" text:cond-style-name=""><text:span text:style-name="a1389" text:class-names=""/></text:p>
              <draw:enhanced-geometry xmlns:dr3d="urn:oasis:names:tc:opendocument:xmlns:dr3d:1.0" draw:type="non-primitive" svg:viewBox="0 0 4051300 749300" draw:enhanced-path="M 0 749300 L 1333500 749300 1333500 0 4051300 0 4051300 482600 N" draw:text-areas="?f20 ?f22 ?f21 ?f23" draw:glue-points="?f14 ?f15 ?f16 ?f15 ?f16 ?f17 ?f18 ?f17 ?f18 ?f19" draw:glue-point-leaving-directions="-90, -90, -90, 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4051300"/>
                <draw:equation draw:name="f7" draw:formula="?f4 / 749300"/>
                <draw:equation draw:name="f8" draw:formula="0 * ?f5 / 4051300"/>
                <draw:equation draw:name="f9" draw:formula="749300 * ?f4 / 749300"/>
                <draw:equation draw:name="f10" draw:formula="1333500 * ?f5 / 4051300"/>
                <draw:equation draw:name="f11" draw:formula="0 * ?f4 / 749300"/>
                <draw:equation draw:name="f12" draw:formula="4051300 * ?f5 / 4051300"/>
                <draw:equation draw:name="f13" draw:formula="482600 * ?f4 / 749300"/>
                <draw:equation draw:name="f14" draw:formula="?f8 / ?f6"/>
                <draw:equation draw:name="f15" draw:formula="?f9 / ?f7"/>
                <draw:equation draw:name="f16" draw:formula="?f10 / ?f6"/>
                <draw:equation draw:name="f17" draw:formula="?f11 / ?f7"/>
                <draw:equation draw:name="f18" draw:formula="?f12 / ?f6"/>
                <draw:equation draw:name="f19" draw:formula="?f13 / ?f7"/>
                <draw:equation draw:name="f20" draw:formula="?f0 / ?f6"/>
                <draw:equation draw:name="f21" draw:formula="?f1 / ?f6"/>
                <draw:equation draw:name="f22" draw:formula="?f2 / ?f7"/>
                <draw:equation draw:name="f23" draw:formula="?f3 / ?f7"/>
              </draw:enhanced-geometry>
            </draw:custom-shape>
            <draw:custom-shape svg:x="11.48235in" svg:y="9.34837in" svg:width="0in" svg:height="0.54533in" draw:id="id236" draw:style-name="a1398" draw:name="手繪多邊形 36">
              <svg:title/>
              <svg:desc/>
              <text:p text:style-name="a1395" text:class-names="" text:cond-style-name=""><text:span text:style-name="a1394" text:class-names=""/></text:p>
              <draw:enhanced-geometry xmlns:dr3d="urn:oasis:names:tc:opendocument:xmlns:dr3d:1.0" draw:type="non-primitive" svg:viewBox="0 0 0 498654" draw:enhanced-path="M 0 0 L 0 498654 N" draw:text-areas="?f8 ?f9 ?f11 ?f10" draw:glue-points="?f8 ?f9 ?f8 ?f10" draw:glue-point-leaving-directions="-90, -9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0"/>
                <draw:equation draw:name="f7" draw:formula="?f4 / 498654"/>
                <draw:equation draw:name="f8" draw:formula="0 / ?f6"/>
                <draw:equation draw:name="f9" draw:formula="0 / ?f7"/>
                <draw:equation draw:name="f10" draw:formula="498654 / ?f7"/>
                <draw:equation draw:name="f11" draw:formula="1 / ?f6"/>
              </draw:enhanced-geometry>
            </draw:custom-shape>
          </draw:g>
          <draw:frame draw:id="id220" draw:style-name="a1336" draw:name="文字方塊 13" svg:x="8.18272in" svg:y="4.3023in" svg:width="1.52502in" svg:height="0.42862in">
            <draw:text-box>
              <text:p text:style-name="a1334" text:class-names="" text:cond-style-name=""><text:span text:style-name="a1333" text:class-names="">地下儲油槽</text:span></text:p>
            </draw:text-box>
            <svg:title/>
            <svg:desc/>
          </draw:frame>
          <draw:frame draw:id="id221" draw:style-name="a1340" draw:name="文字方塊 14" svg:x="8.74987in" svg:y="10.7802in" svg:width="1.26209in" svg:height="0.42862in">
            <draw:text-box>
              <text:p text:style-name="a1338" text:class-names="" text:cond-style-name=""><text:span text:style-name="a1337" text:class-names="">公共廁所</text:span></text:p>
            </draw:text-box>
            <svg:title/>
            <svg:desc/>
          </draw:frame>
          <draw:frame draw:id="id222" draw:style-name="a1344" draw:name="文字方塊 15" svg:x="10.30571in" svg:y="10.48643in" svg:width="1.26209in" svg:height="0.42862in">
            <draw:text-box>
              <text:p text:style-name="a1342" text:class-names="" text:cond-style-name=""><text:span text:style-name="a1341" text:class-names="">營業站屋</text:span></text:p>
            </draw:text-box>
            <svg:title/>
            <svg:desc/>
          </draw:frame>
          <draw:frame draw:id="id223" draw:style-name="a1351" draw:name="文字方塊 16" svg:x="13.22732in" svg:y="10.19761in" svg:width="0.99915in" svg:height="0.75009in">
            <draw:text-box>
              <text:p text:style-name="a1347" text:class-names="" text:cond-style-name=""><text:span text:style-name="a1345" text:class-names="">事故班</text:span><text:span text:style-name="a1346" text:class-names=""/></text:p>
              <text:p text:style-name="a1349" text:class-names="" text:cond-style-name=""><text:span text:style-name="a1348" text:class-names="">辦公室</text:span></text:p>
            </draw:text-box>
            <svg:title/>
            <svg:desc/>
          </draw:frame>
          <draw:frame draw:id="id224" draw:style-name="a1355" draw:name="文字方塊 18" svg:x="7.1293in" svg:y="7.74748in" svg:width="1.26209in" svg:height="0.42862in">
            <draw:text-box>
              <text:p text:style-name="a1353" text:class-names="" text:cond-style-name=""><text:span text:style-name="a1352" text:class-names="">加油雨棚</text:span></text:p>
            </draw:text-box>
            <svg:title/>
            <svg:desc/>
          </draw:frame>
          <draw:frame draw:id="id225" draw:style-name="a1359" draw:name="文字方塊 20" svg:x="9.50603in" svg:y="5.1722in" svg:width="0.99915in" svg:height="0.42862in">
            <draw:text-box>
              <text:p text:style-name="a1357" text:class-names="" text:cond-style-name=""><text:span text:style-name="a1356" text:class-names="">卸油口</text:span></text:p>
            </draw:text-box>
            <svg:title/>
            <svg:desc/>
          </draw:frame>
          <draw:g draw:name="群組 21" draw:id="id226">
            <svg:title/>
            <svg:desc/>
            <draw:frame draw:id="id227" draw:style-name="a1362" draw:name="文字方塊 22" svg:x="2.87639in" svg:y="9.27078in" svg:width="1.23287in" svg:height="0.35719in">
              <draw:text-box>
                <text:p text:style-name="a1361" text:class-names="" text:cond-style-name=""><text:span text:style-name="a1360" text:class-names="">往湖口北上</text:span></text:p>
              </draw:text-box>
              <svg:title/>
              <svg:desc/>
            </draw:frame>
            <draw:frame draw:id="id228" draw:style-name="a1365" draw:name="文字方塊 23" svg:x="11.54121in" svg:y="2.75048in" svg:width="1.23287in" svg:height="0.35719in">
              <draw:text-box>
                <text:p text:style-name="a1364" text:class-names="" text:cond-style-name=""><text:span text:style-name="a1363" text:class-names="">往湖口北上</text:span></text:p>
              </draw:text-box>
              <svg:title/>
              <svg:desc/>
            </draw:frame>
            <draw:frame draw:id="id229" draw:style-name="a1368" draw:name="文字方塊 24" svg:x="14.24978in" svg:y="4.1417in" svg:width="1.43738in" svg:height="0.35719in">
              <draw:text-box>
                <text:p text:style-name="a1367" text:class-names="" text:cond-style-name=""><text:span text:style-name="a1366" text:class-names="">往湖口加油站</text:span></text:p>
              </draw:text-box>
              <svg:title/>
              <svg:desc/>
            </draw:frame>
            <draw:frame draw:id="id230" draw:style-name="a1371" draw:name="文字方塊 25" svg:x="13.8688in" svg:y="8.38445in" svg:width="1.23287in" svg:height="0.35719in">
              <draw:text-box>
                <text:p text:style-name="a1370" text:class-names="" text:cond-style-name=""><text:span text:style-name="a1369" text:class-names="">汽車停車格</text:span></text:p>
              </draw:text-box>
              <svg:title/>
              <svg:desc/>
            </draw:frame>
            <draw:frame draw:id="id231" draw:style-name="a1374" draw:name="文字方塊 26" svg:x="6.72373in" svg:y="11.81458in" svg:width="1.23287in" svg:height="0.35719in">
              <draw:text-box>
                <text:p text:style-name="a1373" text:class-names="" text:cond-style-name=""><text:span text:style-name="a1372" text:class-names="">汽車停車格</text:span></text:p>
              </draw:text-box>
              <svg:title/>
              <svg:desc/>
            </draw:frame>
            <draw:frame draw:id="id232" draw:style-name="a1377" draw:name="文字方塊 27" svg:x="8.93426in" svg:y="12.0854in" svg:width="1.43738in" svg:height="0.35719in">
              <draw:text-box>
                <text:p text:style-name="a1376" text:class-names="" text:cond-style-name=""><text:span text:style-name="a1375" text:class-names="">往湖口服務區</text:span></text:p>
              </draw:text-box>
              <svg:title/>
              <svg:desc/>
            </draw:frame>
            <draw:frame draw:id="id233" draw:style-name="a1383" draw:name="文字方塊 28" svg:x="8.16457in" svg:y="11.77579in" svg:width="0.82386in" svg:height="0.60721in">
              <draw:text-box>
                <text:p text:style-name="a1380" text:class-names="" text:cond-style-name=""><text:span text:style-name="a1378" text:class-names="">無障礙</text:span><text:span text:style-name="a1379" text:class-names=""/></text:p>
                <text:p text:style-name="a1382" text:class-names="" text:cond-style-name=""><text:span text:style-name="a1381" text:class-names="">停車格</text:span></text:p>
              </draw:text-box>
              <svg:title/>
              <svg:desc/>
            </draw:frame>
          </draw:g>
        </draw:g>
        <draw:frame draw:id="id212" draw:style-name="a1314" draw:name="投影片編號版面配置區 1" svg:x="14.33582in" svg:y="13.90439in" svg:width="4.66748in" svg:height="0.7987in">
          <draw:text-box>
            <text:p text:style-name="a1313" text:class-names="" text:cond-style-name=""><text:span text:style-name="a1311" text:class-names=""><text:page-number style:num-format="1" text:fixed="false">10</text:page-number></text:span><text:span text:style-name="a1312" text:class-names=""/></text:p>
          </draw:text-box>
          <svg:title/>
          <svg:desc/>
        </draw:frame>
        <draw:frame draw:id="id213" draw:style-name="a1322" draw:name="Shape 25" svg:x="4.56806in" svg:y="0.58281in" svg:width="9.45319in" svg:height="1.01189in">
          <draw:text-box>
            <text:p text:style-name="a1317" text:class-names="" text:cond-style-name=""><text:span text:style-name="a1315" text:class-names="">全區配置圖</text:span><text:span text:style-name="a1316" text:class-names=""/></text:p>
            <text:p text:style-name="a1319" text:class-names="" text:cond-style-name=""><text:span text:style-name="a1318" text:class-names=""/></text:p>
            <text:p text:style-name="a1321" text:class-names="" text:cond-style-name=""><text:span text:style-name="a1320" text:class-names=""/></text:p>
          </draw:text-box>
          <svg:title/>
          <svg:desc/>
        </draw:frame>
        <draw:frame draw:id="id214" draw:style-name="a1326" draw:name="Shape 25" svg:x="0.28206in" svg:y="0.67502in" svg:width="3.12419in" svg:height="1.2502in">
          <draw:text-box>
            <text:p text:style-name="a1325" text:class-names="" text:cond-style-name=""><text:span text:style-name="a1323" text:class-names="">建築空間設計</text:span><text:span text:style-name="a1324" text:class-names=""/></text:p>
          </draw:text-box>
          <svg:title/>
          <svg:desc/>
        </draw:frame>
        <draw:frame draw:id="id215" draw:style-name="a1327" draw:transform="translate(-0.49754in -0.49487in) rotate(-3.64998) translate(2.55218in 13.01912in)" draw:name="圖片 19" svg:width="0.99507in" svg:height="0.98974in" style:rel-width="scale" style:rel-height="scale">
          <draw:image xlink:href="media/image25.png" xlink:type="simple" xlink:show="embed" xlink:actuate="onLoad"/>
          <svg:title/>
          <svg:desc>指北針</svg:desc>
        </draw:frame>
      </draw:page>
      <draw:page draw:name="Slide210" draw:style-name="a1423" draw:master-page-name="Master1-Layout4-cust-兩項物件" presentation:presentation-page-layout-name="Master1-PPL4" draw:id="Slide-465">
        <draw:frame draw:id="id245" draw:style-name="a1424" draw:name="圖片 4" svg:x="0.47312in" svg:y="1.8171in" svg:width="19.22099in" svg:height="10.73897in" style:rel-width="scale" style:rel-height="scale">
          <draw:image xlink:href="media/image26.png" xlink:type="simple" xlink:show="embed" xlink:actuate="onLoad"/>
          <svg:title/>
          <svg:desc/>
        </draw:frame>
        <draw:frame draw:id="id246" draw:style-name="a1428" draw:name="投影片編號版面配置區 1" svg:x="14.33582in" svg:y="13.90439in" svg:width="4.66748in" svg:height="0.7987in">
          <draw:text-box>
            <text:p text:style-name="a1427" text:class-names="" text:cond-style-name=""><text:span text:style-name="a1425" text:class-names=""><text:page-number style:num-format="1" text:fixed="false">11</text:page-number></text:span><text:span text:style-name="a1426" text:class-names=""/></text:p>
          </draw:text-box>
          <svg:title/>
          <svg:desc/>
        </draw:frame>
        <draw:frame draw:id="id247" draw:style-name="a1434" draw:name="Shape 25" svg:x="4.56806in" svg:y="0.58281in" svg:width="9.45319in" svg:height="1.01189in">
          <draw:text-box>
            <text:p text:style-name="a1431" text:class-names="" text:cond-style-name=""><text:span text:style-name="a1429" text:class-names="">雨水滯洪及排水平面圖</text:span><text:span text:style-name="a1430" text:class-names=""/></text:p>
            <text:p text:style-name="a1433" text:class-names="" text:cond-style-name=""><text:span text:style-name="a1432" text:class-names=""/></text:p>
          </draw:text-box>
          <svg:title/>
          <svg:desc/>
        </draw:frame>
        <draw:frame draw:id="id248" draw:style-name="a1438" draw:name="Shape 25" svg:x="0.28206in" svg:y="0.67502in" svg:width="3.12419in" svg:height="1.2502in">
          <draw:text-box>
            <text:p text:style-name="a1437" text:class-names="" text:cond-style-name=""><text:span text:style-name="a1435" text:class-names="">建築空間設計</text:span><text:span text:style-name="a1436" text:class-names=""/></text:p>
          </draw:text-box>
          <svg:title/>
          <svg:desc/>
        </draw:frame>
        <draw:custom-shape svg:width="1.33873in" svg:height="1.98965in" draw:id="id249" draw:style-name="a1442" draw:transform="translate(-0.66937in -0.99482in) rotate(-0.80089) translate(3.63074in 5.45073in)" draw:name="矩形 5">
          <svg:title/>
          <svg:desc/>
          <text:p text:style-name="a1440" text:class-names="" text:cond-style-name=""><text:span text:style-name="a143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standard" svg:x1="1.66937in" svg:y1="6.56617in" svg:x2="2.6931in" svg:y2="5.93618in" draw:id="id250" draw:style-name="a1443" draw:transform="translate(-2.18123in -6.25118in) rotate(-3.14159) translate(2.18123in 6.25118in)" draw:name="肘形接點 7">
          <svg:title/>
          <svg:desc/>
        </draw:connector>
        <draw:frame draw:id="id251" draw:style-name="a1449" draw:name="文字方塊 9" svg:x="0.90445in" svg:y="6.56617in" svg:width="1.46416in" svg:height="0.70684in">
          <draw:text-box>
            <text:p text:style-name="a1446" text:class-names="" text:cond-style-name=""><text:span text:style-name="a1444" text:class-names="">雨水滯留池</text:span><text:span text:style-name="a1445" text:class-names=""/></text:p>
            <text:p text:style-name="a1448" text:class-names="" text:cond-style-name=""><text:span text:style-name="a1447" text:class-names="">排至外管溝</text:span></text:p>
          </draw:text-box>
          <svg:title/>
          <svg:desc/>
        </draw:frame>
        <draw:custom-shape svg:x="4.66498in" svg:y="4.03592in" svg:width="0.44042in" svg:height="0.51187in" draw:id="id252" draw:style-name="a1453" draw:name="矩形 14">
          <svg:title/>
          <svg:desc/>
          <text:p text:style-name="a1451" text:class-names="" text:cond-style-name=""><text:span text:style-name="a145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standard" svg:x1="3.99506in" svg:y1="3.167in" svg:x2="4.88519in" svg:y2="4.03592in" draw:end-shape="id252" draw:end-glue-point="0" draw:id="id253" draw:style-name="a1454" draw:name="肘形接點 15">
          <svg:title/>
          <svg:desc/>
        </draw:connector>
        <draw:frame draw:id="id254" draw:style-name="a1460" draw:name="文字方塊 18" svg:x="2.5673in" svg:y="2.87065in" svg:width="1.46416in" svg:height="0.70684in">
          <draw:text-box>
            <text:p text:style-name="a1457" text:class-names="" text:cond-style-name=""><text:span text:style-name="a1455" text:class-names="">油水分離槽</text:span><text:span text:style-name="a1456" text:class-names=""/></text:p>
            <text:p text:style-name="a1459" text:class-names="" text:cond-style-name=""><text:span text:style-name="a1458" text:class-names="">排至外管溝</text:span></text:p>
          </draw:text-box>
          <svg:title/>
          <svg:desc/>
        </draw:frame>
        <draw:frame draw:id="id255" draw:style-name="a1463" draw:name="文字方塊 19" svg:x="6.30536in" svg:y="7.34337in" svg:width="0.95928in" svg:height="0.40391in">
          <draw:text-box>
            <text:p text:style-name="a1462" text:class-names="" text:cond-style-name=""><text:span text:style-name="a1461" text:class-names="">截油溝</text:span></text:p>
          </draw:text-box>
          <svg:title/>
          <svg:desc/>
        </draw:frame>
        <draw:custom-shape svg:x="6.56601in" svg:y="10.88707in" svg:width="0.94499in" svg:height="0.40391in" draw:id="id256" draw:style-name="a1466" draw:name="矩形 24">
          <svg:title/>
          <svg:desc/>
          <text:p text:style-name="a1465" text:class-names="" text:cond-style-name=""><text:span text:style-name="a146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standard" svg:x1="7.66326in" svg:y1="11.46347in" draw:start-shape="id256" draw:start-glue-point="2" svg:x2="6.86601in" svg:y2="11.91574in" draw:id="id257" draw:style-name="a1467" draw:transform="translate(-7.26464in -11.68961in) rotate(-4.71239) translate(7.26464in 11.68961in)" draw:name="肘形接點 25">
          <svg:title/>
          <svg:desc/>
        </draw:connector>
        <draw:frame draw:id="id258" draw:style-name="a1470" draw:name="文字方塊 30" svg:x="7.48617in" svg:y="11.91081in" svg:width="1.7166in" svg:height="0.40391in">
          <draw:text-box>
            <text:p text:style-name="a1469" text:class-names="" text:cond-style-name=""><text:span text:style-name="a1468" text:class-names="">汙水處理設施</text:span></text:p>
          </draw:text-box>
          <svg:title/>
          <svg:desc/>
        </draw:frame>
        <presentation:notes draw:style-name="a1477">
          <draw:page-thumbnail draw:page-number="11" svg:x="1.08507in" svg:y="0.84028in" svg:width="5.59375in" svg:height="4.19618in" presentation:class="page" draw:id="id259" presentation:style-name="a1471" draw:name="投影片圖像版面配置區 1">
            <svg:title/>
            <svg:desc/>
          </draw:page-thumbnail>
          <draw:frame draw:id="id260" presentation:style-name="a1472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261" draw:style-name="a1476" draw:name="投影片編號版面配置區 3" svg:x="4.39774in" svg:y="10.63113in" svg:width="3.36435in" svg:height="0.55964in">
            <draw:text-box>
              <text:p text:style-name="a1475" text:class-names="" text:cond-style-name=""><text:span text:style-name="a1473" text:class-names=""><text:page-number style:num-format="1" text:fixed="false">11</text:page-number></text:span><text:span text:style-name="a1474" text:class-names=""/></text:p>
            </draw:text-box>
            <svg:title/>
            <svg:desc/>
          </draw:frame>
        </presentation:notes>
      </draw:page>
      <draw:page draw:name="Slide162" draw:style-name="a1478" draw:master-page-name="Master1-Layout4-cust-兩項物件" presentation:presentation-page-layout-name="Master1-PPL4" draw:id="Slide-417">
        <draw:frame draw:id="id262" draw:style-name="a1479" draw:name="圖片 4" svg:x="1.4181in" svg:y="2.58487in" svg:width="18.27093in" svg:height="6.9815in" style:rel-width="scale" style:rel-height="scale">
          <draw:image xlink:href="media/image27.png" xlink:type="simple" xlink:show="embed" xlink:actuate="onLoad"/>
          <svg:title/>
          <svg:desc/>
        </draw:frame>
        <draw:frame draw:id="id263" draw:style-name="a1483" draw:name="投影片編號版面配置區 1" svg:x="14.33582in" svg:y="13.90439in" svg:width="4.66748in" svg:height="0.7987in">
          <draw:text-box>
            <text:p text:style-name="a1482" text:class-names="" text:cond-style-name=""><text:span text:style-name="a1480" text:class-names=""><text:page-number style:num-format="1" text:fixed="false">12</text:page-number></text:span><text:span text:style-name="a1481" text:class-names=""/></text:p>
          </draw:text-box>
          <svg:title/>
          <svg:desc/>
        </draw:frame>
        <draw:frame draw:id="id264" draw:style-name="a1491" draw:name="Shape 25" svg:x="4.56806in" svg:y="0.58281in" svg:width="9.45319in" svg:height="1.01189in">
          <draw:text-box>
            <text:p text:style-name="a1486" text:class-names="" text:cond-style-name=""><text:span text:style-name="a1484" text:class-names="">平面圖</text:span><text:span text:style-name="a1485" text:class-names=""/></text:p>
            <text:p text:style-name="a1488" text:class-names="" text:cond-style-name=""><text:span text:style-name="a1487" text:class-names=""/></text:p>
            <text:p text:style-name="a1490" text:class-names="" text:cond-style-name=""><text:span text:style-name="a1489" text:class-names=""/></text:p>
          </draw:text-box>
          <svg:title/>
          <svg:desc/>
        </draw:frame>
        <draw:frame draw:id="id265" draw:style-name="a1495" draw:name="Shape 25" svg:x="0.28206in" svg:y="0.67502in" svg:width="3.12419in" svg:height="1.2502in">
          <draw:text-box>
            <text:p text:style-name="a1494" text:class-names="" text:cond-style-name=""><text:span text:style-name="a1492" text:class-names="">建築空間設計</text:span><text:span text:style-name="a1493" text:class-names=""/></text:p>
          </draw:text-box>
          <svg:title/>
          <svg:desc/>
        </draw:frame>
        <draw:g draw:name="群組 91" draw:id="id266">
          <svg:title/>
          <svg:desc/>
          <draw:frame draw:id="id270" draw:style-name="a1642" draw:name="文字方塊 16" svg:x="8.46455in" svg:y="9.73752in" svg:width="4.48869in" svg:height="0.5722in">
            <draw:text-box>
              <text:p text:style-name="a1641" text:class-names="" text:cond-style-name=""><text:span text:style-name="a1639" text:class-names="">營業站屋一層平面圖</text:span><text:span text:style-name="a1640" text:class-names=""/></text:p>
            </draw:text-box>
            <svg:title/>
            <svg:desc/>
          </draw:frame>
          <draw:custom-shape svg:x="7.71802in" svg:y="9.93943in" svg:width="0.66778in" svg:height="0.20033in" draw:id="id271" draw:style-name="a1645" draw:name="Shape 26">
            <svg:title/>
            <svg:desc/>
            <text:p text:style-name="a1644" text:class-names="" text:cond-style-name=""><text:span text:style-name="a1643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frame draw:id="id267" draw:style-name="a1519" draw:name="文字方塊 9" svg:x="2.95555in" svg:y="10.88707in" svg:width="5.65389in" svg:height="2.92832in">
          <draw:text-box>
            <text:p text:style-name="a1498" text:class-names="" text:cond-style-name=""><text:span text:style-name="a1496" text:class-names="">營業站屋樓地板面積</text:span><text:span text:style-name="a1497" text:class-names="">=717.59㎡</text:span></text:p>
            <text:p text:style-name="a1501" text:class-names="" text:cond-style-name=""><text:span text:style-name="a1499" text:class-names="">本案居室面積</text:span><text:span text:style-name="a1500" text:class-names="">=349.62㎡</text:span></text:p>
            <text:p text:style-name="a1503" text:class-names="" text:cond-style-name=""><text:span text:style-name="a1502" text:class-names=""/></text:p>
            <text:p text:style-name="a1506" text:class-names="" text:cond-style-name=""><text:span text:style-name="a1504" text:class-names="">供公眾使用人數計算</text:span><text:span text:style-name="a1505" text:class-names=""/></text:p>
            <text:p text:style-name="a1512" text:class-names="" text:cond-style-name=""><text:span text:style-name="a1507" text:class-names="">=</text:span><text:span text:style-name="a1508" text:class-names="">居室面積每平方公尺*</text:span><text:span text:style-name="a1509" text:class-names="">0.2</text:span><text:span text:style-name="a1510" text:class-names="">人</text:span><text:span text:style-name="a1511" text:class-names=""/></text:p>
            <text:p text:style-name="a1518" text:class-names="" text:cond-style-name=""><text:span text:style-name="a1513" text:class-names="">=349.62</text:span><text:span text:style-name="a1514" text:class-names="">*</text:span><text:span text:style-name="a1515" text:class-names="">0.2=70(</text:span><text:span text:style-name="a1516" text:class-names="">人</text:span><text:span text:style-name="a1517" text:class-names="">)</text:span></text:p>
          </draw:text-box>
          <svg:title/>
          <svg:desc/>
        </draw:frame>
        <draw:frame draw:id="id268" draw:name="表格 42" svg:x="8.86249in" svg:y="11.79432in" svg:width="9.73615in" svg:height="2.11007in">
          <table:table table:style-name="a1520" table:template-name="{2D5ABB26-0587-4C30-8999-92F81FD0307C}" table:use-banding-columns-styles="false" table:use-banding-rows-styles="true" table:use-first-column-styles="false" table:use-first-row-styles="true" table:use-last-column-styles="false" table:use-last-row-styles="false">
            <table:table-column table:style-name="a1521" table:default-cell-style-name=""/>
            <table:table-column table:style-name="a1522" table:default-cell-style-name=""/>
            <table:table-column table:style-name="a1523" table:default-cell-style-name=""/>
            <table:table-column table:style-name="a1524" table:default-cell-style-name=""/>
            <table:table-column table:style-name="a1525" table:default-cell-style-name=""/>
            <table:table-column table:style-name="a1526" table:default-cell-style-name=""/>
            <table:table-column table:style-name="a1527" table:default-cell-style-name=""/>
            <table:table-column table:style-name="a1528" table:default-cell-style-name=""/>
            <table:table-row table:style-name="a1529" table:default-cell-style-name="">
              <table:table-cell table:style-name="a1533" table:number-columns-spanned="4">
                <text:list text:style-name="a1532">
                  <text:list-item>
                    <text:p text:style-name="a1531" text:class-names="" text:cond-style-name=""><text:span text:style-name="a1530" text:class-names="">需設置數量</text:span></text:p>
                  </text:list-item>
                </text:list>
              </table:table-cell>
              <table:covered-table-cell table:style-name=""/>
              <table:covered-table-cell table:style-name=""/>
              <table:covered-table-cell table:style-name=""/>
              <table:table-cell table:style-name="a1536" table:number-columns-spanned="4">
                <text:p text:style-name="a1535" text:class-names="" text:cond-style-name=""><text:span text:style-name="a1534" text:class-names="">實際設置數量</text:span></text:p>
              </table:table-cell>
              <table:covered-table-cell table:style-name=""/>
              <table:covered-table-cell table:style-name=""/>
              <table:covered-table-cell table:style-name=""/>
            </table:table-row>
            <table:table-row table:style-name="a1537" table:default-cell-style-name="">
              <table:table-cell table:style-name="a1541" table:number-columns-spanned="2">
                <text:list text:style-name="a1540">
                  <text:list-item>
                    <text:p text:style-name="a1539" text:class-names="" text:cond-style-name=""><text:span text:style-name="a1538" text:class-names="">大便器</text:span></text:p>
                  </text:list-item>
                </text:list>
              </table:table-cell>
              <table:covered-table-cell table:style-name=""/>
              <table:table-cell table:style-name="a1545">
                <text:list text:style-name="a1544">
                  <text:list-item>
                    <text:p text:style-name="a1543" text:class-names="" text:cond-style-name=""><text:span text:style-name="a1542" text:class-names="">小便器</text:span></text:p>
                  </text:list-item>
                </text:list>
              </table:table-cell>
              <table:table-cell table:style-name="a1549">
                <text:list text:style-name="a1548">
                  <text:list-item>
                    <text:p text:style-name="a1547" text:class-names="" text:cond-style-name=""><text:span text:style-name="a1546" text:class-names="">洗面盆</text:span></text:p>
                  </text:list-item>
                </text:list>
              </table:table-cell>
              <table:table-cell table:style-name="a1553" table:number-columns-spanned="2">
                <text:list text:style-name="a1552">
                  <text:list-item>
                    <text:p text:style-name="a1551" text:class-names="" text:cond-style-name=""><text:span text:style-name="a1550" text:class-names="">大便器</text:span></text:p>
                  </text:list-item>
                </text:list>
              </table:table-cell>
              <table:covered-table-cell table:style-name=""/>
              <table:table-cell table:style-name="a1557">
                <text:list text:style-name="a1556">
                  <text:list-item>
                    <text:p text:style-name="a1555" text:class-names="" text:cond-style-name=""><text:span text:style-name="a1554" text:class-names="">小便器</text:span></text:p>
                  </text:list-item>
                </text:list>
              </table:table-cell>
              <table:table-cell table:style-name="a1561">
                <text:list text:style-name="a1560">
                  <text:list-item>
                    <text:p text:style-name="a1559" text:class-names="" text:cond-style-name=""><text:span text:style-name="a1558" text:class-names="">洗面盆</text:span></text:p>
                  </text:list-item>
                </text:list>
              </table:table-cell>
            </table:table-row>
            <table:table-row table:style-name="a1562" table:default-cell-style-name="">
              <table:table-cell table:style-name="a1566">
                <text:list text:style-name="a1565">
                  <text:list-item>
                    <text:p text:style-name="a1564" text:class-names="" text:cond-style-name=""><text:span text:style-name="a1563" text:class-names="">男</text:span></text:p>
                  </text:list-item>
                </text:list>
              </table:table-cell>
              <table:table-cell table:style-name="a1570">
                <text:list text:style-name="a1569">
                  <text:list-item>
                    <text:p text:style-name="a1568" text:class-names="" text:cond-style-name=""><text:span text:style-name="a1567" text:class-names="">女</text:span></text:p>
                  </text:list-item>
                </text:list>
              </table:table-cell>
              <table:table-cell table:style-name="a1574">
                <text:list text:style-name="a1573">
                  <text:list-item>
                    <text:p text:style-name="a1572" text:class-names="" text:cond-style-name=""><text:span text:style-name="a1571" text:class-names="">個數</text:span></text:p>
                  </text:list-item>
                </text:list>
              </table:table-cell>
              <table:table-cell table:style-name="a1577">
                <text:p text:style-name="a1576" text:class-names="" text:cond-style-name=""><text:span text:style-name="a1575" text:class-names="">個數</text:span></text:p>
              </table:table-cell>
              <table:table-cell table:style-name="a1581">
                <text:list text:style-name="a1580">
                  <text:list-item>
                    <text:p text:style-name="a1579" text:class-names="" text:cond-style-name=""><text:span text:style-name="a1578" text:class-names="">男</text:span></text:p>
                  </text:list-item>
                </text:list>
              </table:table-cell>
              <table:table-cell table:style-name="a1585">
                <text:list text:style-name="a1584">
                  <text:list-item>
                    <text:p text:style-name="a1583" text:class-names="" text:cond-style-name=""><text:span text:style-name="a1582" text:class-names="">女</text:span></text:p>
                  </text:list-item>
                </text:list>
              </table:table-cell>
              <table:table-cell table:style-name="a1589">
                <text:list text:style-name="a1588">
                  <text:list-item>
                    <text:p text:style-name="a1587" text:class-names="" text:cond-style-name=""><text:span text:style-name="a1586" text:class-names="">個數</text:span></text:p>
                  </text:list-item>
                </text:list>
              </table:table-cell>
              <table:table-cell table:style-name="a1592">
                <text:p text:style-name="a1591" text:class-names="" text:cond-style-name=""><text:span text:style-name="a1590" text:class-names="">個數</text:span></text:p>
              </table:table-cell>
            </table:table-row>
            <table:table-row table:style-name="a1593" table:default-cell-style-name="">
              <table:table-cell table:style-name="a1598">
                <text:list text:style-name="a1597">
                  <text:list-item>
                    <text:p text:style-name="a1596" text:class-names="" text:cond-style-name=""><text:span text:style-name="a1594" text:class-names="">1</text:span><text:span text:style-name="a1595" text:class-names=""/></text:p>
                  </text:list-item>
                </text:list>
              </table:table-cell>
              <table:table-cell table:style-name="a1603">
                <text:list text:style-name="a1602">
                  <text:list-item>
                    <text:p text:style-name="a1601" text:class-names="" text:cond-style-name=""><text:span text:style-name="a1599" text:class-names="">2</text:span><text:span text:style-name="a1600" text:class-names=""/></text:p>
                  </text:list-item>
                </text:list>
              </table:table-cell>
              <table:table-cell table:style-name="a1608">
                <text:list text:style-name="a1607">
                  <text:list-item>
                    <text:p text:style-name="a1606" text:class-names="" text:cond-style-name=""><text:span text:style-name="a1604" text:class-names="">1</text:span><text:span text:style-name="a1605" text:class-names=""/></text:p>
                  </text:list-item>
                </text:list>
              </table:table-cell>
              <table:table-cell table:style-name="a1613">
                <text:list text:style-name="a1612">
                  <text:list-item>
                    <text:p text:style-name="a1611" text:class-names="" text:cond-style-name=""><text:span text:style-name="a1609" text:class-names="">4</text:span><text:span text:style-name="a1610" text:class-names=""/></text:p>
                  </text:list-item>
                </text:list>
              </table:table-cell>
              <table:table-cell table:style-name="a1618">
                <text:list text:style-name="a1617">
                  <text:list-item>
                    <text:p text:style-name="a1616" text:class-names="" text:cond-style-name=""><text:span text:style-name="a1614" text:class-names="">4</text:span><text:span text:style-name="a1615" text:class-names=""/></text:p>
                  </text:list-item>
                </text:list>
              </table:table-cell>
              <table:table-cell table:style-name="a1623">
                <text:list text:style-name="a1622">
                  <text:list-item>
                    <text:p text:style-name="a1621" text:class-names="" text:cond-style-name=""><text:span text:style-name="a1619" text:class-names="">8</text:span><text:span text:style-name="a1620" text:class-names=""/></text:p>
                  </text:list-item>
                </text:list>
              </table:table-cell>
              <table:table-cell table:style-name="a1628">
                <text:list text:style-name="a1627">
                  <text:list-item>
                    <text:p text:style-name="a1626" text:class-names="" text:cond-style-name=""><text:span text:style-name="a1624" text:class-names="">7</text:span><text:span text:style-name="a1625" text:class-names=""/></text:p>
                  </text:list-item>
                </text:list>
              </table:table-cell>
              <table:table-cell table:style-name="a1633">
                <text:list text:style-name="a1632">
                  <text:list-item>
                    <text:p text:style-name="a1631" text:class-names="" text:cond-style-name=""><text:span text:style-name="a1629" text:class-names="">14</text:span><text:span text:style-name="a1630" text:class-names=""/></text:p>
                  </text:list-item>
                </text:list>
              </table:table-cell>
            </table:table-row>
          </table:table>
          <draw:image xlink:href="media/image28.png" xlink:type="simple" xlink:show="embed" xlink:actuate="onLoad"/>
          <svg:title/>
          <svg:desc/>
        </draw:frame>
        <draw:frame draw:id="id269" draw:style-name="a1638" draw:name="文字方塊 43" svg:x="8.74175in" svg:y="10.82232in" svg:width="10.00111in" svg:height="0.90879in">
          <draw:text-box>
            <text:p text:style-name="a1637" text:class-names="" text:cond-style-name=""><text:span text:style-name="a1634" text:class-names="">依建築技術規則設備編第<text:s text:c="1"/></text:span><text:span text:style-name="a1635" text:class-names="">37<text:s text:c="1"/></text:span><text:span text:style-name="a1636" text:class-names="">條本案屬其他公共眾使用之建築物，衛生設備需求表如下表。</text:span></text:p>
          </draw:text-box>
          <svg:title/>
          <svg:desc/>
        </draw:frame>
        <presentation:notes draw:style-name="a1652">
          <draw:page-thumbnail draw:page-number="12" svg:x="1.08507in" svg:y="0.84028in" svg:width="5.59375in" svg:height="4.19618in" presentation:class="page" draw:id="id272" presentation:style-name="a1646" draw:name="投影片圖像版面配置區 1">
            <svg:title/>
            <svg:desc/>
          </draw:page-thumbnail>
          <draw:frame draw:id="id273" presentation:style-name="a1647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274" draw:style-name="a1651" draw:name="投影片編號版面配置區 3" svg:x="4.39774in" svg:y="10.63113in" svg:width="3.36435in" svg:height="0.55964in">
            <draw:text-box>
              <text:p text:style-name="a1650" text:class-names="" text:cond-style-name=""><text:span text:style-name="a1648" text:class-names=""><text:page-number style:num-format="1" text:fixed="false">12</text:page-number></text:span><text:span text:style-name="a1649" text:class-names=""/></text:p>
            </draw:text-box>
            <svg:title/>
            <svg:desc/>
          </draw:frame>
        </presentation:notes>
      </draw:page>
      <draw:page draw:name="Slide184" draw:style-name="a1653" draw:master-page-name="Master1-Layout4-cust-兩項物件" presentation:presentation-page-layout-name="Master1-PPL4" draw:id="Slide-439">
        <draw:frame draw:id="id275" draw:style-name="a1654" draw:name="圖片 4" svg:x="1.59672in" svg:y="7.39235in" svg:width="18.01238in" svg:height="5.37026in" style:rel-width="scale" style:rel-height="scale">
          <draw:image xlink:href="media/image29.png" xlink:type="simple" xlink:show="embed" xlink:actuate="onLoad"/>
          <svg:title/>
          <svg:desc/>
        </draw:frame>
        <draw:frame draw:id="id276" draw:style-name="a1655" draw:name="圖片 5" svg:x="11.3671in" svg:y="1.67175in" svg:width="7.3156in" svg:height="4.86025in" style:rel-width="scale" style:rel-height="scale">
          <draw:image xlink:href="media/image30.png" xlink:type="simple" xlink:show="embed" xlink:actuate="onLoad"/>
          <svg:title/>
          <svg:desc/>
        </draw:frame>
        <draw:frame draw:id="id277" draw:style-name="a1659" draw:name="投影片編號版面配置區 1" svg:x="14.33582in" svg:y="13.90439in" svg:width="4.66748in" svg:height="0.7987in">
          <draw:text-box>
            <text:p text:style-name="a1658" text:class-names="" text:cond-style-name=""><text:span text:style-name="a1656" text:class-names=""><text:page-number style:num-format="1" text:fixed="false">13</text:page-number></text:span><text:span text:style-name="a1657" text:class-names=""/></text:p>
          </draw:text-box>
          <svg:title/>
          <svg:desc/>
        </draw:frame>
        <draw:frame draw:id="id278" draw:style-name="a1667" draw:name="Shape 25" svg:x="4.56806in" svg:y="0.58281in" svg:width="9.45319in" svg:height="1.01189in">
          <draw:text-box>
            <text:p text:style-name="a1662" text:class-names="" text:cond-style-name=""><text:span text:style-name="a1660" text:class-names="">營業站屋立面圖</text:span><text:span text:style-name="a1661" text:class-names=""/></text:p>
            <text:p text:style-name="a1664" text:class-names="" text:cond-style-name=""><text:span text:style-name="a1663" text:class-names=""/></text:p>
            <text:p text:style-name="a1666" text:class-names="" text:cond-style-name=""><text:span text:style-name="a1665" text:class-names=""/></text:p>
          </draw:text-box>
          <svg:title/>
          <svg:desc/>
        </draw:frame>
        <draw:frame draw:id="id279" draw:style-name="a1671" draw:name="Shape 25" svg:x="0.28206in" svg:y="0.67502in" svg:width="3.12419in" svg:height="1.2502in">
          <draw:text-box>
            <text:p text:style-name="a1670" text:class-names="" text:cond-style-name=""><text:span text:style-name="a1668" text:class-names="">建築空間設計</text:span><text:span text:style-name="a1669" text:class-names=""/></text:p>
          </draw:text-box>
          <svg:title/>
          <svg:desc/>
        </draw:frame>
        <draw:g draw:name="群組 91" draw:id="id280">
          <svg:title/>
          <svg:desc/>
          <draw:frame draw:id="id285" draw:style-name="a1683" draw:name="文字方塊 12" svg:x="9.01579in" svg:y="12.85579in" svg:width="4.48869in" svg:height="0.5722in">
            <draw:text-box>
              <text:p text:style-name="a1682" text:class-names="" text:cond-style-name=""><text:span text:style-name="a1680" text:class-names="">東南向站屋立面圖</text:span><text:span text:style-name="a1681" text:class-names=""/></text:p>
            </draw:text-box>
            <svg:title/>
            <svg:desc/>
          </draw:frame>
          <draw:custom-shape svg:x="8.26926in" svg:y="13.05771in" svg:width="0.66778in" svg:height="0.20033in" draw:id="id286" draw:style-name="a1686" draw:name="Shape 26">
            <svg:title/>
            <svg:desc/>
            <text:p text:style-name="a1685" text:class-names="" text:cond-style-name=""><text:span text:style-name="a1684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frame draw:id="id281" draw:style-name="a1672" draw:name="圖片 6" svg:x="0.70936in" svg:y="1.91358in" svg:width="9.99554in" svg:height="2.97734in" style:rel-width="scale" style:rel-height="scale">
          <draw:image xlink:href="media/image31.png" xlink:type="simple" xlink:show="embed" xlink:actuate="onLoad"/>
          <svg:title/>
          <svg:desc>一張含有 文字, 圖表, 方案, 平行 的圖片

自動產生的描述</svg:desc>
        </draw:frame>
        <draw:g draw:name="群組 91" draw:id="id282">
          <svg:title/>
          <svg:desc/>
          <draw:frame draw:id="id283" draw:style-name="a1676" draw:name="文字方塊 10" svg:x="13.2311in" svg:y="6.48952in" svg:width="4.48869in" svg:height="0.5722in">
            <draw:text-box>
              <text:p text:style-name="a1675" text:class-names="" text:cond-style-name=""><text:span text:style-name="a1673" text:class-names="">西南向站屋立面圖</text:span><text:span text:style-name="a1674" text:class-names=""/></text:p>
            </draw:text-box>
            <svg:title/>
            <svg:desc/>
          </draw:frame>
          <draw:custom-shape svg:x="12.48457in" svg:y="6.69144in" svg:width="0.66778in" svg:height="0.20033in" draw:id="id284" draw:style-name="a1679" draw:name="Shape 26">
            <svg:title/>
            <svg:desc/>
            <text:p text:style-name="a1678" text:class-names="" text:cond-style-name=""><text:span text:style-name="a1677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presentation:notes draw:style-name="a1693">
          <draw:page-thumbnail draw:page-number="13" svg:x="1.08507in" svg:y="0.84028in" svg:width="5.59375in" svg:height="4.19618in" presentation:class="page" draw:id="id287" presentation:style-name="a1687" draw:name="投影片圖像版面配置區 1">
            <svg:title/>
            <svg:desc/>
          </draw:page-thumbnail>
          <draw:frame draw:id="id288" presentation:style-name="a1688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289" draw:style-name="a1692" draw:name="投影片編號版面配置區 3" svg:x="4.39774in" svg:y="10.63113in" svg:width="3.36435in" svg:height="0.55964in">
            <draw:text-box>
              <text:p text:style-name="a1691" text:class-names="" text:cond-style-name=""><text:span text:style-name="a1689" text:class-names=""><text:page-number style:num-format="1" text:fixed="false">13</text:page-number></text:span><text:span text:style-name="a1690" text:class-names=""/></text:p>
            </draw:text-box>
            <svg:title/>
            <svg:desc/>
          </draw:frame>
        </presentation:notes>
      </draw:page>
      <draw:page draw:name="Slide186" draw:style-name="a1694" draw:master-page-name="Master1-Layout4-cust-兩項物件" presentation:presentation-page-layout-name="Master1-PPL4" draw:id="Slide-441">
        <draw:frame draw:id="id290" draw:style-name="a1695" draw:name="圖片 8" svg:x="1.83927in" svg:y="2.13668in" svg:width="10.20193in" svg:height="5.02551in" style:rel-width="scale" style:rel-height="scale">
          <draw:image xlink:href="media/image32.png" xlink:type="simple" xlink:show="embed" xlink:actuate="onLoad"/>
          <svg:title/>
          <svg:desc/>
        </draw:frame>
        <draw:frame draw:id="id291" draw:style-name="a1696" draw:name="圖片 9" svg:x="0.65108in" svg:y="7.43132in" svg:width="17.28715in" svg:height="5.4928in" style:rel-width="scale" style:rel-height="scale">
          <draw:image xlink:href="media/image33.png" xlink:type="simple" xlink:show="embed" xlink:actuate="onLoad"/>
          <svg:title/>
          <svg:desc/>
        </draw:frame>
        <draw:frame draw:id="id292" draw:style-name="a1697" draw:name="圖片 17" svg:x="15.97865in" svg:y="1.98719in" svg:width="3.02464in" svg:height="5.43809in" style:rel-width="scale" style:rel-height="scale">
          <draw:image xlink:href="media/image34.png" xlink:type="simple" xlink:show="embed" xlink:actuate="onLoad"/>
          <svg:title/>
          <svg:desc/>
        </draw:frame>
        <draw:frame draw:id="id293" draw:style-name="a1701" draw:name="投影片編號版面配置區 1" svg:x="14.33582in" svg:y="13.90439in" svg:width="4.66748in" svg:height="0.7987in">
          <draw:text-box>
            <text:p text:style-name="a1700" text:class-names="" text:cond-style-name=""><text:span text:style-name="a1698" text:class-names=""><text:page-number style:num-format="1" text:fixed="false">14</text:page-number></text:span><text:span text:style-name="a1699" text:class-names=""/></text:p>
          </draw:text-box>
          <svg:title/>
          <svg:desc/>
        </draw:frame>
        <draw:frame draw:id="id294" draw:style-name="a1709" draw:name="Shape 25" svg:x="4.56806in" svg:y="0.58281in" svg:width="9.45319in" svg:height="1.01189in">
          <draw:text-box>
            <text:p text:style-name="a1704" text:class-names="" text:cond-style-name=""><text:span text:style-name="a1702" text:class-names="">加油雨棚立面圖</text:span><text:span text:style-name="a1703" text:class-names=""/></text:p>
            <text:p text:style-name="a1706" text:class-names="" text:cond-style-name=""><text:span text:style-name="a1705" text:class-names=""/></text:p>
            <text:p text:style-name="a1708" text:class-names="" text:cond-style-name=""><text:span text:style-name="a1707" text:class-names=""/></text:p>
          </draw:text-box>
          <svg:title/>
          <svg:desc/>
        </draw:frame>
        <draw:frame draw:id="id295" draw:style-name="a1713" draw:name="Shape 25" svg:x="0.28206in" svg:y="0.67502in" svg:width="3.12419in" svg:height="1.2502in">
          <draw:text-box>
            <text:p text:style-name="a1712" text:class-names="" text:cond-style-name=""><text:span text:style-name="a1710" text:class-names="">建築空間設計</text:span><text:span text:style-name="a1711" text:class-names=""/></text:p>
          </draw:text-box>
          <svg:title/>
          <svg:desc/>
        </draw:frame>
        <draw:g draw:name="群組 91" draw:id="id296">
          <svg:title/>
          <svg:desc/>
          <draw:frame draw:id="id301" draw:style-name="a1733" draw:name="文字方塊 12" svg:x="9.01579in" svg:y="12.85579in" svg:width="4.48869in" svg:height="0.5722in">
            <draw:text-box>
              <text:p text:style-name="a1732" text:class-names="" text:cond-style-name=""><text:span text:style-name="a1730" text:class-names="">雨棚立面圖</text:span><text:span text:style-name="a1731" text:class-names=""/></text:p>
            </draw:text-box>
            <svg:title/>
            <svg:desc/>
          </draw:frame>
          <draw:custom-shape svg:x="8.26926in" svg:y="13.05771in" svg:width="0.66778in" svg:height="0.20033in" draw:id="id302" draw:style-name="a1736" draw:name="Shape 26">
            <svg:title/>
            <svg:desc/>
            <text:p text:style-name="a1735" text:class-names="" text:cond-style-name=""><text:span text:style-name="a1734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frame draw:id="id297" draw:style-name="a1718" draw:name="文字方塊 10" svg:x="3.896in" svg:y="4.16146in" svg:width="1.34413in" svg:height="0.77415in">
          <draw:text-box>
            <text:p text:style-name="a1715" text:class-names="" text:cond-style-name=""><text:span text:style-name="a1714" text:class-names="">6.25M</text:span></text:p>
            <text:p text:style-name="a1717" text:class-names="" text:cond-style-name=""><text:span text:style-name="a1716" text:class-names="">淨高</text:span></text:p>
          </draw:text-box>
          <svg:title/>
          <svg:desc/>
        </draw:frame>
        <draw:connector draw:type="line" svg:x1="3.896in" svg:y1="3.54302in" svg:x2="3.896in" svg:y2="5.50073in" draw:id="id298" draw:style-name="a1721" draw:name="直線單箭頭接點 14">
          <svg:title/>
          <svg:desc/>
        </draw:connector>
        <draw:connector draw:type="line" svg:x1="9.60799in" svg:y1="3.56342in" svg:x2="9.60799in" svg:y2="5.53364in" draw:id="id299" draw:style-name="a1724" draw:name="直線單箭頭接點 15">
          <svg:title/>
          <svg:desc/>
        </draw:connector>
        <draw:frame draw:id="id300" draw:style-name="a1729" draw:name="文字方塊 16" svg:x="9.76549in" svg:y="4.35091in" svg:width="1.34413in" svg:height="0.77415in">
          <draw:text-box>
            <text:p text:style-name="a1726" text:class-names="" text:cond-style-name=""><text:span text:style-name="a1725" text:class-names="">6M</text:span></text:p>
            <text:p text:style-name="a1728" text:class-names="" text:cond-style-name=""><text:span text:style-name="a1727" text:class-names="">淨高</text:span></text:p>
          </draw:text-box>
          <svg:title/>
          <svg:desc/>
        </draw:frame>
        <presentation:notes draw:style-name="a1743">
          <draw:page-thumbnail draw:page-number="14" svg:x="1.08507in" svg:y="0.84028in" svg:width="5.59375in" svg:height="4.19618in" presentation:class="page" draw:id="id303" presentation:style-name="a1737" draw:name="投影片圖像版面配置區 1">
            <svg:title/>
            <svg:desc/>
          </draw:page-thumbnail>
          <draw:frame draw:id="id304" presentation:style-name="a1738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305" draw:style-name="a1742" draw:name="投影片編號版面配置區 3" svg:x="4.39774in" svg:y="10.63113in" svg:width="3.36435in" svg:height="0.55964in">
            <draw:text-box>
              <text:p text:style-name="a1741" text:class-names="" text:cond-style-name=""><text:span text:style-name="a1739" text:class-names=""><text:page-number style:num-format="1" text:fixed="false">14</text:page-number></text:span><text:span text:style-name="a1740" text:class-names=""/></text:p>
            </draw:text-box>
            <svg:title/>
            <svg:desc/>
          </draw:frame>
        </presentation:notes>
      </draw:page>
      <draw:page draw:name="Slide205" draw:style-name="a1744" draw:master-page-name="Master1-Layout4-cust-兩項物件" presentation:presentation-page-layout-name="Master1-PPL4" draw:id="Slide-460">
        <draw:frame draw:id="id306" draw:style-name="a1745" draw:name="圖片 5" svg:x="2.83559in" svg:y="6.04955in" svg:width="15.35604in" svg:height="6.48113in" style:rel-width="scale" style:rel-height="scale">
          <draw:image xlink:href="media/image35.png" xlink:type="simple" xlink:show="embed" xlink:actuate="onLoad"/>
          <svg:title/>
          <svg:desc/>
        </draw:frame>
        <draw:frame draw:id="id307" draw:style-name="a1749" draw:name="投影片編號版面配置區 1" svg:x="14.33582in" svg:y="13.90439in" svg:width="4.66748in" svg:height="0.7987in">
          <draw:text-box>
            <text:p text:style-name="a1748" text:class-names="" text:cond-style-name=""><text:span text:style-name="a1746" text:class-names=""><text:page-number style:num-format="1" text:fixed="false">15</text:page-number></text:span><text:span text:style-name="a1747" text:class-names=""/></text:p>
          </draw:text-box>
          <svg:title/>
          <svg:desc/>
        </draw:frame>
        <draw:frame draw:id="id308" draw:style-name="a1757" draw:name="Shape 25" svg:x="4.56806in" svg:y="0.58281in" svg:width="9.45319in" svg:height="1.01189in">
          <draw:text-box>
            <text:p text:style-name="a1752" text:class-names="" text:cond-style-name=""><text:span text:style-name="a1750" text:class-names="">營業站屋剖面圖</text:span><text:span text:style-name="a1751" text:class-names=""/></text:p>
            <text:p text:style-name="a1754" text:class-names="" text:cond-style-name=""><text:span text:style-name="a1753" text:class-names=""/></text:p>
            <text:p text:style-name="a1756" text:class-names="" text:cond-style-name=""><text:span text:style-name="a1755" text:class-names=""/></text:p>
          </draw:text-box>
          <svg:title/>
          <svg:desc/>
        </draw:frame>
        <draw:frame draw:id="id309" draw:style-name="a1761" draw:name="Shape 25" svg:x="0.28206in" svg:y="0.67502in" svg:width="3.12419in" svg:height="1.2502in">
          <draw:text-box>
            <text:p text:style-name="a1760" text:class-names="" text:cond-style-name=""><text:span text:style-name="a1758" text:class-names="">建築空間設計</text:span><text:span text:style-name="a1759" text:class-names=""/></text:p>
          </draw:text-box>
          <svg:title/>
          <svg:desc/>
        </draw:frame>
        <draw:g draw:name="群組 91" draw:id="id310">
          <svg:title/>
          <svg:desc/>
          <draw:frame draw:id="id312" draw:style-name="a1766" draw:name="文字方塊 12" svg:x="9.01579in" svg:y="12.85579in" svg:width="4.48869in" svg:height="0.5722in">
            <draw:text-box>
              <text:p text:style-name="a1765" text:class-names="" text:cond-style-name=""><text:span text:style-name="a1763" text:class-names="">營業站屋橫向剖面圖</text:span><text:span text:style-name="a1764" text:class-names=""/></text:p>
            </draw:text-box>
            <svg:title/>
            <svg:desc/>
          </draw:frame>
          <draw:custom-shape svg:x="8.26926in" svg:y="13.05771in" svg:width="0.66778in" svg:height="0.20033in" draw:id="id313" draw:style-name="a1769" draw:name="Shape 26">
            <svg:title/>
            <svg:desc/>
            <text:p text:style-name="a1768" text:class-names="" text:cond-style-name=""><text:span text:style-name="a1767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frame draw:id="id311" draw:style-name="a1762" draw:name="圖片 10" svg:x="0.86014in" svg:y="1.79662in" svg:width="8.5116in" svg:height="4.12927in" style:rel-width="scale" style:rel-height="scale">
          <draw:image xlink:href="media/image36.png" xlink:type="simple" xlink:show="embed" xlink:actuate="onLoad"/>
          <svg:title/>
          <svg:desc/>
        </draw:frame>
        <presentation:notes draw:style-name="a1776">
          <draw:page-thumbnail draw:page-number="15" svg:x="1.08507in" svg:y="0.84028in" svg:width="5.59375in" svg:height="4.19618in" presentation:class="page" draw:id="id314" presentation:style-name="a1770" draw:name="投影片圖像版面配置區 1">
            <svg:title/>
            <svg:desc/>
          </draw:page-thumbnail>
          <draw:frame draw:id="id315" presentation:style-name="a1771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316" draw:style-name="a1775" draw:name="投影片編號版面配置區 3" svg:x="4.39774in" svg:y="10.63113in" svg:width="3.36435in" svg:height="0.55964in">
            <draw:text-box>
              <text:p text:style-name="a1774" text:class-names="" text:cond-style-name=""><text:span text:style-name="a1772" text:class-names=""><text:page-number style:num-format="1" text:fixed="false">15</text:page-number></text:span><text:span text:style-name="a1773" text:class-names=""/></text:p>
            </draw:text-box>
            <svg:title/>
            <svg:desc/>
          </draw:frame>
        </presentation:notes>
      </draw:page>
      <draw:page draw:name="Slide206" draw:style-name="a1777" draw:master-page-name="Master1-Layout4-cust-兩項物件" presentation:presentation-page-layout-name="Master1-PPL4" draw:id="Slide-461">
        <draw:frame draw:id="id317" draw:style-name="a1778" draw:name="圖片 4" svg:x="0.9498in" svg:y="1.5947in" svg:width="18.28436in" svg:height="10.70985in" style:rel-width="scale" style:rel-height="scale">
          <draw:image xlink:href="media/image37.png" xlink:type="simple" xlink:show="embed" xlink:actuate="onLoad"/>
          <svg:title/>
          <svg:desc/>
        </draw:frame>
        <draw:frame draw:id="id318" draw:style-name="a1782" draw:name="投影片編號版面配置區 1" svg:x="14.33582in" svg:y="13.90439in" svg:width="4.66748in" svg:height="0.7987in">
          <draw:text-box>
            <text:p text:style-name="a1781" text:class-names="" text:cond-style-name=""><text:span text:style-name="a1779" text:class-names=""><text:page-number style:num-format="1" text:fixed="false">16</text:page-number></text:span><text:span text:style-name="a1780" text:class-names=""/></text:p>
          </draw:text-box>
          <svg:title/>
          <svg:desc/>
        </draw:frame>
        <draw:frame draw:id="id319" draw:style-name="a1790" draw:name="Shape 25" svg:x="4.56806in" svg:y="0.58281in" svg:width="9.45319in" svg:height="1.01189in">
          <draw:text-box>
            <text:p text:style-name="a1785" text:class-names="" text:cond-style-name=""><text:span text:style-name="a1783" text:class-names="">加油雨棚剖面圖</text:span><text:span text:style-name="a1784" text:class-names=""/></text:p>
            <text:p text:style-name="a1787" text:class-names="" text:cond-style-name=""><text:span text:style-name="a1786" text:class-names=""/></text:p>
            <text:p text:style-name="a1789" text:class-names="" text:cond-style-name=""><text:span text:style-name="a1788" text:class-names=""/></text:p>
          </draw:text-box>
          <svg:title/>
          <svg:desc/>
        </draw:frame>
        <draw:frame draw:id="id320" draw:style-name="a1794" draw:name="Shape 25" svg:x="0.28206in" svg:y="0.67502in" svg:width="3.12419in" svg:height="1.2502in">
          <draw:text-box>
            <text:p text:style-name="a1793" text:class-names="" text:cond-style-name=""><text:span text:style-name="a1791" text:class-names="">建築空間設計</text:span><text:span text:style-name="a1792" text:class-names=""/></text:p>
          </draw:text-box>
          <svg:title/>
          <svg:desc/>
        </draw:frame>
        <draw:g draw:name="群組 91" draw:id="id321">
          <svg:title/>
          <svg:desc/>
          <draw:frame draw:id="id322" draw:style-name="a1798" draw:name="文字方塊 12" svg:x="9.01579in" svg:y="12.85579in" svg:width="4.48869in" svg:height="0.5722in">
            <draw:text-box>
              <text:p text:style-name="a1797" text:class-names="" text:cond-style-name=""><text:span text:style-name="a1795" text:class-names="">加油雨棚剖面圖</text:span><text:span text:style-name="a1796" text:class-names=""/></text:p>
            </draw:text-box>
            <svg:title/>
            <svg:desc/>
          </draw:frame>
          <draw:custom-shape svg:x="8.26926in" svg:y="13.05771in" svg:width="0.66778in" svg:height="0.20033in" draw:id="id323" draw:style-name="a1801" draw:name="Shape 26">
            <svg:title/>
            <svg:desc/>
            <text:p text:style-name="a1800" text:class-names="" text:cond-style-name=""><text:span text:style-name="a1799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presentation:notes draw:style-name="a1808">
          <draw:page-thumbnail draw:page-number="16" svg:x="1.08507in" svg:y="0.84028in" svg:width="5.59375in" svg:height="4.19618in" presentation:class="page" draw:id="id324" presentation:style-name="a1802" draw:name="投影片圖像版面配置區 1">
            <svg:title/>
            <svg:desc/>
          </draw:page-thumbnail>
          <draw:frame draw:id="id325" presentation:style-name="a1803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326" draw:style-name="a1807" draw:name="投影片編號版面配置區 3" svg:x="4.39774in" svg:y="10.63113in" svg:width="3.36435in" svg:height="0.55964in">
            <draw:text-box>
              <text:p text:style-name="a1806" text:class-names="" text:cond-style-name=""><text:span text:style-name="a1804" text:class-names=""><text:page-number style:num-format="1" text:fixed="false">16</text:page-number></text:span><text:span text:style-name="a1805" text:class-names=""/></text:p>
            </draw:text-box>
            <svg:title/>
            <svg:desc/>
          </draw:frame>
        </presentation:notes>
      </draw:page>
      <draw:page draw:name="Slide164" draw:style-name="a1809" draw:master-page-name="Master1-Layout4-cust-兩項物件" presentation:presentation-page-layout-name="Master1-PPL4" draw:id="Slide-419">
        <draw:frame draw:id="id327" draw:style-name="a1813" draw:name="投影片編號版面配置區 1" svg:x="14.33582in" svg:y="13.90439in" svg:width="4.66748in" svg:height="0.7987in">
          <draw:text-box>
            <text:p text:style-name="a1812" text:class-names="" text:cond-style-name=""><text:span text:style-name="a1810" text:class-names=""><text:page-number style:num-format="1" text:fixed="false">17</text:page-number></text:span><text:span text:style-name="a1811" text:class-names=""/></text:p>
          </draw:text-box>
          <svg:title/>
          <svg:desc/>
        </draw:frame>
        <draw:frame draw:id="id328" draw:style-name="a1821" draw:name="Shape 25" svg:x="4.56806in" svg:y="0.58281in" svg:width="9.45319in" svg:height="1.01189in">
          <draw:text-box>
            <text:p text:style-name="a1816" text:class-names="" text:cond-style-name=""><text:span text:style-name="a1814" text:class-names="">透視圖</text:span><text:span text:style-name="a1815" text:class-names=""/></text:p>
            <text:p text:style-name="a1818" text:class-names="" text:cond-style-name=""><text:span text:style-name="a1817" text:class-names=""/></text:p>
            <text:p text:style-name="a1820" text:class-names="" text:cond-style-name=""><text:span text:style-name="a1819" text:class-names=""/></text:p>
          </draw:text-box>
          <svg:title/>
          <svg:desc/>
        </draw:frame>
        <draw:frame draw:id="id329" draw:style-name="a1825" draw:name="Shape 25" svg:x="0.28206in" svg:y="0.67502in" svg:width="3.12419in" svg:height="1.2502in">
          <draw:text-box>
            <text:p text:style-name="a1824" text:class-names="" text:cond-style-name=""><text:span text:style-name="a1822" text:class-names="">建築空間設計</text:span><text:span text:style-name="a1823" text:class-names=""/></text:p>
          </draw:text-box>
          <svg:title/>
          <svg:desc/>
        </draw:frame>
        <draw:frame draw:id="id330" draw:style-name="a1826" draw:name="圖片 5" svg:x="10.15799in" svg:y="2.29298in" svg:width="8.9843in" svg:height="5.05367in" style:rel-width="scale" style:rel-height="scale">
          <draw:image xlink:href="media/image38.jpeg" xlink:type="simple" xlink:show="embed" xlink:actuate="onLoad"/>
          <svg:title/>
          <svg:desc>一張含有 天空, 雲, 戶外, 樹狀 的圖片

自動產生的描述</svg:desc>
        </draw:frame>
        <draw:frame draw:id="id331" draw:style-name="a1827" draw:name="圖片 7" svg:x="0.71776in" svg:y="2.29298in" svg:width="9.08003in" svg:height="5.10752in" style:rel-width="scale" style:rel-height="scale">
          <draw:image xlink:href="media/image39.jpeg" xlink:type="simple" xlink:show="embed" xlink:actuate="onLoad"/>
          <svg:title/>
          <svg:desc>一張含有 天空, 戶外, 雲, 螢幕擷取畫面 的圖片

自動產生的描述</svg:desc>
        </draw:frame>
        <draw:frame draw:id="id332" draw:style-name="a1828" draw:name="圖片 10" svg:x="0.68059in" svg:y="7.8915in" svg:width="9.08003in" svg:height="5.10752in" style:rel-width="scale" style:rel-height="scale">
          <draw:image xlink:href="media/image40.jpeg" xlink:type="simple" xlink:show="embed" xlink:actuate="onLoad"/>
          <svg:title/>
          <svg:desc>一張含有 天空, 戶外, 車, 陸上交通工具 的圖片

自動產生的描述</svg:desc>
        </draw:frame>
        <draw:frame draw:id="id333" draw:style-name="a1829" draw:name="圖片 12" svg:x="10.20408in" svg:y="7.8915in" svg:width="8.87188in" svg:height="5.14352in" style:rel-width="scale" style:rel-height="scale">
          <draw:image xlink:href="media/image41.jpeg" xlink:type="simple" xlink:show="embed" xlink:actuate="onLoad"/>
          <svg:title/>
          <svg:desc>一張含有 天空, 雲, 戶外, 陸上交通工具 的圖片

自動產生的描述</svg:desc>
        </draw:frame>
        <presentation:notes draw:style-name="a1836">
          <draw:page-thumbnail draw:page-number="17" svg:x="1.08507in" svg:y="0.84028in" svg:width="5.59375in" svg:height="4.19618in" presentation:class="page" draw:id="id334" presentation:style-name="a1830" draw:name="投影片圖像版面配置區 1">
            <svg:title/>
            <svg:desc/>
          </draw:page-thumbnail>
          <draw:frame draw:id="id335" presentation:style-name="a1831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336" draw:style-name="a1835" draw:name="投影片編號版面配置區 3" svg:x="4.39774in" svg:y="10.63113in" svg:width="3.36435in" svg:height="0.55964in">
            <draw:text-box>
              <text:p text:style-name="a1834" text:class-names="" text:cond-style-name=""><text:span text:style-name="a1832" text:class-names=""><text:page-number style:num-format="1" text:fixed="false">17</text:page-number></text:span><text:span text:style-name="a1833" text:class-names=""/></text:p>
            </draw:text-box>
            <svg:title/>
            <svg:desc/>
          </draw:frame>
        </presentation:notes>
      </draw:page>
      <draw:page draw:name="Slide165" draw:style-name="a1837" draw:master-page-name="Master1-Layout4-cust-兩項物件" presentation:presentation-page-layout-name="Master1-PPL4" draw:id="Slide-420">
        <draw:frame draw:id="id337" draw:style-name="a1841" draw:name="投影片編號版面配置區 1" svg:x="14.33582in" svg:y="13.90439in" svg:width="4.66748in" svg:height="0.7987in">
          <draw:text-box>
            <text:p text:style-name="a1840" text:class-names="" text:cond-style-name=""><text:span text:style-name="a1838" text:class-names=""><text:page-number style:num-format="1" text:fixed="false">18</text:page-number></text:span><text:span text:style-name="a1839" text:class-names=""/></text:p>
          </draw:text-box>
          <svg:title/>
          <svg:desc/>
        </draw:frame>
        <draw:frame draw:id="id338" draw:style-name="a1849" draw:name="Shape 25" svg:x="4.56806in" svg:y="0.58281in" svg:width="9.45319in" svg:height="1.01189in">
          <draw:text-box>
            <text:p text:style-name="a1844" text:class-names="" text:cond-style-name=""><text:span text:style-name="a1842" text:class-names="">透視圖</text:span><text:span text:style-name="a1843" text:class-names=""/></text:p>
            <text:p text:style-name="a1846" text:class-names="" text:cond-style-name=""><text:span text:style-name="a1845" text:class-names=""/></text:p>
            <text:p text:style-name="a1848" text:class-names="" text:cond-style-name=""><text:span text:style-name="a1847" text:class-names=""/></text:p>
          </draw:text-box>
          <svg:title/>
          <svg:desc/>
        </draw:frame>
        <draw:frame draw:id="id339" draw:style-name="a1853" draw:name="Shape 25" svg:x="0.28206in" svg:y="0.67502in" svg:width="3.12419in" svg:height="1.2502in">
          <draw:text-box>
            <text:p text:style-name="a1852" text:class-names="" text:cond-style-name=""><text:span text:style-name="a1850" text:class-names="">建築空間設計</text:span><text:span text:style-name="a1851" text:class-names=""/></text:p>
          </draw:text-box>
          <svg:title/>
          <svg:desc/>
        </draw:frame>
        <draw:frame draw:id="id340" draw:style-name="a1854" draw:name="圖片 7" svg:x="10.23798in" svg:y="2.39952in" svg:width="9.02473in" svg:height="5.07641in" style:rel-width="scale" style:rel-height="scale">
          <draw:image xlink:href="media/image42.jpeg" xlink:type="simple" xlink:show="embed" xlink:actuate="onLoad"/>
          <svg:title/>
          <svg:desc/>
        </draw:frame>
        <draw:frame draw:id="id341" draw:style-name="a1855" draw:name="圖片 13" svg:x="0.73494in" svg:y="2.37882in" svg:width="9.09831in" svg:height="5.1178in" style:rel-width="scale" style:rel-height="scale">
          <draw:image xlink:href="media/image43.jpeg" xlink:type="simple" xlink:show="embed" xlink:actuate="onLoad"/>
          <svg:title/>
          <svg:desc/>
        </draw:frame>
        <draw:frame draw:id="id342" draw:style-name="a1856" draw:name="圖片 15" svg:x="10.23828in" svg:y="7.97771in" svg:width="9.02473in" svg:height="5.07641in" style:rel-width="scale" style:rel-height="scale">
          <draw:image xlink:href="media/image44.jpeg" xlink:type="simple" xlink:show="embed" xlink:actuate="onLoad"/>
          <svg:title/>
          <svg:desc>一張含有 戶外, 天空, 雲, 建築 的圖片

自動產生的描述</svg:desc>
        </draw:frame>
        <draw:frame draw:id="id343" draw:style-name="a1857" draw:name="圖片 19" svg:x="0.73494in" svg:y="7.98751in" svg:width="9.01294in" svg:height="5.06978in" style:rel-width="scale" style:rel-height="scale">
          <draw:image xlink:href="media/image45.jpeg" xlink:type="simple" xlink:show="embed" xlink:actuate="onLoad"/>
          <svg:title/>
          <svg:desc>一張含有 天空, 雲, 螢幕擷取畫面, 戶外 的圖片

自動產生的描述</svg:desc>
        </draw:frame>
        <presentation:notes draw:style-name="a1864">
          <draw:page-thumbnail draw:page-number="18" svg:x="1.08507in" svg:y="0.84028in" svg:width="5.59375in" svg:height="4.19618in" presentation:class="page" draw:id="id344" presentation:style-name="a1858" draw:name="投影片圖像版面配置區 1">
            <svg:title/>
            <svg:desc/>
          </draw:page-thumbnail>
          <draw:frame draw:id="id345" presentation:style-name="a1859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346" draw:style-name="a1863" draw:name="投影片編號版面配置區 3" svg:x="4.39774in" svg:y="10.63113in" svg:width="3.36435in" svg:height="0.55964in">
            <draw:text-box>
              <text:p text:style-name="a1862" text:class-names="" text:cond-style-name=""><text:span text:style-name="a1860" text:class-names=""><text:page-number style:num-format="1" text:fixed="false">18</text:page-number></text:span><text:span text:style-name="a1861" text:class-names=""/></text:p>
            </draw:text-box>
            <svg:title/>
            <svg:desc/>
          </draw:frame>
        </presentation:notes>
      </draw:page>
      <draw:page draw:name="Slide67" draw:style-name="a1865" draw:master-page-name="Master1-Layout2-obj-標題及物件" presentation:presentation-page-layout-name="Master1-PPL2" draw:id="Slide-322">
        <draw:g draw:name="群組 6" draw:id="id347">
          <svg:title/>
          <svg:desc/>
          <draw:custom-shape svg:x="-2.20434in" svg:y="6.96376in" svg:width="8.13594in" svg:height="1.40335in" draw:id="id353" draw:style-name="a1890" draw:name="Shape 23">
            <svg:title/>
            <svg:desc/>
            <text:p text:style-name="a1889" text:class-names="" text:cond-style-name=""><text:span text:style-name="a1888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  <draw:custom-shape svg:x="5.40515in" svg:y="6.96376in" svg:width="1.47576in" svg:height="1.40335in" draw:id="id354" draw:style-name="a1893" draw:name="Shape 26">
            <svg:title/>
            <svg:desc/>
            <text:p text:style-name="a1892" text:class-names="" text:cond-style-name=""><text:span text:style-name="a1891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connector draw:type="line" svg:x1="7.08649in" svg:y1="8.28845in" svg:x2="21.3078in" svg:y2="8.29192in" draw:id="id348" draw:style-name="a1866" draw:name="直線接點 3">
          <svg:title/>
          <svg:desc/>
        </draw:connector>
        <draw:frame draw:id="id349" draw:style-name="a1871" draw:name="Text Box 16" svg:x="6.71657in" svg:y="7.09092in" svg:width="5.32651in" svg:height="1.21172in">
          <draw:text-box>
            <text:p text:style-name="a1870" text:class-names="" text:cond-style-name=""><text:span text:style-name="a1867" text:class-names="">3.</text:span><text:span text:style-name="a1868" text:class-names="">預算及期程</text:span><text:span text:style-name="a1869" text:class-names=""/></text:p>
          </draw:text-box>
          <svg:title/>
          <svg:desc/>
        </draw:frame>
        <draw:frame draw:id="id350" draw:style-name="a1880" draw:name="文字方塊 5" svg:x="11.94535in" svg:y="8.43837in" svg:width="4.52151in" svg:height="2.69271in">
          <draw:text-box>
            <text:p text:style-name="a1873" text:class-names="" text:cond-style-name=""><text:span text:style-name="a1872" text:class-names="">○招標時程與發包工程費</text:span></text:p>
            <text:p text:style-name="a1875" text:class-names="" text:cond-style-name=""><text:span text:style-name="a1874" text:class-names=""/></text:p>
            <text:p text:style-name="a1877" text:class-names="" text:cond-style-name=""><text:span text:style-name="a1876" text:class-names=""/></text:p>
            <text:p text:style-name="a1879" text:class-names="" text:cond-style-name=""><text:span text:style-name="a1878" text:class-names=""/></text:p>
          </draw:text-box>
          <svg:title/>
          <svg:desc/>
        </draw:frame>
        <draw:custom-shape svg:x="-3.46433in" svg:y="8.5246in" svg:width="12.83607in" svg:height="6.47713in" draw:id="id351" draw:style-name="a1883" draw:name="Shape 23">
          <svg:title/>
          <svg:desc/>
          <text:p text:style-name="a1882" text:class-names="" text:cond-style-name=""><text:span text:style-name="a1881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frame draw:id="id352" draw:style-name="a1887" draw:name="投影片編號版面配置區 1" svg:x="14.33582in" svg:y="13.90439in" svg:width="4.66748in" svg:height="0.7987in">
          <draw:text-box>
            <text:p text:style-name="a1886" text:class-names="" text:cond-style-name=""><text:span text:style-name="a1884" text:class-names=""><text:page-number style:num-format="1" text:fixed="false">19</text:page-number></text:span><text:span text:style-name="a1885" text:class-names=""/></text:p>
          </draw:text-box>
          <svg:title/>
          <svg:desc/>
        </draw:frame>
      </draw:page>
      <draw:page draw:name="Slide75" draw:style-name="a1894" draw:master-page-name="Master1-Layout4-cust-兩項物件" presentation:presentation-page-layout-name="Master1-PPL4" draw:id="Slide-330">
        <draw:frame draw:id="id355" draw:style-name="a1900" draw:name="Shape 25" svg:x="4.56806in" svg:y="0.58281in" svg:width="9.45319in" svg:height="1.01189in">
          <draw:text-box>
            <text:p text:style-name="a1897" text:class-names="" text:cond-style-name=""><text:span text:style-name="a1895" text:class-names="">招標時程與發包工程費</text:span><text:span text:style-name="a1896" text:class-names=""/></text:p>
            <text:p text:style-name="a1899" text:class-names="" text:cond-style-name=""><text:span text:style-name="a1898" text:class-names=""/></text:p>
          </draw:text-box>
          <svg:title/>
          <svg:desc/>
        </draw:frame>
        <draw:custom-shape svg:x="0in" svg:y="0in" svg:width="20.00347in" svg:height="0in" draw:id="id356" draw:style-name="a1903" draw:name="Rectangle 11">
          <svg:title/>
          <svg:desc/>
          <text:p text:style-name="a1902" text:class-names="" text:cond-style-name=""><text:span text:style-name="a190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357" draw:style-name="a1910" draw:name="Shape 25" svg:x="0.02639in" svg:y="0.42325in" svg:width="3.43919in" svg:height="1.2502in">
          <draw:text-box>
            <text:p text:style-name="a1906" text:class-names="" text:cond-style-name=""><text:span text:style-name="a1904" text:class-names="">進度及經費</text:span><text:span text:style-name="a1905" text:class-names=""/></text:p>
            <text:p text:style-name="a1909" text:class-names="" text:cond-style-name=""><text:span text:style-name="a1907" text:class-names="">說明</text:span><text:span text:style-name="a1908" text:class-names=""/></text:p>
          </draw:text-box>
          <svg:title/>
          <svg:desc/>
        </draw:frame>
        <draw:frame draw:id="id358" draw:style-name="a1914" draw:name="投影片編號版面配置區 2" svg:x="14.33582in" svg:y="13.90439in" svg:width="4.66748in" svg:height="0.7987in">
          <draw:text-box>
            <text:p text:style-name="a1913" text:class-names="" text:cond-style-name=""><text:span text:style-name="a1911" text:class-names=""><text:page-number style:num-format="1" text:fixed="false">20</text:page-number></text:span><text:span text:style-name="a1912" text:class-names=""/></text:p>
          </draw:text-box>
          <svg:title/>
          <svg:desc/>
        </draw:frame>
        <draw:frame draw:id="id359" draw:style-name="a1932" draw:name="文字方塊 4" svg:x="4.25307in" svg:y="6.64257in" svg:width="12.47867in" svg:height="2.52441in">
          <draw:text-box>
            <text:p text:style-name="a1922" text:class-names="" text:cond-style-name=""><text:span text:style-name="a1915" text:class-names="">招標時程：預計</text:span><text:span text:style-name="a1916" text:class-names="">115</text:span><text:span text:style-name="a1917" text:class-names="">年</text:span><text:span text:style-name="a1918" text:class-names="">9</text:span><text:span text:style-name="a1919" text:class-names="">月底</text:span><text:span text:style-name="a1920" text:class-names="">上網公告</text:span><text:span text:style-name="a1921" text:class-names=""/></text:p>
            <text:p text:style-name="a1924" text:class-names="" text:cond-style-name=""><text:span text:style-name="a1923" text:class-names=""/></text:p>
            <text:p text:style-name="a1931" text:class-names="" text:cond-style-name=""><text:span text:style-name="a1925" text:class-names="">發包工程費：預計新台幣約</text:span><text:span text:style-name="a1926" text:class-names="">1</text:span><text:span text:style-name="a1927" text:class-names="">億</text:span><text:span text:style-name="a1928" text:class-names="">7,152</text:span><text:span text:style-name="a1929" text:class-names="">萬元</text:span><text:span text:style-name="a1930" text:class-names=""/></text:p>
          </draw:text-box>
          <svg:title/>
          <svg:desc/>
        </draw:frame>
      </draw:page>
      <draw:page draw:name="Slide214" draw:style-name="a1933" draw:master-page-name="Master1-Layout4-cust-兩項物件" presentation:presentation-page-layout-name="Master1-PPL4" draw:id="Slide-469">
        <draw:frame draw:id="id360" draw:style-name="a1937" draw:name="Shape 25" svg:x="4.56806in" svg:y="0.58281in" svg:width="9.45319in" svg:height="1.01189in">
          <draw:text-box>
            <text:p text:style-name="a1936" text:class-names="" text:cond-style-name=""><text:span text:style-name="a1934" text:class-names="">履約期限</text:span><text:span text:style-name="a1935" text:class-names=""/></text:p>
          </draw:text-box>
          <svg:title/>
          <svg:desc/>
        </draw:frame>
        <draw:custom-shape svg:x="0in" svg:y="0in" svg:width="20.00347in" svg:height="0in" draw:id="id361" draw:style-name="a1940" draw:name="Rectangle 11">
          <svg:title/>
          <svg:desc/>
          <text:p text:style-name="a1939" text:class-names="" text:cond-style-name=""><text:span text:style-name="a193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362" draw:style-name="a1944" draw:name="Shape 25" svg:x="0.02639in" svg:y="0.42325in" svg:width="3.12419in" svg:height="1.2502in">
          <draw:text-box>
            <text:p text:style-name="a1943" text:class-names="" text:cond-style-name=""><text:span text:style-name="a1941" text:class-names="">工程材料設備採用說明</text:span><text:span text:style-name="a1942" text:class-names=""/></text:p>
          </draw:text-box>
          <svg:title/>
          <svg:desc/>
        </draw:frame>
        <draw:frame draw:id="id363" draw:style-name="a1948" draw:name="投影片編號版面配置區 2" svg:x="14.33582in" svg:y="13.90439in" svg:width="4.66748in" svg:height="0.7987in">
          <draw:text-box>
            <text:p text:style-name="a1947" text:class-names="" text:cond-style-name=""><text:span text:style-name="a1945" text:class-names=""><text:page-number style:num-format="1" text:fixed="false">21</text:page-number></text:span><text:span text:style-name="a1946" text:class-names=""/></text:p>
          </draw:text-box>
          <svg:title/>
          <svg:desc/>
        </draw:frame>
        <draw:frame draw:id="id364" draw:style-name="a1955" draw:name="文字方塊 4" svg:x="2.50983in" svg:y="2.25626in" svg:width="14.98029in" svg:height="0.70684in">
          <draw:text-box>
            <text:p text:style-name="a1954" text:class-names="" text:cond-style-name=""><text:span text:style-name="a1949" text:class-names="">應於機關通知翌日內開工並起算工期</text:span><text:span text:style-name="a1950" text:class-names="">,</text:span><text:span text:style-name="a1951" text:class-names="">並於開工日起<text:s text:c="1"/></text:span><text:span text:style-name="a1952" text:class-names="">390</text:span><text:span text:style-name="a1953" text:class-names="">日內竣工。</text:span></text:p>
          </draw:text-box>
          <svg:title/>
          <svg:desc/>
        </draw:frame>
        <draw:frame draw:id="id365" draw:name="表格 5" svg:x="0.88884in" svg:y="3.75406in" svg:width="18.3485in" svg:height="7.49362in">
          <table:table table:style-name="a1956" table:template-name="{7E9639D4-E3E2-4D34-9284-5A2195B3D0D7}" table:use-banding-columns-styles="false" table:use-banding-rows-styles="true" table:use-first-column-styles="false" table:use-first-row-styles="true" table:use-last-column-styles="false" table:use-last-row-styles="false">
            <table:table-column table:style-name="a1957" table:default-cell-style-name=""/>
            <table:table-column table:style-name="a1958" table:default-cell-style-name=""/>
            <table:table-row table:style-name="a1959" table:default-cell-style-name="">
              <table:table-cell table:style-name="a1963">
                <text:list text:style-name="a1962">
                  <text:list-item>
                    <text:p text:style-name="a1961" text:class-names="" text:cond-style-name=""><text:span text:style-name="a1960" text:class-names="">項次</text:span></text:p>
                  </text:list-item>
                </text:list>
              </table:table-cell>
              <table:table-cell table:style-name="a1967">
                <text:list text:style-name="a1966">
                  <text:list-item>
                    <text:p text:style-name="a1965" text:class-names="" text:cond-style-name=""><text:span text:style-name="a1964" text:class-names="">項目</text:span></text:p>
                  </text:list-item>
                </text:list>
              </table:table-cell>
            </table:table-row>
            <table:table-row table:style-name="a1968" table:default-cell-style-name="">
              <table:table-cell table:style-name="a1973">
                <text:list text:style-name="a1972">
                  <text:list-item>
                    <text:p text:style-name="a1971" text:class-names="" text:cond-style-name=""><text:span text:style-name="a1969" text:class-names="">1</text:span><text:span text:style-name="a1970" text:class-names=""/></text:p>
                  </text:list-item>
                </text:list>
              </table:table-cell>
              <table:table-cell table:style-name="a1983">
                <text:list text:style-name="a1982">
                  <text:list-item>
                    <text:p text:style-name="a1981" text:class-names="" text:cond-style-name=""><text:span text:style-name="a1974" text:class-names="">第一階段</text:span><text:span text:style-name="a1975" text:class-names="">：簽約後</text:span><text:span text:style-name="a1976" text:class-names="">60</text:span><text:span text:style-name="a1977" text:class-names="">日曆天內</text:span><text:span text:style-name="a1978" text:class-names="">向各主管機關申辦</text:span><text:span text:style-name="a1979" text:class-names="">各項計畫書。</text:span><text:span text:style-name="a1980" text:class-names=""/></text:p>
                  </text:list-item>
                </text:list>
              </table:table-cell>
            </table:table-row>
            <table:table-row table:style-name="a1984" table:default-cell-style-name="">
              <table:table-cell table:style-name="a1989">
                <text:list text:style-name="a1988">
                  <text:list-item>
                    <text:p text:style-name="a1987" text:class-names="" text:cond-style-name=""><text:span text:style-name="a1985" text:class-names="">2</text:span><text:span text:style-name="a1986" text:class-names=""/></text:p>
                  </text:list-item>
                </text:list>
              </table:table-cell>
              <table:table-cell table:style-name="a1998">
                <text:list text:style-name="a1997">
                  <text:list-item>
                    <text:p text:style-name="a1996" text:class-names="" text:cond-style-name=""><text:span text:style-name="a1990" text:class-names="">第二階段：</text:span><text:span text:style-name="a1991" text:class-names="">機關通知開工為開工日，並自開工日起計工期</text:span><text:span text:style-name="a1992" text:class-names="">390</text:span><text:span text:style-name="a1993" text:class-names="">日曆天內竣工</text:span><text:span text:style-name="a1994" text:class-names="">。</text:span><text:span text:style-name="a1995" text:class-names=""/></text:p>
                  </text:list-item>
                </text:list>
              </table:table-cell>
            </table:table-row>
            <table:table-row table:style-name="a1999" table:default-cell-style-name="">
              <table:table-cell table:style-name="a2004">
                <text:list text:style-name="a2003">
                  <text:list-item>
                    <text:p text:style-name="a2002" text:class-names="" text:cond-style-name=""><text:span text:style-name="a2000" text:class-names="">3</text:span><text:span text:style-name="a2001" text:class-names=""/></text:p>
                  </text:list-item>
                </text:list>
              </table:table-cell>
              <table:table-cell table:style-name="a2010">
                <text:p text:style-name="a2009" text:class-names="" text:cond-style-name=""><text:span text:style-name="a2005" text:class-names="">第三階段：完工後</text:span><text:span text:style-name="a2006" text:class-names="">50</text:span><text:span text:style-name="a2007" text:class-names="">日曆天內</text:span><text:span text:style-name="a2008" text:class-names="">掛件申請使照、完成各項竣工查驗。</text:span></text:p>
              </table:table-cell>
            </table:table-row>
            <table:table-row table:style-name="a2011" table:default-cell-style-name="">
              <table:table-cell table:style-name="a2016">
                <text:list text:style-name="a2015">
                  <text:list-item>
                    <text:p text:style-name="a2014" text:class-names="" text:cond-style-name=""><text:span text:style-name="a2012" text:class-names="">4</text:span><text:span text:style-name="a2013" text:class-names=""/></text:p>
                  </text:list-item>
                </text:list>
              </table:table-cell>
              <table:table-cell table:style-name="a2031">
                <text:list text:style-name="a2023">
                  <text:list-item>
                    <text:p text:style-name="a2022" text:class-names="" text:cond-style-name=""><text:span text:style-name="a2017" text:class-names="">第四階段：使執取得後</text:span><text:span text:style-name="a2018" text:class-names="">50</text:span><text:span text:style-name="a2019" text:class-names="">日曆天內</text:span><text:span text:style-name="a2020" text:class-names="">掛件申請接水接電。</text:span><text:span text:style-name="a2021" text:class-names=""/></text:p>
                  </text:list-item>
                </text:list>
                <text:list text:style-name="a2030">
                  <text:list-item>
                    <text:p text:style-name="a2029" text:class-names="" text:cond-style-name=""><text:span text:style-name="a2024" text:class-names=""><text:s text:c="20"/></text:span><text:span text:style-name="a2025" text:class-names="">使執取得後</text:span><text:span text:style-name="a2026" text:class-names="">180</text:span><text:span text:style-name="a2027" text:class-names="">日曆天內</text:span><text:span text:style-name="a2028" text:class-names="">掛件申請綠建築標章。</text:span></text:p>
                  </text:list-item>
                </text:list>
              </table:table-cell>
            </table:table-row>
          </table:table>
          <draw:image xlink:href="media/image46.png" xlink:type="simple" xlink:show="embed" xlink:actuate="onLoad"/>
          <svg:title/>
          <svg:desc/>
        </draw:frame>
      </draw:page>
      <draw:page draw:name="Slide208" draw:style-name="a2040" draw:master-page-name="Master1-Layout2-obj-標題及物件" presentation:presentation-page-layout-name="Master1-PPL2" draw:id="Slide-463">
        <draw:g draw:name="群組 6" draw:id="id366">
          <svg:title/>
          <svg:desc/>
          <draw:custom-shape svg:x="-2.20434in" svg:y="6.96376in" svg:width="8.13594in" svg:height="1.40335in" draw:id="id372" draw:style-name="a2066" draw:name="Shape 23">
            <svg:title/>
            <svg:desc/>
            <text:p text:style-name="a2065" text:class-names="" text:cond-style-name=""><text:span text:style-name="a2064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  <draw:custom-shape svg:x="5.40515in" svg:y="6.96376in" svg:width="1.47576in" svg:height="1.40335in" draw:id="id373" draw:style-name="a2069" draw:name="Shape 26">
            <svg:title/>
            <svg:desc/>
            <text:p text:style-name="a2068" text:class-names="" text:cond-style-name=""><text:span text:style-name="a2067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connector draw:type="line" svg:x1="7.08649in" svg:y1="8.28845in" svg:x2="21.3078in" svg:y2="8.29192in" draw:id="id367" draw:style-name="a2041" draw:name="直線接點 3">
          <svg:title/>
          <svg:desc/>
        </draw:connector>
        <draw:frame draw:id="id368" draw:style-name="a2046" draw:name="Text Box 16" svg:x="6.71657in" svg:y="7.09092in" svg:width="12.05828in" svg:height="1.21172in">
          <draw:text-box>
            <text:p text:style-name="a2045" text:class-names="" text:cond-style-name=""><text:span text:style-name="a2042" text:class-names="">4.</text:span><text:span text:style-name="a2043" text:class-names="">廠商資格與開標決標方式概述</text:span><text:span text:style-name="a2044" text:class-names=""/></text:p>
          </draw:text-box>
          <svg:title/>
          <svg:desc/>
        </draw:frame>
        <draw:frame draw:id="id369" draw:style-name="a2056" draw:name="文字方塊 5" svg:x="11.94535in" svg:y="8.43837in" svg:width="2.95076in" svg:height="2.69271in">
          <draw:text-box>
            <text:p text:style-name="a2048" text:class-names="" text:cond-style-name=""><text:span text:style-name="a2047" text:class-names="">○廠商資格</text:span></text:p>
            <text:p text:style-name="a2051" text:class-names="" text:cond-style-name=""><text:span text:style-name="a2049" text:class-names="">○開標決標方式</text:span><text:span text:style-name="a2050" text:class-names=""/></text:p>
            <text:p text:style-name="a2053" text:class-names="" text:cond-style-name=""><text:span text:style-name="a2052" text:class-names=""/></text:p>
            <text:p text:style-name="a2055" text:class-names="" text:cond-style-name=""><text:span text:style-name="a2054" text:class-names=""/></text:p>
          </draw:text-box>
          <svg:title/>
          <svg:desc/>
        </draw:frame>
        <draw:custom-shape svg:x="-3.46433in" svg:y="8.5246in" svg:width="12.83607in" svg:height="6.47713in" draw:id="id370" draw:style-name="a2059" draw:name="Shape 23">
          <svg:title/>
          <svg:desc/>
          <text:p text:style-name="a2058" text:class-names="" text:cond-style-name=""><text:span text:style-name="a2057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frame draw:id="id371" draw:style-name="a2063" draw:name="投影片編號版面配置區 1" svg:x="14.33582in" svg:y="13.90439in" svg:width="4.66748in" svg:height="0.7987in">
          <draw:text-box>
            <text:p text:style-name="a2062" text:class-names="" text:cond-style-name=""><text:span text:style-name="a2060" text:class-names=""><text:page-number style:num-format="1" text:fixed="false">22</text:page-number></text:span><text:span text:style-name="a2061" text:class-names=""/></text:p>
          </draw:text-box>
          <svg:title/>
          <svg:desc/>
        </draw:frame>
      </draw:page>
      <draw:page draw:name="Slide213" draw:style-name="a2070" draw:master-page-name="Master1-Layout7-blank-空白" presentation:presentation-page-layout-name="Master1-PPL7" draw:id="Slide-468">
        <draw:frame draw:id="id374" draw:style-name="a2074" draw:name="投影片編號版面配置區 1" svg:x="14.33582in" svg:y="13.90439in" svg:width="4.66748in" svg:height="0.7987in">
          <draw:text-box>
            <text:p text:style-name="a2073" text:class-names="" text:cond-style-name=""><text:span text:style-name="a2071" text:class-names=""><text:page-number style:num-format="1" text:fixed="false">23</text:page-number></text:span><text:span text:style-name="a2072" text:class-names=""/></text:p>
          </draw:text-box>
          <svg:title/>
          <svg:desc/>
        </draw:frame>
        <draw:frame draw:id="id375" draw:style-name="a2078" draw:name="Shape 25" svg:x="4.56806in" svg:y="0.58281in" svg:width="9.45319in" svg:height="1.01189in">
          <draw:text-box>
            <text:p text:style-name="a2077" text:class-names="" text:cond-style-name=""><text:span text:style-name="a2075" text:class-names="">廠商資格</text:span><text:span text:style-name="a2076" text:class-names=""/></text:p>
          </draw:text-box>
          <svg:title/>
          <svg:desc/>
        </draw:frame>
        <draw:frame draw:id="id376" draw:style-name="a2138" draw:name="文字方塊 5" svg:x="2.0481in" svg:y="3.10839in" svg:width="16.45852in" svg:height="8.81862in">
          <draw:text-box>
            <text:p text:style-name="a2085" text:class-names="" text:cond-style-name=""><text:span text:style-name="a2079" text:class-names="">本採購案允許共同投標（最多</text:span><text:span text:style-name="a2080" text:class-names="">2</text:span><text:span text:style-name="a2081" text:class-names="">家廠商共同投標），投標廠商應同時符合下列</text:span><text:span text:style-name="a2082" text:class-names="">2</text:span><text:span text:style-name="a2083" text:class-names="">項資格，或由符合下列資格之廠商組成共同投標體：</text:span><text:span text:style-name="a2084" text:class-names=""/></text:p>
            <text:p text:style-name="a2087" text:class-names="" text:cond-style-name=""><text:span text:style-name="a2086" text:class-names=""/></text:p>
            <text:list text:style-name="a2091">
              <text:list-item>
                <text:p text:style-name="a2090" text:class-names="" text:cond-style-name=""><text:span text:style-name="a2088" text:class-names="">乙等綜合營造業</text:span><text:span text:style-name="a2089" text:class-names="">(E101011)</text:span></text:p>
              </text:list-item>
            </text:list>
            <text:list text:style-name="a2103">
              <text:list-item>
                <text:p text:style-name="a2102" text:class-names="" text:cond-style-name=""><text:span text:style-name="a2092" text:class-names="">須一併檢附乙等</text:span><text:span text:style-name="a2093" text:class-names="">(</text:span><text:span text:style-name="a2094" text:class-names="">含</text:span><text:span text:style-name="a2095" text:class-names="">)</text:span><text:span text:style-name="a2096" text:class-names="">以上綜合營造業登記證書</text:span><text:span text:style-name="a2097" text:class-names="">(</text:span><text:span text:style-name="a2098" text:class-names="">須在複查期限內</text:span><text:span text:style-name="a2099" text:class-names="">)</text:span><text:span text:style-name="a2100" text:class-names="">。</text:span><text:span text:style-name="a2101" text:class-names=""/></text:p>
              </text:list-item>
            </text:list>
            <text:list text:style-name="a2111">
              <text:list-item>
                <text:p text:style-name="a2110" text:class-names="" text:cond-style-name=""><text:span text:style-name="a2104" text:class-names="">曾承攬加油站新建、修繕或改建工程，並檢附採購機關</text:span><text:span text:style-name="a2105" text:class-names="">(</text:span><text:span text:style-name="a2106" text:class-names="">構</text:span><text:span text:style-name="a2107" text:class-names="">)</text:span><text:span text:style-name="a2108" text:class-names="">開立之完工證明。</text:span><text:span text:style-name="a2109" text:class-names=""/></text:p>
              </text:list-item>
            </text:list>
            <text:p text:style-name="a2113" text:class-names="" text:cond-style-name=""><text:span text:style-name="a2112" text:class-names=""/></text:p>
            <text:list text:style-name="a2125">
              <text:list-item>
                <text:p text:style-name="a2124" text:class-names="" text:cond-style-name=""><text:span text:style-name="a2114" text:class-names="">配管工程業</text:span><text:span text:style-name="a2115" text:class-names="">(E599010)</text:span><text:span text:style-name="a2116" text:class-names=""><text:s text:c="1"/></text:span><text:span text:style-name="a2117" text:class-names="">或<text:s text:c="1"/></text:span><text:span text:style-name="a2118" text:class-names="">機械安裝業</text:span><text:span text:style-name="a2119" text:class-names="">(E604010)</text:span><text:span text:style-name="a2120" text:class-names="">或<text:s text:c="1"/></text:span><text:span text:style-name="a2121" text:class-names="">燃料導管安裝工程業</text:span><text:span text:style-name="a2122" text:class-names="">(E502010 )</text:span><text:span text:style-name="a2123" text:class-names=""/></text:p>
              </text:list-item>
            </text:list>
            <text:list text:style-name="a2129">
              <text:list-item>
                <text:p text:style-name="a2128" text:class-names="" text:cond-style-name=""><text:span text:style-name="a2126" text:class-names="">須於公司登記或商業登記載明且其營業項目。</text:span><text:span text:style-name="a2127" text:class-names=""/></text:p>
              </text:list-item>
            </text:list>
            <text:list text:style-name="a2137">
              <text:list-item>
                <text:p text:style-name="a2136" text:class-names="" text:cond-style-name=""><text:span text:style-name="a2130" text:class-names="">曾承攬加油站油槽或儲氣工程或油氣管線施作工程，並檢附採購機關</text:span><text:span text:style-name="a2131" text:class-names="">(</text:span><text:span text:style-name="a2132" text:class-names="">構</text:span><text:span text:style-name="a2133" text:class-names="">)</text:span><text:span text:style-name="a2134" text:class-names="">開立之完工證明。</text:span><text:span text:style-name="a2135" text:class-names=""/></text:p>
              </text:list-item>
            </text:list>
          </draw:text-box>
          <svg:title/>
          <svg:desc/>
        </draw:frame>
      </draw:page>
      <draw:page draw:name="Slide211" draw:style-name="a2139" draw:master-page-name="Master1-Layout7-blank-空白" presentation:presentation-page-layout-name="Master1-PPL7" draw:id="Slide-466">
        <draw:frame draw:id="id377" draw:style-name="a2143" draw:name="投影片編號版面配置區 1" svg:x="14.33582in" svg:y="13.90439in" svg:width="4.66748in" svg:height="0.7987in">
          <draw:text-box>
            <text:p text:style-name="a2142" text:class-names="" text:cond-style-name=""><text:span text:style-name="a2140" text:class-names=""><text:page-number style:num-format="1" text:fixed="false">24</text:page-number></text:span><text:span text:style-name="a2141" text:class-names=""/></text:p>
          </draw:text-box>
          <svg:title/>
          <svg:desc/>
        </draw:frame>
        <draw:frame draw:id="id378" draw:style-name="a2147" draw:name="Shape 25" svg:x="4.56806in" svg:y="0.58281in" svg:width="9.45319in" svg:height="1.01189in">
          <draw:text-box>
            <text:p text:style-name="a2146" text:class-names="" text:cond-style-name=""><text:span text:style-name="a2144" text:class-names="">開標決標方式</text:span><text:span text:style-name="a2145" text:class-names=""/></text:p>
          </draw:text-box>
          <svg:title/>
          <svg:desc/>
        </draw:frame>
        <draw:frame draw:id="id379" draw:style-name="a2167" draw:name="文字方塊 5" svg:x="4.56806in" svg:y="4.35091in" svg:width="12.41667in" svg:height="6.19323in">
          <draw:text-box>
            <text:list text:style-name="a2151">
              <text:list-item>
                <text:p text:style-name="a2150" text:class-names="" text:cond-style-name=""><text:span text:style-name="a2148" text:class-names="">採一次投標不分段開標</text:span><text:span text:style-name="a2149" text:class-names=""/></text:p>
              </text:list-item>
            </text:list>
            <text:list text:style-name="a2154">
              <text:list-item>
                <text:p text:style-name="a2153" text:class-names="" text:cond-style-name=""><text:span text:style-name="a2152" text:class-names=""/></text:p>
              </text:list-item>
            </text:list>
            <text:list text:style-name="a2158">
              <text:list-item>
                <text:p text:style-name="a2157" text:class-names="" text:cond-style-name=""><text:span text:style-name="a2155" text:class-names="">採最低標總價決標</text:span><text:span text:style-name="a2156" text:class-names=""/></text:p>
              </text:list-item>
            </text:list>
            <text:p text:style-name="a2161" text:class-names="" text:cond-style-name=""><text:span text:style-name="a2159" text:class-names="">本案採最低標決標，於符合招標文件所定投標廠商資格、規格及其他條件之合格廠商中，以標價最低者為原則決標；如有政府採購法及相關規定所定不得決標或應辦理之情形，依其規定辦理。</text:span><text:span text:style-name="a2160" text:class-names=""/></text:p>
            <text:p text:style-name="a2163" text:class-names="" text:cond-style-name=""><text:span text:style-name="a2162" text:class-names=""/></text:p>
            <text:list text:style-name="a2166">
              <text:list-item>
                <text:p text:style-name="a2165" text:class-names="" text:cond-style-name=""><text:span text:style-name="a2164" text:class-names=""/></text:p>
              </text:list-item>
            </text:list>
          </draw:text-box>
          <svg:title/>
          <svg:desc/>
        </draw:frame>
      </draw:page>
      <draw:page draw:name="Slide83" draw:style-name="a2168" draw:master-page-name="Master1-Layout12-cust-1_直排標題及文字" presentation:presentation-page-layout-name="Master1-PPL12" draw:id="Slide-338">
        <draw:frame draw:id="id380" draw:style-name="a2175" draw:name="Shape 25" svg:x="4.61107in" svg:y="6.33148in" svg:width="10.93758in" svg:height="1.48439in">
          <draw:text-box>
            <text:p text:style-name="a2171" text:class-names="" text:cond-style-name=""><text:span text:style-name="a2169" text:class-names="">簡報結束</text:span><text:span text:style-name="a2170" text:class-names=""/></text:p>
            <text:p text:style-name="a2174" text:class-names="" text:cond-style-name=""><text:span text:style-name="a2172" text:class-names="">敬請指教</text:span><text:span text:style-name="a2173" text:class-names=""/></text:p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標題投影片"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2" style:display-name="標題及物件">
      <presentation:placeholder presentation:object="title" svg:x="1.00017in" svg:y="0.60076in" svg:width="18.00313in" svg:height="2.50029in"/>
      <presentation:placeholder presentation:object="object" svg:x="1.00017in" svg:y="3.50041in" svg:width="18.00313in" svg:height="9.90045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3" style:display-name="章節標題">
      <presentation:placeholder presentation:object="title" svg:x="1.58014in" svg:y="9.64001in" svg:width="17.00295in" svg:height="2.97951in"/>
      <presentation:placeholder presentation:object="outline" svg:x="1.58014in" svg:y="6.35838in" svg:width="17.00295in" svg:height="3.28163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4" style:display-name="兩項物件"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5" style:display-name="比對">
      <presentation:placeholder presentation:object="title" svg:x="1.00017in" svg:y="0.60076in" svg:width="18.00313in" svg:height="2.50029in"/>
      <presentation:placeholder presentation:object="outline" svg:x="1.00017in" svg:y="3.35803in" svg:width="8.83834in" svg:height="1.39947in"/>
      <presentation:placeholder presentation:object="object" svg:x="1.00017in" svg:y="4.7575in" svg:width="8.83834in" svg:height="8.64336in"/>
      <presentation:placeholder presentation:object="outline" svg:x="10.16149in" svg:y="3.35803in" svg:width="8.84181in" svg:height="1.39947in"/>
      <presentation:placeholder presentation:object="object" svg:x="10.16149in" svg:y="4.7575in" svg:width="8.84181in" svg:height="8.64336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6" style:display-name="只有標題">
      <presentation:placeholder presentation:object="title" svg:x="1.00017in" svg:y="0.60076in" svg:width="18.00313in" svg:height="2.50029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7" style:display-name="空白"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8" style:display-name="含標題的內容">
      <presentation:placeholder presentation:object="title" svg:x="1.00017in" svg:y="0.59729in" svg:width="6.58101in" svg:height="2.54196in"/>
      <presentation:placeholder presentation:object="object" svg:x="7.8208in" svg:y="0.59729in" svg:width="11.1825in" svg:height="12.80357in"/>
      <presentation:placeholder presentation:object="outline" svg:x="1.00017in" svg:y="3.13925in" svg:width="6.58101in" svg:height="10.26161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9" style:display-name="含標題的圖片">
      <presentation:placeholder presentation:object="title" svg:x="3.92082in" svg:y="10.50122in" svg:width="12.00208in" svg:height="1.23973in"/>
      <presentation:placeholder presentation:object="graphic" svg:x="3.92082in" svg:y="1.34043in" svg:width="12.00208in" svg:height="9.00104in"/>
      <presentation:placeholder presentation:object="outline" svg:x="3.92082in" svg:y="11.74094in" svg:width="12.00208in" svg:height="1.76062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10" style:display-name="標題及直排文字">
      <presentation:placeholder presentation:object="title" svg:x="1.00017in" svg:y="0.60076in" svg:width="18.00313in" svg:height="2.50029in"/>
      <presentation:placeholder presentation:object="outline" svg:x="1.00017in" svg:y="3.50041in" svg:width="18.00313in" svg:height="9.90045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11" style:display-name="直排標題及文字">
      <presentation:placeholder presentation:object="title" svg:x="14.50252in" svg:y="0.60077in" svg:width="4.50078in" svg:height="12.80009in"/>
      <presentation:placeholder presentation:object="outline" svg:x="1.00017in" svg:y="0.60077in" svg:width="13.16895in" svg:height="12.80009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12" style:display-name="1_直排標題及文字"/>
    <style:style style:family="table-cell" style:name="a861">
      <style:table-cell-properties/>
      <style:text-properties fo:font-weight="bold" style:font-weight-asian="bold" style:font-weight-complex="bold"/>
    </style:style>
    <style:style style:family="table-cell" style:name="a862">
      <style:table-cell-properties/>
      <style:text-properties fo:font-weight="bold" style:font-weight-asian="bold" style:font-weight-complex="bold"/>
    </style:style>
    <style:style style:family="table-cell" style:name="a863">
      <style:table-cell-properties fo:background-color="transparent" fo:border-top="0.01389in solid #4f81bd" fo:border-bottom="0.01389in solid #4f81bd" fo:border-left="0.01389in solid #4f81bd" fo:border-right="0.01389in solid #4f81bd"/>
      <style:text-properties fo:color="#000000" fo:font-family="+mn-lt" style:font-family-asian="+mn-ea" style:font-family-complex="+mn-cs"/>
    </style:style>
    <style:style style:family="table-cell" style:name="a864">
      <style:table-cell-properties fo:background-color="#4f81bd"/>
    </style:style>
    <style:style style:family="table-cell" style:name="a865">
      <style:table-cell-properties fo:background-color="#4f81bd"/>
    </style:style>
    <style:style style:family="table-cell" style:name="a866">
      <style:table-cell-properties fo:background-color="transparent" fo:border-bottom="0.02778in solid #4f81bd"/>
      <style:text-properties fo:font-weight="bold" style:font-weight-asian="bold" style:font-weight-complex="bold"/>
    </style:style>
    <style:style style:family="table-cell" style:name="a867">
      <style:table-cell-properties fo:background-color="transparent" fo:border-top="0.05556in double #4f81bd"/>
      <style:text-properties fo:font-weight="bold" style:font-weight-asian="bold" style:font-weight-complex="bold"/>
    </style:style>
    <style:style style:family="table-cell" style:name="a868">
      <style:table-cell-properties/>
      <style:text-properties fo:font-weight="bold" style:font-weight-asian="bold" style:font-weight-complex="bold"/>
    </style:style>
    <style:style style:family="table-cell" style:name="a869">
      <style:table-cell-properties/>
      <style:text-properties fo:font-weight="bold" style:font-weight-asian="bold" style:font-weight-complex="bold"/>
    </style:style>
    <style:style style:family="table-cell" style:name="a850">
      <style:table-cell-properties fo:background-color="#d0e3ea"/>
    </style:style>
    <style:style style:family="table-cell" style:name="a851">
      <style:table-cell-properties fo:background-color="#d0e3ea"/>
    </style:style>
    <style:style style:family="table-cell" style:name="a852">
      <style:table-cell-properties fo:background-color="#e9f1f5"/>
      <style:text-properties fo:font-weight="bold" style:font-weight-asian="bold" style:font-weight-complex="bold"/>
    </style:style>
    <style:style style:family="graphic" style:name="Graphics"/>
    <style:style style:family="table-cell" style:name="a853">
      <style:table-cell-properties fo:background-color="#e9f1f5" fo:border-top="0.02778in solid #4bacc6"/>
      <style:text-properties fo:font-weight="bold" style:font-weight-asian="bold" style:font-weight-complex="bold"/>
    </style:style>
    <style:style style:family="table-cell" style:name="a2032">
      <style:table-cell-properties fo:background-color="transparent" fo:border-top="0.00347in solid #000000" fo:border-bottom="0.00347in solid #000000" fo:border-left="0.00347in solid #000000" fo:border-right="0.00347in solid #000000"/>
      <style:text-properties fo:color="#000000" fo:font-family="+mn-lt" style:font-family-asian="+mn-ea" style:font-family-complex="+mn-cs"/>
    </style:style>
    <style:style style:family="table-cell" style:name="a854">
      <style:table-cell-properties/>
      <style:text-properties fo:font-weight="bold" style:font-weight-asian="bold" style:font-weight-complex="bold"/>
    </style:style>
    <style:style style:family="table-cell" style:name="a2033">
      <style:table-cell-properties fo:border-left="0.00347in solid #000000" fo:border-right="0.00347in solid #000000"/>
    </style:style>
    <style:style style:family="table-cell" style:name="a855">
      <style:table-cell-properties/>
      <style:text-properties fo:font-weight="bold" style:font-weight-asian="bold" style:font-weight-complex="bold"/>
    </style:style>
    <style:style style:family="table-cell" style:name="a2034">
      <style:table-cell-properties fo:border-left="0.00347in solid #000000" fo:border-right="0.00347in solid #000000"/>
    </style:style>
    <style:style style:family="table-cell" style:name="a856">
      <style:table-cell-properties fo:background-color="#e9edf4" fo:border-top="0.01389in solid #4f81bd" fo:border-bottom="0.01389in solid #4f81bd" fo:border-left="0.01389in solid #4f81bd" fo:border-right="0.01389in solid #4f81bd"/>
      <style:text-properties fo:color="#000000" fo:font-family="+mn-lt" style:font-family-asian="+mn-ea" style:font-family-complex="+mn-cs"/>
    </style:style>
    <style:style style:family="table-cell" style:name="a2035">
      <style:table-cell-properties fo:border-top="0.00347in solid #000000" fo:border-bottom="0.00347in solid #000000"/>
    </style:style>
    <style:style style:family="table-cell" style:name="a857">
      <style:table-cell-properties fo:background-color="#d0d8e8"/>
    </style:style>
    <style:style style:family="table-cell" style:name="a2036">
      <style:table-cell-properties fo:background-color="#000000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58">
      <style:table-cell-properties fo:background-color="#d0d8e8"/>
    </style:style>
    <style:style style:family="table-cell" style:name="a2037">
      <style:table-cell-properties fo:border-top="0.05556in double #000000"/>
      <style:text-properties fo:font-weight="bold" style:font-weight-asian="bold" style:font-weight-complex="bold"/>
    </style:style>
    <style:style style:family="table-cell" style:name="a859">
      <style:table-cell-properties fo:background-color="#e9edf4"/>
      <style:text-properties fo:font-weight="bold" style:font-weight-asian="bold" style:font-weight-complex="bold"/>
    </style:style>
    <style:style style:family="table-cell" style:name="a2038">
      <style:table-cell-properties/>
      <style:text-properties fo:font-weight="bold" style:font-weight-asian="bold" style:font-weight-complex="bold"/>
    </style:style>
    <style:style style:family="table-cell" style:name="a840">
      <style:table-cell-properties fo:background-color="#e9edf4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2039">
      <style:table-cell-properties/>
      <style:text-properties fo:font-weight="bold" style:font-weight-asian="bold" style:font-weight-complex="bold"/>
    </style:style>
    <style:style style:family="table-cell" style:name="a841">
      <style:table-cell-properties/>
    </style:style>
    <style:style style:family="table-cell" style:name="a842">
      <style:table-cell-properties fo:background-color="#d0d8e8"/>
    </style:style>
    <style:style style:family="table-cell" style:name="a843">
      <style:table-cell-properties/>
    </style:style>
    <style:style style:family="table-cell" style:name="a844">
      <style:table-cell-properties fo:background-color="#d0d8e8"/>
    </style:style>
    <style:style style:family="table-cell" style:name="a845">
      <style:table-cell-properties fo:background-color="#4f81bd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46">
      <style:table-cell-properties fo:background-color="#4f81bd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47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48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49">
      <style:table-cell-properties fo:background-color="#e9f1f5" fo:border-top="0.01389in solid #4bacc6" fo:border-bottom="0.01389in solid #4bacc6" fo:border-left="0.01389in solid #4bacc6" fo:border-right="0.01389in solid #4bacc6"/>
      <style:text-properties fo:color="#000000" fo:font-family="+mn-lt" style:font-family-asian="+mn-ea" style:font-family-complex="+mn-cs"/>
    </style:style>
    <style:style style:family="table-cell" style:name="a1075">
      <style:table-cell-properties fo:background-color="transparent"/>
      <style:text-properties fo:color="#000000" fo:font-family="+mn-lt" style:font-family-asian="+mn-ea" style:font-family-complex="+mn-cs"/>
    </style:style>
    <style:style style:family="table-cell" style:name="a860">
      <style:table-cell-properties fo:background-color="#e9edf4" fo:border-top="0.02778in solid #4f81bd"/>
      <style:text-properties fo:font-weight="bold" style:font-weight-asian="bold" style:font-weight-complex="bold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marker draw:name="a1722" svg:viewBox="0 0 20 30" svg:d="m10 0-10 30h20z"/>
    <draw:marker draw:name="a1723" svg:viewBox="0 0 20 30" svg:d="m10 0-10 30h20z"/>
    <draw:marker draw:name="a1719" svg:viewBox="0 0 20 30" svg:d="m10 0-10 30h20z"/>
    <draw:marker draw:name="a1397" svg:viewBox="0 0 20 30" svg:d="m10 0-10 30h20z"/>
    <draw:marker draw:name="a1387" svg:viewBox="0 0 20 30" svg:d="m10 0-10 30h20z"/>
    <draw:marker draw:name="a1720" svg:viewBox="0 0 20 30" svg:d="m10 0-10 30h20z"/>
    <draw:marker draw:name="a1392" svg:viewBox="0 0 20 30" svg:d="m10 0-10 30h20z"/>
    <draw:stroke-dash draw:name="a1391" draw:display-name="SysDash" draw:style="rect" draw:dots1="1" draw:dots1-length="0.04167in" draw:dots2="0" draw:dots2-length="0in" draw:distance="0.04167in"/>
    <draw:stroke-dash draw:name="a1386" draw:display-name="SysDash" draw:style="rect" draw:dots1="1" draw:dots1-length="0.04167in" draw:dots2="0" draw:dots2-length="0in" draw:distance="0.04167in"/>
    <draw:stroke-dash draw:name="a1452" draw:display-name="Dash" draw:style="rect" draw:dots1="1" draw:dots1-length="0.125in" draw:dots2="0" draw:dots2-length="0in" draw:distance="0.125in"/>
    <draw:stroke-dash draw:name="a1331" draw:display-name="SysDash" draw:style="rect" draw:dots1="1" draw:dots1-length="0.04167in" draw:dots2="0" draw:dots2-length="0in" draw:distance="0.04167in"/>
    <draw:stroke-dash draw:name="a1396" draw:display-name="SysDash" draw:style="rect" draw:dots1="1" draw:dots1-length="0.04167in" draw:dots2="0" draw:dots2-length="0in" draw:distance="0.04167in"/>
    <draw:stroke-dash draw:name="a1335" draw:display-name="LongDash" draw:style="rect" draw:dots1="1" draw:dots1-length="0.11111in" draw:dots2="0" draw:dots2-length="0in" draw:distance="0.01389in"/>
    <draw:stroke-dash draw:name="a1343" draw:display-name="LongDash" draw:style="rect" draw:dots1="1" draw:dots1-length="0.11111in" draw:dots2="0" draw:dots2-length="0in" draw:distance="0.01389in"/>
    <draw:stroke-dash draw:name="a1350" draw:display-name="LongDash" draw:style="rect" draw:dots1="1" draw:dots1-length="0.11111in" draw:dots2="0" draw:dots2-length="0in" draw:distance="0.01389in"/>
    <draw:stroke-dash draw:name="a1339" draw:display-name="LongDash" draw:style="rect" draw:dots1="1" draw:dots1-length="0.11111in" draw:dots2="0" draw:dots2-length="0in" draw:distance="0.01389in"/>
    <draw:stroke-dash draw:name="a1354" draw:display-name="LongDash" draw:style="rect" draw:dots1="1" draw:dots1-length="0.11111in" draw:dots2="0" draw:dots2-length="0in" draw:distance="0.01389in"/>
    <draw:stroke-dash draw:name="a1358" draw:display-name="LongDash" draw:style="rect" draw:dots1="1" draw:dots1-length="0.11111in" draw:dots2="0" draw:dots2-length="0in" draw:distance="0.01389in"/>
    <draw:stroke-dash draw:name="a1441" draw:display-name="Dash" draw:style="rect" draw:dots1="1" draw:dots1-length="0.125in" draw:dots2="0" draw:dots2-length="0in" draw:distance="0.125in"/>
    <table:table-template table:name="{5C22544A-7EE6-4342-B048-85BDC9FD1C3A}">
      <table:first-row table:style-name="a845" table:paragraph-style-name=""/>
      <table:last-row table:style-name="a846" table:paragraph-style-name=""/>
      <table:first-column table:style-name="a847" table:paragraph-style-name=""/>
      <table:last-column table:style-name="a848" table:paragraph-style-name=""/>
      <table:body table:style-name="a840" table:paragraph-style-name=""/>
      <table:even-rows table:style-name="a843" table:paragraph-style-name=""/>
      <table:odd-rows table:style-name="a844" table:paragraph-style-name=""/>
      <table:even-columns table:style-name="a841" table:paragraph-style-name=""/>
      <table:odd-columns table:style-name="a842" table:paragraph-style-name=""/>
    </table:table-template>
    <table:table-template table:name="{7E9639D4-E3E2-4D34-9284-5A2195B3D0D7}">
      <table:first-row table:style-name="a2036" table:paragraph-style-name=""/>
      <table:last-row table:style-name="a2037" table:paragraph-style-name=""/>
      <table:first-column table:style-name="a2038" table:paragraph-style-name=""/>
      <table:last-column table:style-name="a2039" table:paragraph-style-name=""/>
      <table:body table:style-name="a2032" table:paragraph-style-name=""/>
      <table:odd-rows table:style-name="a2035" table:paragraph-style-name=""/>
      <table:even-columns table:style-name="a2033" table:paragraph-style-name=""/>
      <table:odd-columns table:style-name="a2034" table:paragraph-style-name=""/>
    </table:table-template>
    <table:table-template table:name="{BC89EF96-8CEA-46FF-86C4-4CE0E7609802}">
      <table:first-row table:style-name="a866" table:paragraph-style-name=""/>
      <table:last-row table:style-name="a867" table:paragraph-style-name=""/>
      <table:first-column table:style-name="a868" table:paragraph-style-name=""/>
      <table:last-column table:style-name="a869" table:paragraph-style-name=""/>
      <table:body table:style-name="a863" table:paragraph-style-name=""/>
      <table:odd-rows table:style-name="a865" table:paragraph-style-name=""/>
      <table:odd-columns table:style-name="a864" table:paragraph-style-name=""/>
    </table:table-template>
    <table:table-template table:name="{2D5ABB26-0587-4C30-8999-92F81FD0307C}">
      <table:body table:style-name="a1075" table:paragraph-style-name=""/>
    </table:table-template>
    <table:table-template table:name="{22838BEF-8BB2-4498-84A7-C5851F593DF1}">
      <table:first-row table:style-name="a852" table:paragraph-style-name=""/>
      <table:last-row table:style-name="a853" table:paragraph-style-name=""/>
      <table:first-column table:style-name="a854" table:paragraph-style-name=""/>
      <table:last-column table:style-name="a855" table:paragraph-style-name=""/>
      <table:body table:style-name="a849" table:paragraph-style-name=""/>
      <table:odd-rows table:style-name="a851" table:paragraph-style-name=""/>
      <table:odd-columns table:style-name="a850" table:paragraph-style-name=""/>
    </table:table-template>
    <table:table-template table:name="{69CF1AB2-1976-4502-BF36-3FF5EA218861}">
      <table:first-row table:style-name="a859" table:paragraph-style-name=""/>
      <table:last-row table:style-name="a860" table:paragraph-style-name=""/>
      <table:first-column table:style-name="a861" table:paragraph-style-name=""/>
      <table:last-column table:style-name="a862" table:paragraph-style-name=""/>
      <table:body table:style-name="a856" table:paragraph-style-name=""/>
      <table:odd-rows table:style-name="a858" table:paragraph-style-name=""/>
      <table:odd-columns table:style-name="a857" table:paragraph-style-name=""/>
    </table:table-template>
  </office:styles>
  <office:automatic-styles>
    <style:page-layout style:name="pageLayout1">
      <style:page-layout-properties fo:page-width="20.00347in" fo:page-height="15.00174in" style:print-orientation="landscape" style:register-truth-ref-style-name=""/>
    </style:page-layout>
    <style:page-layout style:name="pageLayout2">
      <style:page-layout-properties fo:page-width="7.76389in" fo:page-height="11.19271in" style:print-orientation="portrait" style:register-truth-ref-style-name=""/>
    </style:page-layout>
    <style:page-layout style:name="pageLayout3">
      <style:page-layout-properties fo:page-width="7.76389in" fo:page-height="11.19271in" style:print-orientation="portrait" style:register-truth-ref-style-name=""/>
    </style:page-layout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2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8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2">
      <style:paragraph-properties fo:line-height="100%" fo:text-align="left" style:tab-stop-distance="2.0002in" fo:margin-left="4.5004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4">
      <style:graphic-properties fo:wrap-option="wrap" fo:padding-top="0.10001in" fo:padding-bottom="0.10001in" fo:padding-left="0.20002in" fo:padding-right="0.20002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7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9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2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5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5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1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9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4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5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5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8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5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81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2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5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6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drawing-page" style:name="a2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3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6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2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8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9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4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5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469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5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215968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3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graphic" style:name="a24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5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215968" draw:opacity="69.804%" draw:stroke="none" draw:auto-grow-width="false" draw:auto-grow-height="false"/>
      <style:paragraph-properties style:font-independent-line-spacing="true" style:writing-mode="lr-tb"/>
    </style:style>
    <style:style style:family="paragraph" style:name="a70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01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7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4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215968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5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1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25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4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7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0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1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6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7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9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92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3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5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8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8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2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3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2222in" style:font-size-asian="1.22222in" style:font-size-complex="1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6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7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8889in" style:font-size-asian="0.88889in" style:font-size-complex="0.8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2222in" style:font-size-asian="1.22222in" style:font-size-complex="1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9">
      <style:paragraph-properties fo:line-height="100%" fo:text-align="left" style:tab-stop-distance="2.0002in" fo:margin-left="0.75008in" fo:margin-right="0in" fo:text-indent="-0.75008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8889in" style:font-size-asian="0.88889in" style:font-size-complex="0.8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left" style:tab-stop-distance="2.0002in" fo:margin-left="0.75008in" fo:margin-right="0in" fo:text-indent="-0.75008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100%" fo:text-align="left" style:tab-stop-distance="2.0002in" fo:margin-left="1.62516in" fo:margin-right="0in" fo:text-indent="-0.62506in" fo:margin-top="0.18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2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9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11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4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5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1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1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42">
      <style:paragraph-properties fo:line-height="100%" fo:text-align="left" style:tab-stop-distance="2.0002in" fo:margin-left="1.62516in" fo:margin-right="0in" fo:text-indent="-0.62506in" fo:margin-top="0.18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5">
      <style:paragraph-properties fo:line-height="100%" fo:text-align="left" style:tab-stop-distance="2.0002in" fo:margin-left="2.50025in" fo:margin-right="0in" fo:text-indent="-0.5000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8">
      <style:paragraph-properties fo:line-height="100%" fo:text-align="left" style:tab-stop-distance="2.0002in" fo:margin-left="3.5003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9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9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2222in" style:font-size-asian="1.22222in" style:font-size-complex="1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96">
      <style:paragraph-properties fo:line-height="100%" fo:text-align="left" style:tab-stop-distance="2.0002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8">
      <style:graphic-properties fo:wrap-option="wrap" fo:padding-top="0.10001in" fo:padding-bottom="0.10001in" fo:padding-left="0.20002in" fo:padding-right="0.200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520">
      <style:graphic-properties fo:wrap-option="wrap" fo:padding-top="0.10001in" fo:padding-bottom="0.10001in" fo:padding-left="0.20002in" fo:padding-right="0.200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8889in" style:font-size-asian="0.88889in" style:font-size-complex="0.8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2">
      <style:paragraph-properties fo:line-height="100%" fo:text-align="left" style:tab-stop-distance="2.0002in" fo:margin-left="0.75008in" fo:margin-right="0in" fo:text-indent="-0.75008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100%" fo:text-align="left" style:tab-stop-distance="2.0002in" fo:margin-left="1.62516in" fo:margin-right="0in" fo:text-indent="-0.62506in" fo:margin-top="0.18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1">
      <style:paragraph-properties fo:line-height="100%" fo:text-align="left" style:tab-stop-distance="2.0002in" fo:margin-left="4.5004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8">
      <style:paragraph-properties fo:line-height="100%" fo:text-align="left" style:tab-stop-distance="2.0002in" fo:margin-left="2.50025in" fo:margin-right="0in" fo:text-indent="-0.5000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3">
      <style:graphic-properties fo:wrap-option="wrap" fo:padding-top="0.10001in" fo:padding-bottom="0.10001in" fo:padding-left="0.20002in" fo:padding-right="0.20002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8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0">
      <style:paragraph-properties fo:line-height="100%" fo:text-align="left" style:tab-stop-distance="2.0002in" fo:margin-left="0.75008in" fo:margin-right="0in" fo:text-indent="-0.75008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2.0002in" fo:margin-left="1.62516in" fo:margin-right="0in" fo:text-indent="-0.62506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left" style:tab-stop-distance="2.0002in" fo:margin-left="2.50025in" fo:margin-right="0in" fo:text-indent="-0.50005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1">
      <style:paragraph-properties fo:line-height="100%" fo:text-align="left" style:tab-stop-distance="2.0002in" fo:margin-left="3.5003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">
      <style:paragraph-properties fo:line-height="100%" fo:text-align="left" style:tab-stop-distance="2.0002in" fo:margin-left="3.50035in" fo:margin-right="0in" fo:text-indent="-0.5000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4">
      <style:paragraph-properties fo:line-height="100%" fo:text-align="left" style:tab-stop-distance="2.0002in" fo:margin-left="4.5004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6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60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1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38">
      <style:paragraph-properties fo:line-height="100%" fo:text-align="left" style:tab-stop-distance="2.0002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5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8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00%" fo:text-align="left" style:tab-stop-distance="2.0002in" fo:margin-left="4.50045in" fo:margin-right="0in" fo:text-indent="-0.5000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4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16">
      <style:paragraph-properties fo:line-height="100%" fo:text-align="left" style:tab-stop-distance="2.0002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0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8">
      <style:graphic-properties fo:wrap-option="wrap" fo:padding-top="0.10001in" fo:padding-bottom="0.10001in" fo:padding-left="0.20002in" fo:padding-right="0.200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5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7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8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3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74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2.0002in" fo:margin-left="0.75008in" fo:margin-right="0in" fo:text-indent="-0.75008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00%" fo:text-align="left" style:tab-stop-distance="2.0002in" fo:margin-left="1.62516in" fo:margin-right="0in" fo:text-indent="-0.62506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6">
      <style:paragraph-properties fo:line-height="100%" fo:text-align="left" style:tab-stop-distance="2.0002in" fo:margin-left="2.50025in" fo:margin-right="0in" fo:text-indent="-0.50005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2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9">
      <style:paragraph-properties fo:line-height="100%" fo:text-align="left" style:tab-stop-distance="2.0002in" fo:margin-left="3.50035in" fo:margin-right="0in" fo:text-indent="-0.5000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5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9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9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0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32">
      <style:paragraph-properties fo:line-height="100%" fo:text-align="left" style:tab-stop-distance="2.0002in" fo:margin-left="4.50045in" fo:margin-right="0in" fo:text-indent="-0.5000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34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0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1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33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9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2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6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9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2222in" style:font-size-asian="1.22222in" style:font-size-complex="1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8889in" style:font-size-asian="0.88889in" style:font-size-complex="0.8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left" style:tab-stop-distance="2.0002in" fo:margin-left="0.75008in" fo:margin-right="0in" fo:text-indent="-0.75008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">
      <style:paragraph-properties fo:line-height="100%" fo:text-align="left" style:tab-stop-distance="2.0002in" fo:margin-left="1.62516in" fo:margin-right="0in" fo:text-indent="-0.62506in" fo:margin-top="0.18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1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2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6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6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01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2f2f2" draw:opacity="64.62%" draw:stroke="none" draw:auto-grow-width="false" draw:auto-grow-height="false"/>
      <style:paragraph-properties style:font-independent-line-spacing="true" style:writing-mode="lr-tb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4">
      <style:graphic-properties fo:wrap-option="wrap" fo:padding-top="0.05in" fo:padding-bottom="0.05in" fo:padding-left="0.1in" fo:padding-right="0.1in" draw:textarea-vertical-align="top" draw:textarea-horizontal-align="left" draw:fill="solid" draw:fill-color="#93cddd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805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7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fffff" draw:opacity="17.69%" draw:stroke="none" draw:auto-grow-width="false" draw:auto-grow-height="false"/>
      <style:paragraph-properties style:font-independent-line-spacing="true" style:writing-mode="lr-tb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">
      <style:paragraph-properties fo:line-height="100%" fo:text-align="left" style:tab-stop-distance="2.0002in" fo:margin-left="2.50025in" fo:margin-right="0in" fo:text-indent="-0.5000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">
      <style:paragraph-properties fo:line-height="100%" fo:text-align="left" style:tab-stop-distance="2.0002in" fo:margin-left="3.5003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100%" fo:text-align="left" style:tab-stop-distance="2.0002in" fo:margin-left="4.5004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5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12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5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215968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5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58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3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8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8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8">
      <style:graphic-properties fo:wrap-option="wrap" fo:padding-top="0.10001in" fo:padding-bottom="0.10001in" fo:padding-left="0.20002in" fo:padding-right="0.200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10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8889in" style:font-size-asian="0.88889in" style:font-size-complex="0.8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4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5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6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1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1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4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0">
      <style:paragraph-properties fo:line-height="100%" fo:text-align="left" style:tab-stop-distance="2.0002in" fo:margin-left="0in" fo:margin-right="0in" fo:text-indent="0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1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6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9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3">
      <style:paragraph-properties fo:line-height="100%" fo:text-align="left" style:tab-stop-distance="2.0002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5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0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147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8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0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2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3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6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7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31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4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7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8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3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100%" fo:text-align="left" style:tab-stop-distance="2.0002in" fo:margin-left="2.50025in" fo:margin-right="0in" fo:text-indent="-0.5000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2.0002in" fo:margin-left="3.5003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">
      <style:paragraph-properties fo:line-height="100%" fo:text-align="left" style:tab-stop-distance="2.0002in" fo:margin-left="4.5004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5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8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1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215968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4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7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2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7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2222in" style:font-size-asian="1.22222in" style:font-size-complex="1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6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7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5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9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7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0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1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6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8">
      <style:paragraph-properties fo:line-height="100%" fo:text-align="left" style:tab-stop-distance="2.0002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2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4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0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1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9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">
      <style:graphic-properties fo:wrap-option="wrap" fo:padding-top="0.10001in" fo:padding-bottom="0.10001in" fo:padding-left="0.20002in" fo:padding-right="0.200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18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5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5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215968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9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5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graphic" style:name="a421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24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7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3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2222in" style:font-size-asian="1.22222in" style:font-size-complex="1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7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8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8889in" style:font-size-asian="0.88889in" style:font-size-complex="0.8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5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06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7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3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2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3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0">
      <style:paragraph-properties fo:line-height="100%" fo:text-align="left" style:tab-stop-distance="2.0002in" fo:margin-left="0.75008in" fo:margin-right="0in" fo:text-indent="-0.75008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3">
      <style:paragraph-properties fo:line-height="100%" fo:text-align="left" style:tab-stop-distance="2.0002in" fo:margin-left="1.62516in" fo:margin-right="0in" fo:text-indent="-0.62506in" fo:margin-top="0.18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6">
      <style:paragraph-properties fo:line-height="100%" fo:text-align="left" style:tab-stop-distance="2.0002in" fo:margin-left="2.50025in" fo:margin-right="0in" fo:text-indent="-0.5000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9">
      <style:paragraph-properties fo:line-height="100%" fo:text-align="left" style:tab-stop-distance="2.0002in" fo:margin-left="3.5003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3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21">
      <text:list-level-style-bullet text:level="1" text:bullet-char="•">
        <style:list-level-properties text:space-before="0in" text:min-label-width="0.7500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87509in" text:min-label-width="0.7500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75017in" text:min-label-width="0.7500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2.75027in" text:min-label-width="0.7500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3.75037in" text:min-label-width="0.7500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4.75047in" text:min-label-width="0.7500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5.75057in" text:min-label-width="0.7500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6.75067in" text:min-label-width="0.7500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7.75077in" text:min-label-width="0.75008in"/>
        <style:text-properties fo:font-family="Arial" style:font-family-generic="swiss" style:font-pitch="variable" fo:font-size="100%"/>
      </text:list-level-style-bullet>
    </text:list-style>
    <text:list-style style:name="a324">
      <text:list-level-style-bullet text:level="1" text:bullet-char="–">
        <style:list-level-properties text:space-before="0.12501in" text:min-label-width="0.62506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0001in" text:min-label-width="0.62506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.87519in" text:min-label-width="0.62506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2.87529in" text:min-label-width="0.62506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3.87539in" text:min-label-width="0.62506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4.87549in" text:min-label-width="0.62506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5.87559in" text:min-label-width="0.62506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6.87569in" text:min-label-width="0.62506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7.87579in" text:min-label-width="0.62506in"/>
        <style:text-properties fo:font-family="Arial" style:font-family-generic="swiss" style:font-pitch="variable" fo:font-size="100%"/>
      </text:list-level-style-bullet>
    </text:list-style>
    <text:list-style style:name="a327">
      <text:list-level-style-bullet text:level="1" text:bullet-char="•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21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7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1">
      <text:list-level-style-bullet text:level="1" text:bullet-char="•">
        <style:list-level-properties text:space-before="0in" text:min-label-width="0.7500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87509in" text:min-label-width="0.7500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75017in" text:min-label-width="0.7500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2.75027in" text:min-label-width="0.7500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3.75037in" text:min-label-width="0.7500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4.75047in" text:min-label-width="0.7500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5.75057in" text:min-label-width="0.7500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6.75067in" text:min-label-width="0.7500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7.75077in" text:min-label-width="0.75008in"/>
        <style:text-properties fo:font-family="Arial" style:font-family-generic="swiss" style:font-pitch="variable" fo:font-size="100%"/>
      </text:list-level-style-bullet>
    </text:list-style>
    <text:list-style style:name="a21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4">
      <text:list-level-style-bullet text:level="1" text:bullet-char="–">
        <style:list-level-properties text:space-before="0.12501in" text:min-label-width="0.62506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0001in" text:min-label-width="0.62506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.87519in" text:min-label-width="0.62506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2.87529in" text:min-label-width="0.62506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3.87539in" text:min-label-width="0.62506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4.87549in" text:min-label-width="0.62506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5.87559in" text:min-label-width="0.62506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6.87569in" text:min-label-width="0.62506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7.87579in" text:min-label-width="0.62506in"/>
        <style:text-properties fo:font-family="Arial" style:font-family-generic="swiss" style:font-pitch="variable" fo:font-size="100%"/>
      </text:list-level-style-bullet>
    </text:list-style>
    <text:list-style style:name="a28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40">
      <text:list-level-style-bullet text:level="1" text:bullet-char="•">
        <style:list-level-properties text:space-before="0in" text:min-label-width="0.7500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87509in" text:min-label-width="0.7500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75017in" text:min-label-width="0.7500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2.75027in" text:min-label-width="0.7500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3.75037in" text:min-label-width="0.7500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4.75047in" text:min-label-width="0.7500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5.75057in" text:min-label-width="0.7500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6.75067in" text:min-label-width="0.7500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7.75077in" text:min-label-width="0.75008in"/>
        <style:text-properties fo:font-family="Arial" style:font-family-generic="swiss" style:font-pitch="variable" fo:font-size="100%"/>
      </text:list-level-style-bullet>
    </text:list-style>
    <text:list-style style:name="a2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7">
      <text:list-level-style-bullet text:level="1" text:bullet-char="•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743">
      <text:list-level-style-bullet text:level="1" text:bullet-char="–">
        <style:list-level-properties text:space-before="0.12501in" text:min-label-width="0.62506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0001in" text:min-label-width="0.62506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.87519in" text:min-label-width="0.62506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2.87529in" text:min-label-width="0.62506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3.87539in" text:min-label-width="0.62506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4.87549in" text:min-label-width="0.62506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5.87559in" text:min-label-width="0.62506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6.87569in" text:min-label-width="0.62506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7.87579in" text:min-label-width="0.62506in"/>
        <style:text-properties fo:font-family="Arial" style:font-family-generic="swiss" style:font-pitch="variable" fo:font-size="100%"/>
      </text:list-level-style-bullet>
    </text:list-style>
    <text:list-style style:name="a746">
      <text:list-level-style-bullet text:level="1" text:bullet-char="•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82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49">
      <text:list-level-style-bullet text:level="1" text:bullet-char="–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82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4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2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4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3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7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1.0001in"/>
      </text:list-level-style-number>
      <text:list-level-style-number text:level="3" style:num-format="" style:num-list-format-name="">
        <style:list-level-properties text:space-before="2.0002in"/>
      </text:list-level-style-number>
      <text:list-level-style-number text:level="4" style:num-format="" style:num-list-format-name="">
        <style:list-level-properties text:space-before="3.0003in"/>
      </text:list-level-style-number>
      <text:list-level-style-number text:level="5" style:num-format="" style:num-list-format-name="">
        <style:list-level-properties text:space-before="4.0004in"/>
      </text:list-level-style-number>
      <text:list-level-style-number text:level="6" style:num-format="" style:num-list-format-name="">
        <style:list-level-properties text:space-before="5.0005in"/>
      </text:list-level-style-number>
      <text:list-level-style-number text:level="7" style:num-format="" style:num-list-format-name="">
        <style:list-level-properties text:space-before="6.0006in"/>
      </text:list-level-style-number>
      <text:list-level-style-number text:level="8" style:num-format="" style:num-list-format-name="">
        <style:list-level-properties text:space-before="7.0007in"/>
      </text:list-level-style-number>
      <text:list-level-style-number text:level="9" style:num-format="" style:num-list-format-name="">
        <style:list-level-properties text:space-before="8.0008in"/>
      </text:list-level-style-number>
    </text:list-style>
    <text:list-style style:name="a44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3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0">
      <text:list-level-style-bullet text:level="1" text:bullet-char="–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523">
      <text:list-level-style-bullet text:level="1" text:bullet-char="•">
        <style:list-level-properties text:space-before="0in" text:min-label-width="0.7500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87509in" text:min-label-width="0.7500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75017in" text:min-label-width="0.7500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2.75027in" text:min-label-width="0.7500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3.75037in" text:min-label-width="0.7500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4.75047in" text:min-label-width="0.7500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5.75057in" text:min-label-width="0.7500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6.75067in" text:min-label-width="0.7500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7.75077in" text:min-label-width="0.75008in"/>
        <style:text-properties fo:font-family="Arial" style:font-family-generic="swiss" style:font-pitch="variable" fo:font-size="100%"/>
      </text:list-level-style-bullet>
    </text:list-style>
    <text:list-style style:name="a71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3">
      <text:list-level-style-bullet text:level="1" text:bullet-char="»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78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26">
      <text:list-level-style-bullet text:level="1" text:bullet-char="–">
        <style:list-level-properties text:space-before="0.12501in" text:min-label-width="0.62506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0001in" text:min-label-width="0.62506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.87519in" text:min-label-width="0.62506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2.87529in" text:min-label-width="0.62506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3.87539in" text:min-label-width="0.62506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4.87549in" text:min-label-width="0.62506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5.87559in" text:min-label-width="0.62506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6.87569in" text:min-label-width="0.62506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7.87579in" text:min-label-width="0.62506in"/>
        <style:text-properties fo:font-family="Arial" style:font-family-generic="swiss" style:font-pitch="variable" fo:font-size="100%"/>
      </text:list-level-style-bullet>
    </text:list-style>
    <text:list-style style:name="a7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8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9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1.0001in"/>
      </text:list-level-style-number>
      <text:list-level-style-number text:level="3" style:num-format="" style:num-list-format-name="">
        <style:list-level-properties text:space-before="2.0002in"/>
      </text:list-level-style-number>
      <text:list-level-style-number text:level="4" style:num-format="" style:num-list-format-name="">
        <style:list-level-properties text:space-before="3.0003in"/>
      </text:list-level-style-number>
      <text:list-level-style-number text:level="5" style:num-format="" style:num-list-format-name="">
        <style:list-level-properties text:space-before="4.0004in"/>
      </text:list-level-style-number>
      <text:list-level-style-number text:level="6" style:num-format="" style:num-list-format-name="">
        <style:list-level-properties text:space-before="5.0005in"/>
      </text:list-level-style-number>
      <text:list-level-style-number text:level="7" style:num-format="" style:num-list-format-name="">
        <style:list-level-properties text:space-before="6.0006in"/>
      </text:list-level-style-number>
      <text:list-level-style-number text:level="8" style:num-format="" style:num-list-format-name="">
        <style:list-level-properties text:space-before="7.0007in"/>
      </text:list-level-style-number>
      <text:list-level-style-number text:level="9" style:num-format="" style:num-list-format-name="">
        <style:list-level-properties text:space-before="8.0008in"/>
      </text:list-level-style-number>
    </text:list-style>
    <text:list-style style:name="a529">
      <text:list-level-style-bullet text:level="1" text:bullet-char="•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4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2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8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70">
      <text:list-level-style-bullet text:level="1" text:bullet-char="–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4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73">
      <text:list-level-style-bullet text:level="1" text:bullet-char="»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301">
      <text:list-level-style-bullet text:level="1" text:bullet-char="•">
        <style:list-level-properties text:space-before="0in" text:min-label-width="0.7500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87509in" text:min-label-width="0.7500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75017in" text:min-label-width="0.7500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2.75027in" text:min-label-width="0.7500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3.75037in" text:min-label-width="0.7500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4.75047in" text:min-label-width="0.7500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5.75057in" text:min-label-width="0.7500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6.75067in" text:min-label-width="0.7500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7.75077in" text:min-label-width="0.75008in"/>
        <style:text-properties fo:font-family="Arial" style:font-family-generic="swiss" style:font-pitch="variable" fo:font-size="100%"/>
      </text:list-level-style-bullet>
    </text:list-style>
    <text:list-style style:name="a752">
      <text:list-level-style-bullet text:level="1" text:bullet-char="»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304">
      <text:list-level-style-bullet text:level="1" text:bullet-char="–">
        <style:list-level-properties text:space-before="0.12501in" text:min-label-width="0.62506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0001in" text:min-label-width="0.62506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.87519in" text:min-label-width="0.62506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2.87529in" text:min-label-width="0.62506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3.87539in" text:min-label-width="0.62506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4.87549in" text:min-label-width="0.62506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5.87559in" text:min-label-width="0.62506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6.87569in" text:min-label-width="0.62506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7.87579in" text:min-label-width="0.62506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29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1.0001in"/>
      </text:list-level-style-number>
      <text:list-level-style-number text:level="3" style:num-format="" style:num-list-format-name="">
        <style:list-level-properties text:space-before="2.0002in"/>
      </text:list-level-style-number>
      <text:list-level-style-number text:level="4" style:num-format="" style:num-list-format-name="">
        <style:list-level-properties text:space-before="3.0003in"/>
      </text:list-level-style-number>
      <text:list-level-style-number text:level="5" style:num-format="" style:num-list-format-name="">
        <style:list-level-properties text:space-before="4.0004in"/>
      </text:list-level-style-number>
      <text:list-level-style-number text:level="6" style:num-format="" style:num-list-format-name="">
        <style:list-level-properties text:space-before="5.0005in"/>
      </text:list-level-style-number>
      <text:list-level-style-number text:level="7" style:num-format="" style:num-list-format-name="">
        <style:list-level-properties text:space-before="6.0006in"/>
      </text:list-level-style-number>
      <text:list-level-style-number text:level="8" style:num-format="" style:num-list-format-name="">
        <style:list-level-properties text:space-before="7.0007in"/>
      </text:list-level-style-number>
      <text:list-level-style-number text:level="9" style:num-format="" style:num-list-format-name="">
        <style:list-level-properties text:space-before="8.0008in"/>
      </text:list-level-style-number>
    </text:list-style>
    <text:list-style style:name="a115">
      <text:list-level-style-bullet text:level="1" text:bullet-char="•">
        <style:list-level-properties text:space-before="0in" text:min-label-width="0.7500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87509in" text:min-label-width="0.7500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75017in" text:min-label-width="0.7500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2.75027in" text:min-label-width="0.7500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3.75037in" text:min-label-width="0.7500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4.75047in" text:min-label-width="0.7500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5.75057in" text:min-label-width="0.7500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6.75067in" text:min-label-width="0.7500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7.75077in" text:min-label-width="0.75008in"/>
        <style:text-properties fo:font-family="Arial" style:font-family-generic="swiss" style:font-pitch="variable" fo:font-size="100%"/>
      </text:list-level-style-bullet>
    </text:list-style>
    <text:list-style style:name="a83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07">
      <text:list-level-style-bullet text:level="1" text:bullet-char="•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15">
      <text:list-level-style-bullet text:level="1" text:bullet-char="–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56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8">
      <text:list-level-style-bullet text:level="1" text:bullet-char="–">
        <style:list-level-properties text:space-before="0.12501in" text:min-label-width="0.62506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0001in" text:min-label-width="0.62506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.87519in" text:min-label-width="0.62506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2.87529in" text:min-label-width="0.62506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3.87539in" text:min-label-width="0.62506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4.87549in" text:min-label-width="0.62506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5.87559in" text:min-label-width="0.62506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6.87569in" text:min-label-width="0.62506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7.87579in" text:min-label-width="0.62506in"/>
        <style:text-properties fo:font-family="Arial" style:font-family-generic="swiss" style:font-pitch="variable" fo:font-size="100%"/>
      </text:list-level-style-bullet>
    </text:list-style>
    <text:list-style style:name="a37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">
      <text:list-level-style-bullet text:level="1" text:bullet-char="»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64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6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7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4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2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32">
      <text:list-level-style-bullet text:level="1" text:bullet-char="–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72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35">
      <text:list-level-style-bullet text:level="1" text:bullet-char="»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5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3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1.0001in"/>
      </text:list-level-style-number>
      <text:list-level-style-number text:level="3" style:num-format="" style:num-list-format-name="">
        <style:list-level-properties text:space-before="2.0002in"/>
      </text:list-level-style-number>
      <text:list-level-style-number text:level="4" style:num-format="" style:num-list-format-name="">
        <style:list-level-properties text:space-before="3.0003in"/>
      </text:list-level-style-number>
      <text:list-level-style-number text:level="5" style:num-format="" style:num-list-format-name="">
        <style:list-level-properties text:space-before="4.0004in"/>
      </text:list-level-style-number>
      <text:list-level-style-number text:level="6" style:num-format="" style:num-list-format-name="">
        <style:list-level-properties text:space-before="5.0005in"/>
      </text:list-level-style-number>
      <text:list-level-style-number text:level="7" style:num-format="" style:num-list-format-name="">
        <style:list-level-properties text:space-before="6.0006in"/>
      </text:list-level-style-number>
      <text:list-level-style-number text:level="8" style:num-format="" style:num-list-format-name="">
        <style:list-level-properties text:space-before="7.0007in"/>
      </text:list-level-style-number>
      <text:list-level-style-number text:level="9" style:num-format="" style:num-list-format-name="">
        <style:list-level-properties text:space-before="8.0008in"/>
      </text:list-level-style-number>
    </text:list-style>
    <text:list-style style:name="a5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0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">
      <text:list-level-style-bullet text:level="1" text:bullet-char="•">
        <style:list-level-properties text:space-before="0in" text:min-label-width="0.7500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87509in" text:min-label-width="0.7500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75017in" text:min-label-width="0.7500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2.75027in" text:min-label-width="0.7500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3.75037in" text:min-label-width="0.7500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4.75047in" text:min-label-width="0.7500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5.75057in" text:min-label-width="0.7500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6.75067in" text:min-label-width="0.7500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7.75077in" text:min-label-width="0.75008in"/>
        <style:text-properties fo:font-family="Arial" style:font-family-generic="swiss" style:font-pitch="variable" fo:font-size="100%"/>
      </text:list-level-style-bullet>
    </text:list-style>
    <text:list-style style:name="a310">
      <text:list-level-style-bullet text:level="1" text:bullet-char="–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50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1">
      <text:list-level-style-bullet text:level="1" text:bullet-char="•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313">
      <text:list-level-style-bullet text:level="1" text:bullet-char="»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9">
      <text:list-level-style-bullet text:level="1" text:bullet-char="–">
        <style:list-level-properties text:space-before="0.12501in" text:min-label-width="0.62506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0001in" text:min-label-width="0.62506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.87519in" text:min-label-width="0.62506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2.87529in" text:min-label-width="0.62506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3.87539in" text:min-label-width="0.62506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4.87549in" text:min-label-width="0.62506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5.87559in" text:min-label-width="0.62506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6.87569in" text:min-label-width="0.62506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7.87579in" text:min-label-width="0.62506in"/>
        <style:text-properties fo:font-family="Arial" style:font-family-generic="swiss" style:font-pitch="variable" fo:font-size="100%"/>
      </text:list-level-style-bullet>
    </text:list-style>
    <text:list-style style:name="a57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0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9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4">
      <text:list-level-style-bullet text:level="1" text:bullet-char="–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38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1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1.0001in"/>
      </text:list-level-style-number>
      <text:list-level-style-number text:level="3" style:num-format="" style:num-list-format-name="">
        <style:list-level-properties text:space-before="2.0002in"/>
      </text:list-level-style-number>
      <text:list-level-style-number text:level="4" style:num-format="" style:num-list-format-name="">
        <style:list-level-properties text:space-before="3.0003in"/>
      </text:list-level-style-number>
      <text:list-level-style-number text:level="5" style:num-format="" style:num-list-format-name="">
        <style:list-level-properties text:space-before="4.0004in"/>
      </text:list-level-style-number>
      <text:list-level-style-number text:level="6" style:num-format="" style:num-list-format-name="">
        <style:list-level-properties text:space-before="5.0005in"/>
      </text:list-level-style-number>
      <text:list-level-style-number text:level="7" style:num-format="" style:num-list-format-name="">
        <style:list-level-properties text:space-before="6.0006in"/>
      </text:list-level-style-number>
      <text:list-level-style-number text:level="8" style:num-format="" style:num-list-format-name="">
        <style:list-level-properties text:space-before="7.0007in"/>
      </text:list-level-style-number>
      <text:list-level-style-number text:level="9" style:num-format="" style:num-list-format-name="">
        <style:list-level-properties text:space-before="8.0008in"/>
      </text:list-level-style-number>
    </text:list-style>
    <text:list-style style:name="a57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7">
      <text:list-level-style-bullet text:level="1" text:bullet-char="»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38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7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7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7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number:date-style xmlns:number="urn:oasis:names:tc:opendocument:xmlns:datastyle:1.0" style:name="a75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5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3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1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0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7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5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8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7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2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9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0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6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3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2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9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Office-佈景主題" style:page-layout-name="pageLayout1" draw:style-name="a0">
      <draw:frame draw:id="id0" presentation:style-name="a3" draw:name="標題版面配置區 1" svg:x="1.00017in" svg:y="0.60076in" svg:width="18.00313in" svg:height="2.50029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1" presentation:style-name="a19" draw:name="文字版面配置區 2" svg:x="1.00017in" svg:y="3.50041in" svg:width="18.00313in" svg:height="9.90045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按一下以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4" draw:name="日期版面配置區 3" svg:x="1.00017in" svg:y="13.90439in" svg:width="4.66748in" svg:height="0.7987in" presentation:class="date-time" presentation:placeholder="false">
        <draw:text-box>
          <text:p text:style-name="a23" text:class-names="" text:cond-style-name=""><text:span text:style-name="a20" text:class-names=""><text:date text:fixed="false" style:data-style-name="a21">2026/8/31</text:date></text:span><text:span text:style-name="a22" text:class-names=""/></text:p>
        </draw:text-box>
        <svg:title/>
        <svg:desc/>
      </draw:frame>
      <draw:frame draw:id="id3" presentation:style-name="a27" draw:name="頁尾版面配置區 4" svg:x="6.83452in" svg:y="13.90439in" svg:width="6.33443in" svg:height="0.7987in" presentation:class="footer" presentation:placeholder="false">
        <draw:text-box>
          <text:p text:style-name="a26" text:class-names="" text:cond-style-name=""><text:span text:style-name="a25" text:class-names=""/></text:p>
        </draw:text-box>
        <svg:title/>
        <svg:desc/>
      </draw:frame>
      <draw:frame draw:id="id4" presentation:style-name="a31" draw:name="投影片編號版面配置區 5" svg:x="14.33582in" svg:y="13.90439in" svg:width="4.66748in" svg:height="0.7987in" presentation:class="page-number" presentation:placeholder="false">
        <draw:text-box>
          <text:p text:style-name="a30" text:class-names="" text:cond-style-name=""><text:span text:style-name="a28" text:class-names=""><text:page-number style:num-format="1" text:fixed="false">‹#›</text:page-number></text:span><text:span text:style-name="a29" text:class-names=""/></text:p>
        </draw:text-box>
        <svg:title/>
        <svg:desc/>
      </draw:frame>
      <presentation:notes style:page-layout-name="pageLayout2" draw:style-name="a63">
        <draw:frame draw:id="id5" presentation:style-name="a34" draw:name="頁首版面配置區 1" svg:x="0in" svg:y="0in" svg:width="3.36435in" svg:height="0.55964in" presentation:class="header" presentation:placeholder="false">
          <draw:text-box>
            <text:p text:style-name="a33" text:class-names="" text:cond-style-name=""><text:span text:style-name="a32" text:class-names=""/></text:p>
          </draw:text-box>
          <svg:title/>
          <svg:desc/>
        </draw:frame>
        <draw:frame draw:id="id6" presentation:style-name="a39" draw:name="日期版面配置區 2" svg:x="4.39774in" svg:y="0in" svg:width="3.36435in" svg:height="0.55964in" presentation:class="date-time" presentation:placeholder="false">
          <draw:text-box>
            <text:p text:style-name="a38" text:class-names="" text:cond-style-name=""><text:span text:style-name="a35" text:class-names=""><text:date text:fixed="false" style:data-style-name="a36">2026/8/31</text:date></text:span><text:span text:style-name="a37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40" draw:name="投影片圖像版面配置區 3">
          <svg:title/>
          <svg:desc/>
        </draw:page-thumbnail>
        <draw:frame draw:id="id8" presentation:style-name="a55" draw:name="備忘稿版面配置區 4" svg:x="0.77639in" svg:y="5.31654in" svg:width="6.21111in" svg:height="5.03672in" presentation:class="notes" presentation:placeholder="false">
          <draw:text-box>
            <text:p text:style-name="a42" text:class-names="" text:cond-style-name=""><text:span text:style-name="a41" text:class-names="">按一下以編輯母片文字樣式</text:span></text:p>
            <text:list text:style-name="a45">
              <text:list-item>
                <text:list text:style-name="a45">
                  <text:list-item>
                    <text:p text:style-name="a44" text:class-names="" text:cond-style-name=""><text:span text:style-name="a43" text:class-names="">第二層</text:span></text:p>
                  </text:list-item>
                </text:list>
              </text:list-item>
            </text:list>
            <text:list text:style-name="a48">
              <text:list-item>
                <text:list text:style-name="a48">
                  <text:list-item>
                    <text:list text:style-name="a48">
                      <text:list-item>
                        <text:p text:style-name="a47" text:class-names="" text:cond-style-name=""><text:span text:style-name="a4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1">
              <text:list-item>
                <text:list text:style-name="a51">
                  <text:list-item>
                    <text:list text:style-name="a51">
                      <text:list-item>
                        <text:list text:style-name="a51">
                          <text:list-item>
                            <text:p text:style-name="a50" text:class-names="" text:cond-style-name=""><text:span text:style-name="a4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">
              <text:list-item>
                <text:list text:style-name="a54">
                  <text:list-item>
                    <text:list text:style-name="a54">
                      <text:list-item>
                        <text:list text:style-name="a54">
                          <text:list-item>
                            <text:list text:style-name="a54">
                              <text:list-item>
                                <text:p text:style-name="a53" text:class-names="" text:cond-style-name=""><text:span text:style-name="a5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8" draw:name="頁尾版面配置區 5" svg:x="0in" svg:y="10.63113in" svg:width="3.36435in" svg:height="0.55964in" presentation:class="footer" presentation:placeholder="false">
          <draw:text-box>
            <text:p text:style-name="a57" text:class-names="" text:cond-style-name=""><text:span text:style-name="a56" text:class-names=""/></text:p>
          </draw:text-box>
          <svg:title/>
          <svg:desc/>
        </draw:frame>
        <draw:frame draw:id="id10" presentation:style-name="a62" draw:name="投影片編號版面配置區 6" svg:x="4.39774in" svg:y="10.63113in" svg:width="3.36435in" svg:height="0.55964in" presentation:class="page-number" presentation:placeholder="false">
          <draw:text-box>
            <text:p text:style-name="a61" text:class-names="" text:cond-style-name=""><text:span text:style-name="a59" text:class-names=""><text:page-number style:num-format="1" text:fixed="false">‹#›</text:page-number></text:span><text:span text:style-name="a60" text:class-names=""/></text:p>
          </draw:text-box>
          <svg:title/>
          <svg:desc/>
        </draw:frame>
      </presentation:notes>
    </style:master-page>
    <style:master-page style:name="Master1-Layout1-cust-標題投影片" style:page-layout-name="pageLayout1" draw:style-name="a64">
      <draw:frame draw:id="id11" presentation:style-name="a69" draw:name="日期版面配置區 3" svg:x="1.00017in" svg:y="13.90439in" svg:width="4.66748in" svg:height="0.7987in" presentation:class="date-time" presentation:placeholder="false">
        <draw:text-box>
          <text:p text:style-name="a68" text:class-names="" text:cond-style-name=""><text:span text:style-name="a65" text:class-names=""><text:date text:fixed="false" style:data-style-name="a66">2026/8/31</text:date></text:span><text:span text:style-name="a67" text:class-names=""/></text:p>
        </draw:text-box>
        <svg:title/>
        <svg:desc/>
      </draw:frame>
      <draw:frame draw:id="id12" presentation:style-name="a72" draw:name="頁尾版面配置區 4" svg:x="6.83452in" svg:y="13.90439in" svg:width="6.33443in" svg:height="0.7987in" presentation:class="footer" presentation:placeholder="false">
        <draw:text-box>
          <text:p text:style-name="a71" text:class-names="" text:cond-style-name=""><text:span text:style-name="a70" text:class-names=""/></text:p>
        </draw:text-box>
        <svg:title/>
        <svg:desc/>
      </draw:frame>
      <draw:frame draw:id="id13" presentation:style-name="a76" draw:name="投影片編號版面配置區 5" svg:x="14.33582in" svg:y="13.90439in" svg:width="4.66748in" svg:height="0.7987in" presentation:class="page-number" presentation:placeholder="false">
        <draw:text-box>
          <text:p text:style-name="a75" text:class-names="" text:cond-style-name=""><text:span text:style-name="a73" text:class-names=""><text:page-number style:num-format="1" text:fixed="false">‹#›</text:page-number></text:span><text:span text:style-name="a74" text:class-names=""/></text:p>
        </draw:text-box>
        <svg:title/>
        <svg:desc/>
      </draw:frame>
      <presentation:notes style:page-layout-name="pageLayout2" draw:style-name="a108">
        <draw:frame draw:id="id5" presentation:style-name="a79" draw:name="頁首版面配置區 1" svg:x="0in" svg:y="0in" svg:width="3.36435in" svg:height="0.55964in" presentation:class="header" presentation:placeholder="false">
          <draw:text-box>
            <text:p text:style-name="a78" text:class-names="" text:cond-style-name=""><text:span text:style-name="a77" text:class-names=""/></text:p>
          </draw:text-box>
          <svg:title/>
          <svg:desc/>
        </draw:frame>
        <draw:frame draw:id="id6" presentation:style-name="a84" draw:name="日期版面配置區 2" svg:x="4.39774in" svg:y="0in" svg:width="3.36435in" svg:height="0.55964in" presentation:class="date-time" presentation:placeholder="false">
          <draw:text-box>
            <text:p text:style-name="a83" text:class-names="" text:cond-style-name=""><text:span text:style-name="a80" text:class-names=""><text:date text:fixed="false" style:data-style-name="a81">2026/8/31</text:date></text:span><text:span text:style-name="a82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85" draw:name="投影片圖像版面配置區 3">
          <svg:title/>
          <svg:desc/>
        </draw:page-thumbnail>
        <draw:frame draw:id="id8" presentation:style-name="a100" draw:name="備忘稿版面配置區 4" svg:x="0.77639in" svg:y="5.31654in" svg:width="6.21111in" svg:height="5.03672in" presentation:class="notes" presentation:placeholder="false">
          <draw:text-box>
            <text:p text:style-name="a87" text:class-names="" text:cond-style-name=""><text:span text:style-name="a86" text:class-names="">按一下以編輯母片文字樣式</text:span></text:p>
            <text:list text:style-name="a90">
              <text:list-item>
                <text:list text:style-name="a90">
                  <text:list-item>
                    <text:p text:style-name="a89" text:class-names="" text:cond-style-name=""><text:span text:style-name="a88" text:class-names="">第二層</text:span></text:p>
                  </text:list-item>
                </text:list>
              </text:list-item>
            </text:list>
            <text:list text:style-name="a93">
              <text:list-item>
                <text:list text:style-name="a93">
                  <text:list-item>
                    <text:list text:style-name="a93">
                      <text:list-item>
                        <text:p text:style-name="a92" text:class-names="" text:cond-style-name=""><text:span text:style-name="a9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6">
              <text:list-item>
                <text:list text:style-name="a96">
                  <text:list-item>
                    <text:list text:style-name="a96">
                      <text:list-item>
                        <text:list text:style-name="a96">
                          <text:list-item>
                            <text:p text:style-name="a95" text:class-names="" text:cond-style-name=""><text:span text:style-name="a9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9">
              <text:list-item>
                <text:list text:style-name="a99">
                  <text:list-item>
                    <text:list text:style-name="a99">
                      <text:list-item>
                        <text:list text:style-name="a99">
                          <text:list-item>
                            <text:list text:style-name="a99">
                              <text:list-item>
                                <text:p text:style-name="a98" text:class-names="" text:cond-style-name=""><text:span text:style-name="a9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03" draw:name="頁尾版面配置區 5" svg:x="0in" svg:y="10.63113in" svg:width="3.36435in" svg:height="0.55964in" presentation:class="footer" presentation:placeholder="false">
          <draw:text-box>
            <text:p text:style-name="a102" text:class-names="" text:cond-style-name=""><text:span text:style-name="a101" text:class-names=""/></text:p>
          </draw:text-box>
          <svg:title/>
          <svg:desc/>
        </draw:frame>
        <draw:frame draw:id="id10" presentation:style-name="a107" draw:name="投影片編號版面配置區 6" svg:x="4.39774in" svg:y="10.63113in" svg:width="3.36435in" svg:height="0.55964in" presentation:class="page-number" presentation:placeholder="false">
          <draw:text-box>
            <text:p text:style-name="a106" text:class-names="" text:cond-style-name=""><text:span text:style-name="a104" text:class-names=""><text:page-number style:num-format="1" text:fixed="false">‹#›</text:page-number></text:span><text:span text:style-name="a105" text:class-names=""/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09">
      <draw:frame draw:id="id14" presentation:style-name="a112" draw:name="標題 1" svg:x="1.00017in" svg:y="0.60076in" svg:width="18.00313in" svg:height="2.50029in" presentation:class="title" presentation:placeholder="false">
        <draw:text-box>
          <text:p text:style-name="a111" text:class-names="" text:cond-style-name=""><text:span text:style-name="a110" text:class-names="">按一下以編輯母片標題樣式</text:span></text:p>
        </draw:text-box>
        <svg:title/>
        <svg:desc/>
      </draw:frame>
      <draw:frame draw:id="id15" presentation:style-name="a128" draw:name="內容版面配置區 2" svg:x="1.00017in" svg:y="3.50041in" svg:width="18.00313in" svg:height="9.90045in" presentation:class="object" presentation:placeholder="false">
        <draw:text-box>
          <text:list text:style-name="a115">
            <text:list-item>
              <text:p text:style-name="a114" text:class-names="" text:cond-style-name=""><text:span text:style-name="a113" text:class-names="">按一下以編輯母片文字樣式</text:span></text:p>
            </text:list-item>
          </text:list>
          <text:list text:style-name="a118">
            <text:list-item>
              <text:list text:style-name="a118">
                <text:list-item>
                  <text:p text:style-name="a117" text:class-names="" text:cond-style-name=""><text:span text:style-name="a116" text:class-names="">第二層</text:span></text:p>
                </text:list-item>
              </text:list>
            </text:list-item>
          </text:list>
          <text:list text:style-name="a121">
            <text:list-item>
              <text:list text:style-name="a121">
                <text:list-item>
                  <text:list text:style-name="a121">
                    <text:list-item>
                      <text:p text:style-name="a120" text:class-names="" text:cond-style-name=""><text:span text:style-name="a119" text:class-names="">第三層</text:span></text:p>
                    </text:list-item>
                  </text:list>
                </text:list-item>
              </text:list>
            </text:list-item>
          </text:list>
          <text:list text:style-name="a124">
            <text:list-item>
              <text:list text:style-name="a124">
                <text:list-item>
                  <text:list text:style-name="a124">
                    <text:list-item>
                      <text:list text:style-name="a124">
                        <text:list-item>
                          <text:p text:style-name="a123" text:class-names="" text:cond-style-name=""><text:span text:style-name="a12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7">
            <text:list-item>
              <text:list text:style-name="a127">
                <text:list-item>
                  <text:list text:style-name="a127">
                    <text:list-item>
                      <text:list text:style-name="a127">
                        <text:list-item>
                          <text:list text:style-name="a127">
                            <text:list-item>
                              <text:p text:style-name="a126" text:class-names="" text:cond-style-name=""><text:span text:style-name="a125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6" presentation:style-name="a133" draw:name="日期版面配置區 3" svg:x="1.00017in" svg:y="13.90439in" svg:width="4.66748in" svg:height="0.7987in" presentation:class="date-time" presentation:placeholder="false">
        <draw:text-box>
          <text:p text:style-name="a132" text:class-names="" text:cond-style-name=""><text:span text:style-name="a129" text:class-names=""><text:date text:fixed="false" style:data-style-name="a130">2026/8/31</text:date></text:span><text:span text:style-name="a131" text:class-names=""/></text:p>
        </draw:text-box>
        <svg:title/>
        <svg:desc/>
      </draw:frame>
      <draw:frame draw:id="id17" presentation:style-name="a136" draw:name="頁尾版面配置區 4" svg:x="6.83452in" svg:y="13.90439in" svg:width="6.33443in" svg:height="0.7987in" presentation:class="footer" presentation:placeholder="false">
        <draw:text-box>
          <text:p text:style-name="a135" text:class-names="" text:cond-style-name=""><text:span text:style-name="a134" text:class-names=""/></text:p>
        </draw:text-box>
        <svg:title/>
        <svg:desc/>
      </draw:frame>
      <draw:frame draw:id="id18" presentation:style-name="a140" draw:name="投影片編號版面配置區 5" svg:x="14.33582in" svg:y="13.90439in" svg:width="4.66748in" svg:height="0.7987in" presentation:class="page-number" presentation:placeholder="false">
        <draw:text-box>
          <text:p text:style-name="a139" text:class-names="" text:cond-style-name=""><text:span text:style-name="a137" text:class-names=""><text:page-number style:num-format="1" text:fixed="false">‹#›</text:page-number></text:span><text:span text:style-name="a138" text:class-names=""/></text:p>
        </draw:text-box>
        <svg:title/>
        <svg:desc/>
      </draw:frame>
      <presentation:notes style:page-layout-name="pageLayout2" draw:style-name="a172">
        <draw:frame draw:id="id5" presentation:style-name="a143" draw:name="頁首版面配置區 1" svg:x="0in" svg:y="0in" svg:width="3.36435in" svg:height="0.55964in" presentation:class="header" presentation:placeholder="false">
          <draw:text-box>
            <text:p text:style-name="a142" text:class-names="" text:cond-style-name=""><text:span text:style-name="a141" text:class-names=""/></text:p>
          </draw:text-box>
          <svg:title/>
          <svg:desc/>
        </draw:frame>
        <draw:frame draw:id="id6" presentation:style-name="a148" draw:name="日期版面配置區 2" svg:x="4.39774in" svg:y="0in" svg:width="3.36435in" svg:height="0.55964in" presentation:class="date-time" presentation:placeholder="false">
          <draw:text-box>
            <text:p text:style-name="a147" text:class-names="" text:cond-style-name=""><text:span text:style-name="a144" text:class-names=""><text:date text:fixed="false" style:data-style-name="a145">2026/8/31</text:date></text:span><text:span text:style-name="a146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149" draw:name="投影片圖像版面配置區 3">
          <svg:title/>
          <svg:desc/>
        </draw:page-thumbnail>
        <draw:frame draw:id="id8" presentation:style-name="a164" draw:name="備忘稿版面配置區 4" svg:x="0.77639in" svg:y="5.31654in" svg:width="6.21111in" svg:height="5.03672in" presentation:class="notes" presentation:placeholder="false">
          <draw:text-box>
            <text:p text:style-name="a151" text:class-names="" text:cond-style-name=""><text:span text:style-name="a150" text:class-names="">按一下以編輯母片文字樣式</text:span></text:p>
            <text:list text:style-name="a154">
              <text:list-item>
                <text:list text:style-name="a154">
                  <text:list-item>
                    <text:p text:style-name="a153" text:class-names="" text:cond-style-name=""><text:span text:style-name="a152" text:class-names="">第二層</text:span></text:p>
                  </text:list-item>
                </text:list>
              </text:list-item>
            </text:list>
            <text:list text:style-name="a157">
              <text:list-item>
                <text:list text:style-name="a157">
                  <text:list-item>
                    <text:list text:style-name="a157">
                      <text:list-item>
                        <text:p text:style-name="a156" text:class-names="" text:cond-style-name=""><text:span text:style-name="a15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0">
              <text:list-item>
                <text:list text:style-name="a160">
                  <text:list-item>
                    <text:list text:style-name="a160">
                      <text:list-item>
                        <text:list text:style-name="a160">
                          <text:list-item>
                            <text:p text:style-name="a159" text:class-names="" text:cond-style-name=""><text:span text:style-name="a15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3">
              <text:list-item>
                <text:list text:style-name="a163">
                  <text:list-item>
                    <text:list text:style-name="a163">
                      <text:list-item>
                        <text:list text:style-name="a163">
                          <text:list-item>
                            <text:list text:style-name="a163">
                              <text:list-item>
                                <text:p text:style-name="a162" text:class-names="" text:cond-style-name=""><text:span text:style-name="a16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67" draw:name="頁尾版面配置區 5" svg:x="0in" svg:y="10.63113in" svg:width="3.36435in" svg:height="0.55964in" presentation:class="footer" presentation:placeholder="false">
          <draw:text-box>
            <text:p text:style-name="a166" text:class-names="" text:cond-style-name=""><text:span text:style-name="a165" text:class-names=""/></text:p>
          </draw:text-box>
          <svg:title/>
          <svg:desc/>
        </draw:frame>
        <draw:frame draw:id="id10" presentation:style-name="a171" draw:name="投影片編號版面配置區 6" svg:x="4.39774in" svg:y="10.63113in" svg:width="3.36435in" svg:height="0.55964in" presentation:class="page-number" presentation:placeholder="false">
          <draw:text-box>
            <text:p text:style-name="a170" text:class-names="" text:cond-style-name=""><text:span text:style-name="a168" text:class-names=""><text:page-number style:num-format="1" text:fixed="false">‹#›</text:page-number></text:span><text:span text:style-name="a169" text:class-names=""/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73">
      <draw:frame draw:id="id19" presentation:style-name="a176" draw:name="標題 1" svg:x="1.58014in" svg:y="9.64001in" svg:width="17.00295in" svg:height="2.97951in" presentation:class="title" presentation:placeholder="false">
        <draw:text-box>
          <text:p text:style-name="a175" text:class-names="" text:cond-style-name=""><text:span text:style-name="a174" text:class-names="">按一下以編輯母片標題樣式</text:span></text:p>
        </draw:text-box>
        <svg:title/>
        <svg:desc/>
      </draw:frame>
      <draw:frame draw:id="id20" presentation:style-name="a180" draw:name="文字版面配置區 2" svg:x="1.58014in" svg:y="6.35838in" svg:width="17.00295in" svg:height="3.28163in" presentation:class="outline" presentation:placeholder="false">
        <draw:text-box>
          <text:list text:style-name="a179">
            <text:list-item>
              <text:p text:style-name="a178" text:class-names="" text:cond-style-name=""><text:span text:style-name="a177" text:class-names="">按一下以編輯母片文字樣式</text:span></text:p>
            </text:list-item>
          </text:list>
        </draw:text-box>
        <svg:title/>
        <svg:desc/>
      </draw:frame>
      <draw:frame draw:id="id21" presentation:style-name="a185" draw:name="日期版面配置區 3" svg:x="1.00017in" svg:y="13.90439in" svg:width="4.66748in" svg:height="0.7987in" presentation:class="date-time" presentation:placeholder="false">
        <draw:text-box>
          <text:p text:style-name="a184" text:class-names="" text:cond-style-name=""><text:span text:style-name="a181" text:class-names=""><text:date text:fixed="false" style:data-style-name="a182">2026/8/31</text:date></text:span><text:span text:style-name="a183" text:class-names=""/></text:p>
        </draw:text-box>
        <svg:title/>
        <svg:desc/>
      </draw:frame>
      <draw:frame draw:id="id22" presentation:style-name="a188" draw:name="頁尾版面配置區 4" svg:x="6.83452in" svg:y="13.90439in" svg:width="6.33443in" svg:height="0.7987in" presentation:class="footer" presentation:placeholder="false">
        <draw:text-box>
          <text:p text:style-name="a187" text:class-names="" text:cond-style-name=""><text:span text:style-name="a186" text:class-names=""/></text:p>
        </draw:text-box>
        <svg:title/>
        <svg:desc/>
      </draw:frame>
      <draw:frame draw:id="id23" presentation:style-name="a192" draw:name="投影片編號版面配置區 5" svg:x="14.33582in" svg:y="13.90439in" svg:width="4.66748in" svg:height="0.7987in" presentation:class="page-number" presentation:placeholder="false">
        <draw:text-box>
          <text:p text:style-name="a191" text:class-names="" text:cond-style-name=""><text:span text:style-name="a189" text:class-names=""><text:page-number style:num-format="1" text:fixed="false">‹#›</text:page-number></text:span><text:span text:style-name="a190" text:class-names=""/></text:p>
        </draw:text-box>
        <svg:title/>
        <svg:desc/>
      </draw:frame>
      <draw:g draw:name="群組 7" draw:id="id24">
        <svg:title/>
        <svg:desc/>
        <draw:custom-shape svg:x="-1.04042in" svg:y="0.3833in" svg:width="4.68753in" svg:height="1.28073in" draw:id="id25" draw:style-name="a195" draw:name="Shape 23">
          <svg:title/>
          <svg:desc/>
          <text:p text:style-name="a194" text:class-names="" text:cond-style-name=""><text:span text:style-name="a193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2.86586in" svg:y="0.3833in" svg:width="1.63152in" svg:height="1.28073in" draw:id="id26" draw:style-name="a198" draw:name="Shape 26">
          <svg:title/>
          <svg:desc/>
          <text:p text:style-name="a197" text:class-names="" text:cond-style-name=""><text:span text:style-name="a196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</draw:g>
      <presentation:notes style:page-layout-name="pageLayout2" draw:style-name="a230">
        <draw:frame draw:id="id5" presentation:style-name="a201" draw:name="頁首版面配置區 1" svg:x="0in" svg:y="0in" svg:width="3.36435in" svg:height="0.55964in" presentation:class="header" presentation:placeholder="false">
          <draw:text-box>
            <text:p text:style-name="a200" text:class-names="" text:cond-style-name=""><text:span text:style-name="a199" text:class-names=""/></text:p>
          </draw:text-box>
          <svg:title/>
          <svg:desc/>
        </draw:frame>
        <draw:frame draw:id="id6" presentation:style-name="a206" draw:name="日期版面配置區 2" svg:x="4.39774in" svg:y="0in" svg:width="3.36435in" svg:height="0.55964in" presentation:class="date-time" presentation:placeholder="false">
          <draw:text-box>
            <text:p text:style-name="a205" text:class-names="" text:cond-style-name=""><text:span text:style-name="a202" text:class-names=""><text:date text:fixed="false" style:data-style-name="a203">2026/8/31</text:date></text:span><text:span text:style-name="a204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207" draw:name="投影片圖像版面配置區 3">
          <svg:title/>
          <svg:desc/>
        </draw:page-thumbnail>
        <draw:frame draw:id="id8" presentation:style-name="a222" draw:name="備忘稿版面配置區 4" svg:x="0.77639in" svg:y="5.31654in" svg:width="6.21111in" svg:height="5.03672in" presentation:class="notes" presentation:placeholder="false">
          <draw:text-box>
            <text:p text:style-name="a209" text:class-names="" text:cond-style-name=""><text:span text:style-name="a208" text:class-names="">按一下以編輯母片文字樣式</text:span></text:p>
            <text:list text:style-name="a212">
              <text:list-item>
                <text:list text:style-name="a212">
                  <text:list-item>
                    <text:p text:style-name="a211" text:class-names="" text:cond-style-name=""><text:span text:style-name="a210" text:class-names="">第二層</text:span></text:p>
                  </text:list-item>
                </text:list>
              </text:list-item>
            </text:list>
            <text:list text:style-name="a215">
              <text:list-item>
                <text:list text:style-name="a215">
                  <text:list-item>
                    <text:list text:style-name="a215">
                      <text:list-item>
                        <text:p text:style-name="a214" text:class-names="" text:cond-style-name=""><text:span text:style-name="a21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8">
              <text:list-item>
                <text:list text:style-name="a218">
                  <text:list-item>
                    <text:list text:style-name="a218">
                      <text:list-item>
                        <text:list text:style-name="a218">
                          <text:list-item>
                            <text:p text:style-name="a217" text:class-names="" text:cond-style-name=""><text:span text:style-name="a21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21">
              <text:list-item>
                <text:list text:style-name="a221">
                  <text:list-item>
                    <text:list text:style-name="a221">
                      <text:list-item>
                        <text:list text:style-name="a221">
                          <text:list-item>
                            <text:list text:style-name="a221">
                              <text:list-item>
                                <text:p text:style-name="a220" text:class-names="" text:cond-style-name=""><text:span text:style-name="a21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25" draw:name="頁尾版面配置區 5" svg:x="0in" svg:y="10.63113in" svg:width="3.36435in" svg:height="0.55964in" presentation:class="footer" presentation:placeholder="false">
          <draw:text-box>
            <text:p text:style-name="a224" text:class-names="" text:cond-style-name=""><text:span text:style-name="a223" text:class-names=""/></text:p>
          </draw:text-box>
          <svg:title/>
          <svg:desc/>
        </draw:frame>
        <draw:frame draw:id="id10" presentation:style-name="a229" draw:name="投影片編號版面配置區 6" svg:x="4.39774in" svg:y="10.63113in" svg:width="3.36435in" svg:height="0.55964in" presentation:class="page-number" presentation:placeholder="false">
          <draw:text-box>
            <text:p text:style-name="a228" text:class-names="" text:cond-style-name=""><text:span text:style-name="a226" text:class-names=""><text:page-number style:num-format="1" text:fixed="false">‹#›</text:page-number></text:span><text:span text:style-name="a227" text:class-names=""/></text:p>
          </draw:text-box>
          <svg:title/>
          <svg:desc/>
        </draw:frame>
      </presentation:notes>
    </style:master-page>
    <style:master-page style:name="Master1-Layout4-cust-兩項物件" style:page-layout-name="pageLayout1" draw:style-name="a231">
      <draw:frame draw:id="id27" presentation:style-name="a236" draw:name="日期版面配置區 4" svg:x="1.00017in" svg:y="13.90439in" svg:width="4.66748in" svg:height="0.7987in" presentation:class="date-time" presentation:placeholder="false">
        <draw:text-box>
          <text:p text:style-name="a235" text:class-names="" text:cond-style-name=""><text:span text:style-name="a232" text:class-names=""><text:date text:fixed="false" style:data-style-name="a233">2026/8/31</text:date></text:span><text:span text:style-name="a234" text:class-names=""/></text:p>
        </draw:text-box>
        <svg:title/>
        <svg:desc/>
      </draw:frame>
      <draw:frame draw:id="id28" presentation:style-name="a239" draw:name="頁尾版面配置區 5" svg:x="6.83452in" svg:y="13.90439in" svg:width="6.33443in" svg:height="0.7987in" presentation:class="footer" presentation:placeholder="false">
        <draw:text-box>
          <text:p text:style-name="a238" text:class-names="" text:cond-style-name=""><text:span text:style-name="a237" text:class-names=""/></text:p>
        </draw:text-box>
        <svg:title/>
        <svg:desc/>
      </draw:frame>
      <draw:frame draw:id="id29" presentation:style-name="a243" draw:name="投影片編號版面配置區 6" svg:x="14.33582in" svg:y="13.90439in" svg:width="4.66748in" svg:height="0.7987in" presentation:class="page-number" presentation:placeholder="false">
        <draw:text-box>
          <text:p text:style-name="a242" text:class-names="" text:cond-style-name=""><text:span text:style-name="a240" text:class-names=""><text:page-number style:num-format="1" text:fixed="false">‹#›</text:page-number></text:span><text:span text:style-name="a241" text:class-names=""/></text:p>
        </draw:text-box>
        <svg:title/>
        <svg:desc/>
      </draw:frame>
      <draw:custom-shape svg:x="3.78203in" svg:y="13.87953in" svg:width="19.92201in" svg:height="0.05in" draw:id="id30" draw:style-name="a246" draw:name="Shape 27">
        <svg:title/>
        <svg:desc/>
        <text:p text:style-name="a245" text:class-names="" text:cond-style-name=""><text:span text:style-name="a244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vertical="true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g draw:name="群組 8" draw:id="id31">
        <svg:title/>
        <svg:desc/>
        <draw:custom-shape svg:x="-1.04042in" svg:y="0.3833in" svg:width="4.68753in" svg:height="1.28073in" draw:id="id34" draw:style-name="a255" draw:name="Shape 23">
          <svg:title/>
          <svg:desc/>
          <text:p text:style-name="a254" text:class-names="" text:cond-style-name=""><text:span text:style-name="a253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2.86586in" svg:y="0.3833in" svg:width="1.63152in" svg:height="1.28073in" draw:id="id35" draw:style-name="a258" draw:name="Shape 26">
          <svg:title/>
          <svg:desc/>
          <text:p text:style-name="a257" text:class-names="" text:cond-style-name=""><text:span text:style-name="a256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</draw:g>
      <draw:custom-shape svg:x="4.534in" svg:y="1.51595in" svg:width="12.08264in" svg:height="0.1325in" draw:id="id32" draw:style-name="a249" draw:name="Shape 67">
        <svg:title/>
        <svg:desc/>
        <text:p text:style-name="a248" text:class-names="" text:cond-style-name=""><text:span text:style-name="a247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custom-shape svg:x="16.65218in" svg:y="1.51595in" svg:width="4.45316in" svg:height="0.13249in" draw:id="id33" draw:style-name="a252" draw:name="Shape 68">
        <svg:title/>
        <svg:desc/>
        <text:p text:style-name="a251" text:class-names="" text:cond-style-name=""><text:span text:style-name="a250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presentation:notes style:page-layout-name="pageLayout2" draw:style-name="a290">
        <draw:frame draw:id="id5" presentation:style-name="a261" draw:name="頁首版面配置區 1" svg:x="0in" svg:y="0in" svg:width="3.36435in" svg:height="0.55964in" presentation:class="header" presentation:placeholder="false">
          <draw:text-box>
            <text:p text:style-name="a260" text:class-names="" text:cond-style-name=""><text:span text:style-name="a259" text:class-names=""/></text:p>
          </draw:text-box>
          <svg:title/>
          <svg:desc/>
        </draw:frame>
        <draw:frame draw:id="id6" presentation:style-name="a266" draw:name="日期版面配置區 2" svg:x="4.39774in" svg:y="0in" svg:width="3.36435in" svg:height="0.55964in" presentation:class="date-time" presentation:placeholder="false">
          <draw:text-box>
            <text:p text:style-name="a265" text:class-names="" text:cond-style-name=""><text:span text:style-name="a262" text:class-names=""><text:date text:fixed="false" style:data-style-name="a263">2026/8/31</text:date></text:span><text:span text:style-name="a264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267" draw:name="投影片圖像版面配置區 3">
          <svg:title/>
          <svg:desc/>
        </draw:page-thumbnail>
        <draw:frame draw:id="id8" presentation:style-name="a282" draw:name="備忘稿版面配置區 4" svg:x="0.77639in" svg:y="5.31654in" svg:width="6.21111in" svg:height="5.03672in" presentation:class="notes" presentation:placeholder="false">
          <draw:text-box>
            <text:p text:style-name="a269" text:class-names="" text:cond-style-name=""><text:span text:style-name="a268" text:class-names="">按一下以編輯母片文字樣式</text:span></text:p>
            <text:list text:style-name="a272">
              <text:list-item>
                <text:list text:style-name="a272">
                  <text:list-item>
                    <text:p text:style-name="a271" text:class-names="" text:cond-style-name=""><text:span text:style-name="a270" text:class-names="">第二層</text:span></text:p>
                  </text:list-item>
                </text:list>
              </text:list-item>
            </text:list>
            <text:list text:style-name="a275">
              <text:list-item>
                <text:list text:style-name="a275">
                  <text:list-item>
                    <text:list text:style-name="a275">
                      <text:list-item>
                        <text:p text:style-name="a274" text:class-names="" text:cond-style-name=""><text:span text:style-name="a27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78">
              <text:list-item>
                <text:list text:style-name="a278">
                  <text:list-item>
                    <text:list text:style-name="a278">
                      <text:list-item>
                        <text:list text:style-name="a278">
                          <text:list-item>
                            <text:p text:style-name="a277" text:class-names="" text:cond-style-name=""><text:span text:style-name="a27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81">
              <text:list-item>
                <text:list text:style-name="a281">
                  <text:list-item>
                    <text:list text:style-name="a281">
                      <text:list-item>
                        <text:list text:style-name="a281">
                          <text:list-item>
                            <text:list text:style-name="a281">
                              <text:list-item>
                                <text:p text:style-name="a280" text:class-names="" text:cond-style-name=""><text:span text:style-name="a27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85" draw:name="頁尾版面配置區 5" svg:x="0in" svg:y="10.63113in" svg:width="3.36435in" svg:height="0.55964in" presentation:class="footer" presentation:placeholder="false">
          <draw:text-box>
            <text:p text:style-name="a284" text:class-names="" text:cond-style-name=""><text:span text:style-name="a283" text:class-names=""/></text:p>
          </draw:text-box>
          <svg:title/>
          <svg:desc/>
        </draw:frame>
        <draw:frame draw:id="id10" presentation:style-name="a289" draw:name="投影片編號版面配置區 6" svg:x="4.39774in" svg:y="10.63113in" svg:width="3.36435in" svg:height="0.55964in" presentation:class="page-number" presentation:placeholder="false">
          <draw:text-box>
            <text:p text:style-name="a288" text:class-names="" text:cond-style-name=""><text:span text:style-name="a286" text:class-names=""><text:page-number style:num-format="1" text:fixed="false">‹#›</text:page-number></text:span><text:span text:style-name="a287" text:class-names=""/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291">
      <draw:frame draw:id="id36" presentation:style-name="a294" draw:name="標題 1" svg:x="1.00017in" svg:y="0.60076in" svg:width="18.00313in" svg:height="2.50029in" presentation:class="title" presentation:placeholder="false">
        <draw:text-box>
          <text:p text:style-name="a293" text:class-names="" text:cond-style-name=""><text:span text:style-name="a292" text:class-names="">按一下以編輯母片標題樣式</text:span></text:p>
        </draw:text-box>
        <svg:title/>
        <svg:desc/>
      </draw:frame>
      <draw:frame draw:id="id37" presentation:style-name="a298" draw:name="文字版面配置區 2" svg:x="1.00017in" svg:y="3.35803in" svg:width="8.83834in" svg:height="1.39947in" presentation:class="outline" presentation:placeholder="false">
        <draw:text-box>
          <text:list text:style-name="a297">
            <text:list-item>
              <text:p text:style-name="a296" text:class-names="" text:cond-style-name=""><text:span text:style-name="a295" text:class-names="">按一下以編輯母片文字樣式</text:span></text:p>
            </text:list-item>
          </text:list>
        </draw:text-box>
        <svg:title/>
        <svg:desc/>
      </draw:frame>
      <draw:frame draw:id="id38" presentation:style-name="a314" draw:name="內容版面配置區 3" svg:x="1.00017in" svg:y="4.7575in" svg:width="8.83834in" svg:height="8.64336in" presentation:class="object" presentation:placeholder="false">
        <draw:text-box>
          <text:list text:style-name="a301">
            <text:list-item>
              <text:p text:style-name="a300" text:class-names="" text:cond-style-name=""><text:span text:style-name="a299" text:class-names="">按一下以編輯母片文字樣式</text:span></text:p>
            </text:list-item>
          </text:list>
          <text:list text:style-name="a304">
            <text:list-item>
              <text:list text:style-name="a304">
                <text:list-item>
                  <text:p text:style-name="a303" text:class-names="" text:cond-style-name=""><text:span text:style-name="a302" text:class-names="">第二層</text:span></text:p>
                </text:list-item>
              </text:list>
            </text:list-item>
          </text:list>
          <text:list text:style-name="a307">
            <text:list-item>
              <text:list text:style-name="a307">
                <text:list-item>
                  <text:list text:style-name="a307">
                    <text:list-item>
                      <text:p text:style-name="a306" text:class-names="" text:cond-style-name=""><text:span text:style-name="a305" text:class-names="">第三層</text:span></text:p>
                    </text:list-item>
                  </text:list>
                </text:list-item>
              </text:list>
            </text:list-item>
          </text:list>
          <text:list text:style-name="a310">
            <text:list-item>
              <text:list text:style-name="a310">
                <text:list-item>
                  <text:list text:style-name="a310">
                    <text:list-item>
                      <text:list text:style-name="a310">
                        <text:list-item>
                          <text:p text:style-name="a309" text:class-names="" text:cond-style-name=""><text:span text:style-name="a30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3">
            <text:list-item>
              <text:list text:style-name="a313">
                <text:list-item>
                  <text:list text:style-name="a313">
                    <text:list-item>
                      <text:list text:style-name="a313">
                        <text:list-item>
                          <text:list text:style-name="a313">
                            <text:list-item>
                              <text:p text:style-name="a312" text:class-names="" text:cond-style-name=""><text:span text:style-name="a31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9" presentation:style-name="a318" draw:name="文字版面配置區 4" svg:x="10.16149in" svg:y="3.35803in" svg:width="8.84181in" svg:height="1.39947in" presentation:class="outline" presentation:placeholder="false">
        <draw:text-box>
          <text:list text:style-name="a317">
            <text:list-item>
              <text:p text:style-name="a316" text:class-names="" text:cond-style-name=""><text:span text:style-name="a315" text:class-names="">按一下以編輯母片文字樣式</text:span></text:p>
            </text:list-item>
          </text:list>
        </draw:text-box>
        <svg:title/>
        <svg:desc/>
      </draw:frame>
      <draw:frame draw:id="id40" presentation:style-name="a334" draw:name="內容版面配置區 5" svg:x="10.16149in" svg:y="4.7575in" svg:width="8.84181in" svg:height="8.64336in" presentation:class="object" presentation:placeholder="false">
        <draw:text-box>
          <text:list text:style-name="a321">
            <text:list-item>
              <text:p text:style-name="a320" text:class-names="" text:cond-style-name=""><text:span text:style-name="a319" text:class-names="">按一下以編輯母片文字樣式</text:span></text:p>
            </text:list-item>
          </text:list>
          <text:list text:style-name="a324">
            <text:list-item>
              <text:list text:style-name="a324">
                <text:list-item>
                  <text:p text:style-name="a323" text:class-names="" text:cond-style-name=""><text:span text:style-name="a322" text:class-names="">第二層</text:span></text:p>
                </text:list-item>
              </text:list>
            </text:list-item>
          </text:list>
          <text:list text:style-name="a327">
            <text:list-item>
              <text:list text:style-name="a327">
                <text:list-item>
                  <text:list text:style-name="a327">
                    <text:list-item>
                      <text:p text:style-name="a326" text:class-names="" text:cond-style-name=""><text:span text:style-name="a325" text:class-names="">第三層</text:span></text:p>
                    </text:list-item>
                  </text:list>
                </text:list-item>
              </text:list>
            </text:list-item>
          </text:list>
          <text:list text:style-name="a330">
            <text:list-item>
              <text:list text:style-name="a330">
                <text:list-item>
                  <text:list text:style-name="a330">
                    <text:list-item>
                      <text:list text:style-name="a330">
                        <text:list-item>
                          <text:p text:style-name="a329" text:class-names="" text:cond-style-name=""><text:span text:style-name="a32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3">
            <text:list-item>
              <text:list text:style-name="a333">
                <text:list-item>
                  <text:list text:style-name="a333">
                    <text:list-item>
                      <text:list text:style-name="a333">
                        <text:list-item>
                          <text:list text:style-name="a333">
                            <text:list-item>
                              <text:p text:style-name="a332" text:class-names="" text:cond-style-name=""><text:span text:style-name="a33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339" draw:name="日期版面配置區 6" svg:x="1.00017in" svg:y="13.90439in" svg:width="4.66748in" svg:height="0.7987in" presentation:class="date-time" presentation:placeholder="false">
        <draw:text-box>
          <text:p text:style-name="a338" text:class-names="" text:cond-style-name=""><text:span text:style-name="a335" text:class-names=""><text:date text:fixed="false" style:data-style-name="a336">2026/8/31</text:date></text:span><text:span text:style-name="a337" text:class-names=""/></text:p>
        </draw:text-box>
        <svg:title/>
        <svg:desc/>
      </draw:frame>
      <draw:frame draw:id="id42" presentation:style-name="a342" draw:name="頁尾版面配置區 7" svg:x="6.83452in" svg:y="13.90439in" svg:width="6.33443in" svg:height="0.7987in" presentation:class="footer" presentation:placeholder="false">
        <draw:text-box>
          <text:p text:style-name="a341" text:class-names="" text:cond-style-name=""><text:span text:style-name="a340" text:class-names=""/></text:p>
        </draw:text-box>
        <svg:title/>
        <svg:desc/>
      </draw:frame>
      <draw:frame draw:id="id43" presentation:style-name="a346" draw:name="投影片編號版面配置區 8" svg:x="14.33582in" svg:y="13.90439in" svg:width="4.66748in" svg:height="0.7987in" presentation:class="page-number" presentation:placeholder="false">
        <draw:text-box>
          <text:p text:style-name="a345" text:class-names="" text:cond-style-name=""><text:span text:style-name="a343" text:class-names=""><text:page-number style:num-format="1" text:fixed="false">‹#›</text:page-number></text:span><text:span text:style-name="a344" text:class-names=""/></text:p>
        </draw:text-box>
        <svg:title/>
        <svg:desc/>
      </draw:frame>
      <draw:custom-shape svg:x="1.72043in" svg:y="13.75091in" svg:width="19.92201in" svg:height="0.3125in" draw:id="id44" draw:style-name="a349" draw:name="Shape 27">
        <svg:title/>
        <svg:desc/>
        <text:p text:style-name="a348" text:class-names="" text:cond-style-name=""><text:span text:style-name="a347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g draw:name="群組 10" draw:id="id45">
        <svg:title/>
        <svg:desc/>
        <draw:custom-shape svg:x="-1.04042in" svg:y="0.3833in" svg:width="4.68753in" svg:height="1.28073in" draw:id="id48" draw:style-name="a358" draw:name="Shape 23">
          <svg:title/>
          <svg:desc/>
          <text:p text:style-name="a357" text:class-names="" text:cond-style-name=""><text:span text:style-name="a356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2.86586in" svg:y="0.3833in" svg:width="1.63152in" svg:height="1.28073in" draw:id="id49" draw:style-name="a361" draw:name="Shape 26">
          <svg:title/>
          <svg:desc/>
          <text:p text:style-name="a360" text:class-names="" text:cond-style-name=""><text:span text:style-name="a359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</draw:g>
      <draw:custom-shape svg:x="4.41056in" svg:y="1.36305in" svg:width="14.99911in" svg:height="0.30098in" draw:id="id46" draw:style-name="a352" draw:name="Shape 67">
        <svg:title/>
        <svg:desc/>
        <text:p text:style-name="a351" text:class-names="" text:cond-style-name=""><text:span text:style-name="a350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custom-shape svg:x="19.32964in" svg:y="1.35256in" svg:width="4.45316in" svg:height="0.30748in" draw:id="id47" draw:style-name="a355" draw:name="Shape 68">
        <svg:title/>
        <svg:desc/>
        <text:p text:style-name="a354" text:class-names="" text:cond-style-name=""><text:span text:style-name="a353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presentation:notes style:page-layout-name="pageLayout2" draw:style-name="a393">
        <draw:frame draw:id="id5" presentation:style-name="a364" draw:name="頁首版面配置區 1" svg:x="0in" svg:y="0in" svg:width="3.36435in" svg:height="0.55964in" presentation:class="header" presentation:placeholder="false">
          <draw:text-box>
            <text:p text:style-name="a363" text:class-names="" text:cond-style-name=""><text:span text:style-name="a362" text:class-names=""/></text:p>
          </draw:text-box>
          <svg:title/>
          <svg:desc/>
        </draw:frame>
        <draw:frame draw:id="id6" presentation:style-name="a369" draw:name="日期版面配置區 2" svg:x="4.39774in" svg:y="0in" svg:width="3.36435in" svg:height="0.55964in" presentation:class="date-time" presentation:placeholder="false">
          <draw:text-box>
            <text:p text:style-name="a368" text:class-names="" text:cond-style-name=""><text:span text:style-name="a365" text:class-names=""><text:date text:fixed="false" style:data-style-name="a366">2026/8/31</text:date></text:span><text:span text:style-name="a367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370" draw:name="投影片圖像版面配置區 3">
          <svg:title/>
          <svg:desc/>
        </draw:page-thumbnail>
        <draw:frame draw:id="id8" presentation:style-name="a385" draw:name="備忘稿版面配置區 4" svg:x="0.77639in" svg:y="5.31654in" svg:width="6.21111in" svg:height="5.03672in" presentation:class="notes" presentation:placeholder="false">
          <draw:text-box>
            <text:p text:style-name="a372" text:class-names="" text:cond-style-name=""><text:span text:style-name="a371" text:class-names="">按一下以編輯母片文字樣式</text:span></text:p>
            <text:list text:style-name="a375">
              <text:list-item>
                <text:list text:style-name="a375">
                  <text:list-item>
                    <text:p text:style-name="a374" text:class-names="" text:cond-style-name=""><text:span text:style-name="a373" text:class-names="">第二層</text:span></text:p>
                  </text:list-item>
                </text:list>
              </text:list-item>
            </text:list>
            <text:list text:style-name="a378">
              <text:list-item>
                <text:list text:style-name="a378">
                  <text:list-item>
                    <text:list text:style-name="a378">
                      <text:list-item>
                        <text:p text:style-name="a377" text:class-names="" text:cond-style-name=""><text:span text:style-name="a37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81">
              <text:list-item>
                <text:list text:style-name="a381">
                  <text:list-item>
                    <text:list text:style-name="a381">
                      <text:list-item>
                        <text:list text:style-name="a381">
                          <text:list-item>
                            <text:p text:style-name="a380" text:class-names="" text:cond-style-name=""><text:span text:style-name="a37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4">
              <text:list-item>
                <text:list text:style-name="a384">
                  <text:list-item>
                    <text:list text:style-name="a384">
                      <text:list-item>
                        <text:list text:style-name="a384">
                          <text:list-item>
                            <text:list text:style-name="a384">
                              <text:list-item>
                                <text:p text:style-name="a383" text:class-names="" text:cond-style-name=""><text:span text:style-name="a38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388" draw:name="頁尾版面配置區 5" svg:x="0in" svg:y="10.63113in" svg:width="3.36435in" svg:height="0.55964in" presentation:class="footer" presentation:placeholder="false">
          <draw:text-box>
            <text:p text:style-name="a387" text:class-names="" text:cond-style-name=""><text:span text:style-name="a386" text:class-names=""/></text:p>
          </draw:text-box>
          <svg:title/>
          <svg:desc/>
        </draw:frame>
        <draw:frame draw:id="id10" presentation:style-name="a392" draw:name="投影片編號版面配置區 6" svg:x="4.39774in" svg:y="10.63113in" svg:width="3.36435in" svg:height="0.55964in" presentation:class="page-number" presentation:placeholder="false">
          <draw:text-box>
            <text:p text:style-name="a391" text:class-names="" text:cond-style-name=""><text:span text:style-name="a389" text:class-names=""><text:page-number style:num-format="1" text:fixed="false">‹#›</text:page-number></text:span><text:span text:style-name="a390" text:class-names=""/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394">
      <draw:frame draw:id="id50" presentation:style-name="a397" draw:name="標題 1" svg:x="1.00017in" svg:y="0.60076in" svg:width="18.00313in" svg:height="2.50029in" presentation:class="title" presentation:placeholder="false">
        <draw:text-box>
          <text:p text:style-name="a396" text:class-names="" text:cond-style-name=""><text:span text:style-name="a395" text:class-names="">按一下以編輯母片標題樣式</text:span></text:p>
        </draw:text-box>
        <svg:title/>
        <svg:desc/>
      </draw:frame>
      <draw:frame draw:id="id51" presentation:style-name="a402" draw:name="日期版面配置區 2" svg:x="1.00017in" svg:y="13.90439in" svg:width="4.66748in" svg:height="0.7987in" presentation:class="date-time" presentation:placeholder="false">
        <draw:text-box>
          <text:p text:style-name="a401" text:class-names="" text:cond-style-name=""><text:span text:style-name="a398" text:class-names=""><text:date text:fixed="false" style:data-style-name="a399">2026/8/31</text:date></text:span><text:span text:style-name="a400" text:class-names=""/></text:p>
        </draw:text-box>
        <svg:title/>
        <svg:desc/>
      </draw:frame>
      <draw:frame draw:id="id52" presentation:style-name="a405" draw:name="頁尾版面配置區 3" svg:x="6.83452in" svg:y="13.90439in" svg:width="6.33443in" svg:height="0.7987in" presentation:class="footer" presentation:placeholder="false">
        <draw:text-box>
          <text:p text:style-name="a404" text:class-names="" text:cond-style-name=""><text:span text:style-name="a403" text:class-names=""/></text:p>
        </draw:text-box>
        <svg:title/>
        <svg:desc/>
      </draw:frame>
      <draw:frame draw:id="id53" presentation:style-name="a409" draw:name="投影片編號版面配置區 4" svg:x="14.33582in" svg:y="13.90439in" svg:width="4.66748in" svg:height="0.7987in" presentation:class="page-number" presentation:placeholder="false">
        <draw:text-box>
          <text:p text:style-name="a408" text:class-names="" text:cond-style-name=""><text:span text:style-name="a406" text:class-names=""><text:page-number style:num-format="1" text:fixed="false">‹#›</text:page-number></text:span><text:span text:style-name="a407" text:class-names=""/></text:p>
        </draw:text-box>
        <svg:title/>
        <svg:desc/>
      </draw:frame>
      <draw:custom-shape svg:x="1.72043in" svg:y="13.75091in" svg:width="19.92201in" svg:height="0.3125in" draw:id="id54" draw:style-name="a412" draw:name="Shape 27">
        <svg:title/>
        <svg:desc/>
        <text:p text:style-name="a411" text:class-names="" text:cond-style-name=""><text:span text:style-name="a410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g draw:name="群組 6" draw:id="id55">
        <svg:title/>
        <svg:desc/>
        <draw:custom-shape svg:x="-1.04042in" svg:y="0.3833in" svg:width="4.68753in" svg:height="1.28073in" draw:id="id58" draw:style-name="a421" draw:name="Shape 23">
          <svg:title/>
          <svg:desc/>
          <text:p text:style-name="a420" text:class-names="" text:cond-style-name=""><text:span text:style-name="a419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2.86586in" svg:y="0.3833in" svg:width="1.63152in" svg:height="1.28073in" draw:id="id59" draw:style-name="a424" draw:name="Shape 26">
          <svg:title/>
          <svg:desc/>
          <text:p text:style-name="a423" text:class-names="" text:cond-style-name=""><text:span text:style-name="a422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</draw:g>
      <draw:custom-shape svg:x="4.41056in" svg:y="1.36305in" svg:width="14.99911in" svg:height="0.30098in" draw:id="id56" draw:style-name="a415" draw:name="Shape 67">
        <svg:title/>
        <svg:desc/>
        <text:p text:style-name="a414" text:class-names="" text:cond-style-name=""><text:span text:style-name="a413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custom-shape svg:x="19.32964in" svg:y="1.35256in" svg:width="4.45316in" svg:height="0.30748in" draw:id="id57" draw:style-name="a418" draw:name="Shape 68">
        <svg:title/>
        <svg:desc/>
        <text:p text:style-name="a417" text:class-names="" text:cond-style-name=""><text:span text:style-name="a416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presentation:notes style:page-layout-name="pageLayout2" draw:style-name="a456">
        <draw:frame draw:id="id5" presentation:style-name="a427" draw:name="頁首版面配置區 1" svg:x="0in" svg:y="0in" svg:width="3.36435in" svg:height="0.55964in" presentation:class="header" presentation:placeholder="false">
          <draw:text-box>
            <text:p text:style-name="a426" text:class-names="" text:cond-style-name=""><text:span text:style-name="a425" text:class-names=""/></text:p>
          </draw:text-box>
          <svg:title/>
          <svg:desc/>
        </draw:frame>
        <draw:frame draw:id="id6" presentation:style-name="a432" draw:name="日期版面配置區 2" svg:x="4.39774in" svg:y="0in" svg:width="3.36435in" svg:height="0.55964in" presentation:class="date-time" presentation:placeholder="false">
          <draw:text-box>
            <text:p text:style-name="a431" text:class-names="" text:cond-style-name=""><text:span text:style-name="a428" text:class-names=""><text:date text:fixed="false" style:data-style-name="a429">2026/8/31</text:date></text:span><text:span text:style-name="a430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433" draw:name="投影片圖像版面配置區 3">
          <svg:title/>
          <svg:desc/>
        </draw:page-thumbnail>
        <draw:frame draw:id="id8" presentation:style-name="a448" draw:name="備忘稿版面配置區 4" svg:x="0.77639in" svg:y="5.31654in" svg:width="6.21111in" svg:height="5.03672in" presentation:class="notes" presentation:placeholder="false">
          <draw:text-box>
            <text:p text:style-name="a435" text:class-names="" text:cond-style-name=""><text:span text:style-name="a434" text:class-names="">按一下以編輯母片文字樣式</text:span></text:p>
            <text:list text:style-name="a438">
              <text:list-item>
                <text:list text:style-name="a438">
                  <text:list-item>
                    <text:p text:style-name="a437" text:class-names="" text:cond-style-name=""><text:span text:style-name="a436" text:class-names="">第二層</text:span></text:p>
                  </text:list-item>
                </text:list>
              </text:list-item>
            </text:list>
            <text:list text:style-name="a441">
              <text:list-item>
                <text:list text:style-name="a441">
                  <text:list-item>
                    <text:list text:style-name="a441">
                      <text:list-item>
                        <text:p text:style-name="a440" text:class-names="" text:cond-style-name=""><text:span text:style-name="a43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44">
              <text:list-item>
                <text:list text:style-name="a444">
                  <text:list-item>
                    <text:list text:style-name="a444">
                      <text:list-item>
                        <text:list text:style-name="a444">
                          <text:list-item>
                            <text:p text:style-name="a443" text:class-names="" text:cond-style-name=""><text:span text:style-name="a44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47">
              <text:list-item>
                <text:list text:style-name="a447">
                  <text:list-item>
                    <text:list text:style-name="a447">
                      <text:list-item>
                        <text:list text:style-name="a447">
                          <text:list-item>
                            <text:list text:style-name="a447">
                              <text:list-item>
                                <text:p text:style-name="a446" text:class-names="" text:cond-style-name=""><text:span text:style-name="a44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51" draw:name="頁尾版面配置區 5" svg:x="0in" svg:y="10.63113in" svg:width="3.36435in" svg:height="0.55964in" presentation:class="footer" presentation:placeholder="false">
          <draw:text-box>
            <text:p text:style-name="a450" text:class-names="" text:cond-style-name=""><text:span text:style-name="a449" text:class-names=""/></text:p>
          </draw:text-box>
          <svg:title/>
          <svg:desc/>
        </draw:frame>
        <draw:frame draw:id="id10" presentation:style-name="a455" draw:name="投影片編號版面配置區 6" svg:x="4.39774in" svg:y="10.63113in" svg:width="3.36435in" svg:height="0.55964in" presentation:class="page-number" presentation:placeholder="false">
          <draw:text-box>
            <text:p text:style-name="a454" text:class-names="" text:cond-style-name=""><text:span text:style-name="a452" text:class-names=""><text:page-number style:num-format="1" text:fixed="false">‹#›</text:page-number></text:span><text:span text:style-name="a453" text:class-names=""/></text:p>
          </draw:text-box>
          <svg:title/>
          <svg:desc/>
        </draw:frame>
      </presentation:notes>
    </style:master-page>
    <style:master-page style:name="Master1-Layout7-blank-空白" style:page-layout-name="pageLayout1" draw:style-name="a457">
      <draw:frame draw:id="id60" presentation:style-name="a462" draw:name="日期版面配置區 1" svg:x="1.00017in" svg:y="13.90439in" svg:width="4.66748in" svg:height="0.7987in" presentation:class="date-time" presentation:placeholder="false">
        <draw:text-box>
          <text:p text:style-name="a461" text:class-names="" text:cond-style-name=""><text:span text:style-name="a458" text:class-names=""><text:date text:fixed="false" style:data-style-name="a459">2026/8/31</text:date></text:span><text:span text:style-name="a460" text:class-names=""/></text:p>
        </draw:text-box>
        <svg:title/>
        <svg:desc/>
      </draw:frame>
      <draw:frame draw:id="id61" presentation:style-name="a465" draw:name="頁尾版面配置區 2" svg:x="6.83452in" svg:y="13.90439in" svg:width="6.33443in" svg:height="0.7987in" presentation:class="footer" presentation:placeholder="false">
        <draw:text-box>
          <text:p text:style-name="a464" text:class-names="" text:cond-style-name=""><text:span text:style-name="a463" text:class-names=""/></text:p>
        </draw:text-box>
        <svg:title/>
        <svg:desc/>
      </draw:frame>
      <draw:frame draw:id="id62" presentation:style-name="a469" draw:name="投影片編號版面配置區 3" svg:x="14.33582in" svg:y="13.90439in" svg:width="4.66748in" svg:height="0.7987in" presentation:class="page-number" presentation:placeholder="false">
        <draw:text-box>
          <text:p text:style-name="a468" text:class-names="" text:cond-style-name=""><text:span text:style-name="a466" text:class-names=""><text:page-number style:num-format="1" text:fixed="false">‹#›</text:page-number></text:span><text:span text:style-name="a467" text:class-names=""/></text:p>
        </draw:text-box>
        <svg:title/>
        <svg:desc/>
      </draw:frame>
      <draw:custom-shape svg:x="1.72043in" svg:y="13.75091in" svg:width="19.92201in" svg:height="0.3125in" draw:id="id63" draw:style-name="a472" draw:name="Shape 27">
        <svg:title/>
        <svg:desc/>
        <text:p text:style-name="a471" text:class-names="" text:cond-style-name=""><text:span text:style-name="a470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g draw:name="群組 5" draw:id="id64">
        <svg:title/>
        <svg:desc/>
        <draw:custom-shape svg:x="-1.04042in" svg:y="0.3833in" svg:width="4.68753in" svg:height="1.28073in" draw:id="id67" draw:style-name="a481" draw:name="Shape 23">
          <svg:title/>
          <svg:desc/>
          <text:p text:style-name="a480" text:class-names="" text:cond-style-name=""><text:span text:style-name="a479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2.86586in" svg:y="0.3833in" svg:width="1.63152in" svg:height="1.28073in" draw:id="id68" draw:style-name="a484" draw:name="Shape 26">
          <svg:title/>
          <svg:desc/>
          <text:p text:style-name="a483" text:class-names="" text:cond-style-name=""><text:span text:style-name="a482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</draw:g>
      <draw:custom-shape svg:x="4.41056in" svg:y="1.68953in" svg:width="14.99911in" svg:height="0.06267in" draw:id="id65" draw:style-name="a475" draw:name="Shape 67">
        <svg:title/>
        <svg:desc/>
        <text:p text:style-name="a474" text:class-names="" text:cond-style-name=""><text:span text:style-name="a473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custom-shape svg:x="19.32964in" svg:y="1.67903in" svg:width="4.45316in" svg:height="0.06403in" draw:id="id66" draw:style-name="a478" draw:name="Shape 68">
        <svg:title/>
        <svg:desc/>
        <text:p text:style-name="a477" text:class-names="" text:cond-style-name=""><text:span text:style-name="a476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presentation:notes style:page-layout-name="pageLayout2" draw:style-name="a516">
        <draw:frame draw:id="id5" presentation:style-name="a487" draw:name="頁首版面配置區 1" svg:x="0in" svg:y="0in" svg:width="3.36435in" svg:height="0.55964in" presentation:class="header" presentation:placeholder="false">
          <draw:text-box>
            <text:p text:style-name="a486" text:class-names="" text:cond-style-name=""><text:span text:style-name="a485" text:class-names=""/></text:p>
          </draw:text-box>
          <svg:title/>
          <svg:desc/>
        </draw:frame>
        <draw:frame draw:id="id6" presentation:style-name="a492" draw:name="日期版面配置區 2" svg:x="4.39774in" svg:y="0in" svg:width="3.36435in" svg:height="0.55964in" presentation:class="date-time" presentation:placeholder="false">
          <draw:text-box>
            <text:p text:style-name="a491" text:class-names="" text:cond-style-name=""><text:span text:style-name="a488" text:class-names=""><text:date text:fixed="false" style:data-style-name="a489">2026/8/31</text:date></text:span><text:span text:style-name="a490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493" draw:name="投影片圖像版面配置區 3">
          <svg:title/>
          <svg:desc/>
        </draw:page-thumbnail>
        <draw:frame draw:id="id8" presentation:style-name="a508" draw:name="備忘稿版面配置區 4" svg:x="0.77639in" svg:y="5.31654in" svg:width="6.21111in" svg:height="5.03672in" presentation:class="notes" presentation:placeholder="false">
          <draw:text-box>
            <text:p text:style-name="a495" text:class-names="" text:cond-style-name=""><text:span text:style-name="a494" text:class-names="">按一下以編輯母片文字樣式</text:span></text:p>
            <text:list text:style-name="a498">
              <text:list-item>
                <text:list text:style-name="a498">
                  <text:list-item>
                    <text:p text:style-name="a497" text:class-names="" text:cond-style-name=""><text:span text:style-name="a496" text:class-names="">第二層</text:span></text:p>
                  </text:list-item>
                </text:list>
              </text:list-item>
            </text:list>
            <text:list text:style-name="a501">
              <text:list-item>
                <text:list text:style-name="a501">
                  <text:list-item>
                    <text:list text:style-name="a501">
                      <text:list-item>
                        <text:p text:style-name="a500" text:class-names="" text:cond-style-name=""><text:span text:style-name="a49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04">
              <text:list-item>
                <text:list text:style-name="a504">
                  <text:list-item>
                    <text:list text:style-name="a504">
                      <text:list-item>
                        <text:list text:style-name="a504">
                          <text:list-item>
                            <text:p text:style-name="a503" text:class-names="" text:cond-style-name=""><text:span text:style-name="a50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07">
              <text:list-item>
                <text:list text:style-name="a507">
                  <text:list-item>
                    <text:list text:style-name="a507">
                      <text:list-item>
                        <text:list text:style-name="a507">
                          <text:list-item>
                            <text:list text:style-name="a507">
                              <text:list-item>
                                <text:p text:style-name="a506" text:class-names="" text:cond-style-name=""><text:span text:style-name="a50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11" draw:name="頁尾版面配置區 5" svg:x="0in" svg:y="10.63113in" svg:width="3.36435in" svg:height="0.55964in" presentation:class="footer" presentation:placeholder="false">
          <draw:text-box>
            <text:p text:style-name="a510" text:class-names="" text:cond-style-name=""><text:span text:style-name="a509" text:class-names=""/></text:p>
          </draw:text-box>
          <svg:title/>
          <svg:desc/>
        </draw:frame>
        <draw:frame draw:id="id10" presentation:style-name="a515" draw:name="投影片編號版面配置區 6" svg:x="4.39774in" svg:y="10.63113in" svg:width="3.36435in" svg:height="0.55964in" presentation:class="page-number" presentation:placeholder="false">
          <draw:text-box>
            <text:p text:style-name="a514" text:class-names="" text:cond-style-name=""><text:span text:style-name="a512" text:class-names=""><text:page-number style:num-format="1" text:fixed="false">‹#›</text:page-number></text:span><text:span text:style-name="a513" text:class-names=""/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17">
      <draw:frame draw:id="id69" presentation:style-name="a520" draw:name="標題 1" svg:x="1.00017in" svg:y="0.59729in" svg:width="6.58101in" svg:height="2.54196in" presentation:class="title" presentation:placeholder="false">
        <draw:text-box>
          <text:p text:style-name="a519" text:class-names="" text:cond-style-name=""><text:span text:style-name="a518" text:class-names="">按一下以編輯母片標題樣式</text:span></text:p>
        </draw:text-box>
        <svg:title/>
        <svg:desc/>
      </draw:frame>
      <draw:frame draw:id="id70" presentation:style-name="a536" draw:name="內容版面配置區 2" svg:x="7.8208in" svg:y="0.59729in" svg:width="11.1825in" svg:height="12.80357in" presentation:class="object" presentation:placeholder="false">
        <draw:text-box>
          <text:list text:style-name="a523">
            <text:list-item>
              <text:p text:style-name="a522" text:class-names="" text:cond-style-name=""><text:span text:style-name="a521" text:class-names="">按一下以編輯母片文字樣式</text:span></text:p>
            </text:list-item>
          </text:list>
          <text:list text:style-name="a526">
            <text:list-item>
              <text:list text:style-name="a526">
                <text:list-item>
                  <text:p text:style-name="a525" text:class-names="" text:cond-style-name=""><text:span text:style-name="a524" text:class-names="">第二層</text:span></text:p>
                </text:list-item>
              </text:list>
            </text:list-item>
          </text:list>
          <text:list text:style-name="a529">
            <text:list-item>
              <text:list text:style-name="a529">
                <text:list-item>
                  <text:list text:style-name="a529">
                    <text:list-item>
                      <text:p text:style-name="a528" text:class-names="" text:cond-style-name=""><text:span text:style-name="a527" text:class-names="">第三層</text:span></text:p>
                    </text:list-item>
                  </text:list>
                </text:list-item>
              </text:list>
            </text:list-item>
          </text:list>
          <text:list text:style-name="a532">
            <text:list-item>
              <text:list text:style-name="a532">
                <text:list-item>
                  <text:list text:style-name="a532">
                    <text:list-item>
                      <text:list text:style-name="a532">
                        <text:list-item>
                          <text:p text:style-name="a531" text:class-names="" text:cond-style-name=""><text:span text:style-name="a53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35">
            <text:list-item>
              <text:list text:style-name="a535">
                <text:list-item>
                  <text:list text:style-name="a535">
                    <text:list-item>
                      <text:list text:style-name="a535">
                        <text:list-item>
                          <text:list text:style-name="a535">
                            <text:list-item>
                              <text:p text:style-name="a534" text:class-names="" text:cond-style-name=""><text:span text:style-name="a533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1" presentation:style-name="a540" draw:name="文字版面配置區 3" svg:x="1.00017in" svg:y="3.13925in" svg:width="6.58101in" svg:height="10.26161in" presentation:class="outline" presentation:placeholder="false">
        <draw:text-box>
          <text:list text:style-name="a539">
            <text:list-item>
              <text:p text:style-name="a538" text:class-names="" text:cond-style-name=""><text:span text:style-name="a537" text:class-names="">按一下以編輯母片文字樣式</text:span></text:p>
            </text:list-item>
          </text:list>
        </draw:text-box>
        <svg:title/>
        <svg:desc/>
      </draw:frame>
      <draw:frame draw:id="id72" presentation:style-name="a545" draw:name="日期版面配置區 4" svg:x="1.00017in" svg:y="13.90439in" svg:width="4.66748in" svg:height="0.7987in" presentation:class="date-time" presentation:placeholder="false">
        <draw:text-box>
          <text:p text:style-name="a544" text:class-names="" text:cond-style-name=""><text:span text:style-name="a541" text:class-names=""><text:date text:fixed="false" style:data-style-name="a542">2026/8/31</text:date></text:span><text:span text:style-name="a543" text:class-names=""/></text:p>
        </draw:text-box>
        <svg:title/>
        <svg:desc/>
      </draw:frame>
      <draw:frame draw:id="id73" presentation:style-name="a548" draw:name="頁尾版面配置區 5" svg:x="6.83452in" svg:y="13.90439in" svg:width="6.33443in" svg:height="0.7987in" presentation:class="footer" presentation:placeholder="false">
        <draw:text-box>
          <text:p text:style-name="a547" text:class-names="" text:cond-style-name=""><text:span text:style-name="a546" text:class-names=""/></text:p>
        </draw:text-box>
        <svg:title/>
        <svg:desc/>
      </draw:frame>
      <draw:frame draw:id="id74" presentation:style-name="a552" draw:name="投影片編號版面配置區 6" svg:x="14.33582in" svg:y="13.90439in" svg:width="4.66748in" svg:height="0.7987in" presentation:class="page-number" presentation:placeholder="false">
        <draw:text-box>
          <text:p text:style-name="a551" text:class-names="" text:cond-style-name=""><text:span text:style-name="a549" text:class-names=""><text:page-number style:num-format="1" text:fixed="false">‹#›</text:page-number></text:span><text:span text:style-name="a550" text:class-names=""/></text:p>
        </draw:text-box>
        <svg:title/>
        <svg:desc/>
      </draw:frame>
      <presentation:notes style:page-layout-name="pageLayout2" draw:style-name="a584">
        <draw:frame draw:id="id5" presentation:style-name="a555" draw:name="頁首版面配置區 1" svg:x="0in" svg:y="0in" svg:width="3.36435in" svg:height="0.55964in" presentation:class="header" presentation:placeholder="false">
          <draw:text-box>
            <text:p text:style-name="a554" text:class-names="" text:cond-style-name=""><text:span text:style-name="a553" text:class-names=""/></text:p>
          </draw:text-box>
          <svg:title/>
          <svg:desc/>
        </draw:frame>
        <draw:frame draw:id="id6" presentation:style-name="a560" draw:name="日期版面配置區 2" svg:x="4.39774in" svg:y="0in" svg:width="3.36435in" svg:height="0.55964in" presentation:class="date-time" presentation:placeholder="false">
          <draw:text-box>
            <text:p text:style-name="a559" text:class-names="" text:cond-style-name=""><text:span text:style-name="a556" text:class-names=""><text:date text:fixed="false" style:data-style-name="a557">2026/8/31</text:date></text:span><text:span text:style-name="a558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561" draw:name="投影片圖像版面配置區 3">
          <svg:title/>
          <svg:desc/>
        </draw:page-thumbnail>
        <draw:frame draw:id="id8" presentation:style-name="a576" draw:name="備忘稿版面配置區 4" svg:x="0.77639in" svg:y="5.31654in" svg:width="6.21111in" svg:height="5.03672in" presentation:class="notes" presentation:placeholder="false">
          <draw:text-box>
            <text:p text:style-name="a563" text:class-names="" text:cond-style-name=""><text:span text:style-name="a562" text:class-names="">按一下以編輯母片文字樣式</text:span></text:p>
            <text:list text:style-name="a566">
              <text:list-item>
                <text:list text:style-name="a566">
                  <text:list-item>
                    <text:p text:style-name="a565" text:class-names="" text:cond-style-name=""><text:span text:style-name="a564" text:class-names="">第二層</text:span></text:p>
                  </text:list-item>
                </text:list>
              </text:list-item>
            </text:list>
            <text:list text:style-name="a569">
              <text:list-item>
                <text:list text:style-name="a569">
                  <text:list-item>
                    <text:list text:style-name="a569">
                      <text:list-item>
                        <text:p text:style-name="a568" text:class-names="" text:cond-style-name=""><text:span text:style-name="a56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72">
              <text:list-item>
                <text:list text:style-name="a572">
                  <text:list-item>
                    <text:list text:style-name="a572">
                      <text:list-item>
                        <text:list text:style-name="a572">
                          <text:list-item>
                            <text:p text:style-name="a571" text:class-names="" text:cond-style-name=""><text:span text:style-name="a57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5">
              <text:list-item>
                <text:list text:style-name="a575">
                  <text:list-item>
                    <text:list text:style-name="a575">
                      <text:list-item>
                        <text:list text:style-name="a575">
                          <text:list-item>
                            <text:list text:style-name="a575">
                              <text:list-item>
                                <text:p text:style-name="a574" text:class-names="" text:cond-style-name=""><text:span text:style-name="a57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79" draw:name="頁尾版面配置區 5" svg:x="0in" svg:y="10.63113in" svg:width="3.36435in" svg:height="0.55964in" presentation:class="footer" presentation:placeholder="false">
          <draw:text-box>
            <text:p text:style-name="a578" text:class-names="" text:cond-style-name=""><text:span text:style-name="a577" text:class-names=""/></text:p>
          </draw:text-box>
          <svg:title/>
          <svg:desc/>
        </draw:frame>
        <draw:frame draw:id="id10" presentation:style-name="a583" draw:name="投影片編號版面配置區 6" svg:x="4.39774in" svg:y="10.63113in" svg:width="3.36435in" svg:height="0.55964in" presentation:class="page-number" presentation:placeholder="false">
          <draw:text-box>
            <text:p text:style-name="a582" text:class-names="" text:cond-style-name=""><text:span text:style-name="a580" text:class-names=""><text:page-number style:num-format="1" text:fixed="false">‹#›</text:page-number></text:span><text:span text:style-name="a581" text:class-names=""/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85">
      <draw:frame draw:id="id75" presentation:style-name="a588" draw:name="標題 1" svg:x="3.92082in" svg:y="10.50122in" svg:width="12.00208in" svg:height="1.23973in" presentation:class="title" presentation:placeholder="false">
        <draw:text-box>
          <text:p text:style-name="a587" text:class-names="" text:cond-style-name=""><text:span text:style-name="a586" text:class-names="">按一下以編輯母片標題樣式</text:span></text:p>
        </draw:text-box>
        <svg:title/>
        <svg:desc/>
      </draw:frame>
      <draw:frame draw:id="id76" presentation:style-name="a591" draw:name="圖片版面配置區 2" svg:x="3.92082in" svg:y="1.34043in" svg:width="12.00208in" svg:height="9.00104in" presentation:class="graphic" presentation:placeholder="false">
        <draw:text-box>
          <text:p text:style-name="a590" text:class-names="" text:cond-style-name=""><text:span text:style-name="a589" text:class-names=""/></text:p>
        </draw:text-box>
        <svg:title/>
        <svg:desc/>
      </draw:frame>
      <draw:frame draw:id="id77" presentation:style-name="a595" draw:name="文字版面配置區 3" svg:x="3.92082in" svg:y="11.74094in" svg:width="12.00208in" svg:height="1.76062in" presentation:class="outline" presentation:placeholder="false">
        <draw:text-box>
          <text:list text:style-name="a594">
            <text:list-item>
              <text:p text:style-name="a593" text:class-names="" text:cond-style-name=""><text:span text:style-name="a592" text:class-names="">按一下以編輯母片文字樣式</text:span></text:p>
            </text:list-item>
          </text:list>
        </draw:text-box>
        <svg:title/>
        <svg:desc/>
      </draw:frame>
      <draw:frame draw:id="id78" presentation:style-name="a600" draw:name="日期版面配置區 4" svg:x="1.00017in" svg:y="13.90439in" svg:width="4.66748in" svg:height="0.7987in" presentation:class="date-time" presentation:placeholder="false">
        <draw:text-box>
          <text:p text:style-name="a599" text:class-names="" text:cond-style-name=""><text:span text:style-name="a596" text:class-names=""><text:date text:fixed="false" style:data-style-name="a597">2026/8/31</text:date></text:span><text:span text:style-name="a598" text:class-names=""/></text:p>
        </draw:text-box>
        <svg:title/>
        <svg:desc/>
      </draw:frame>
      <draw:frame draw:id="id79" presentation:style-name="a603" draw:name="頁尾版面配置區 5" svg:x="6.83452in" svg:y="13.90439in" svg:width="6.33443in" svg:height="0.7987in" presentation:class="footer" presentation:placeholder="false">
        <draw:text-box>
          <text:p text:style-name="a602" text:class-names="" text:cond-style-name=""><text:span text:style-name="a601" text:class-names=""/></text:p>
        </draw:text-box>
        <svg:title/>
        <svg:desc/>
      </draw:frame>
      <draw:frame draw:id="id80" presentation:style-name="a607" draw:name="投影片編號版面配置區 6" svg:x="14.33582in" svg:y="13.90439in" svg:width="4.66748in" svg:height="0.7987in" presentation:class="page-number" presentation:placeholder="false">
        <draw:text-box>
          <text:p text:style-name="a606" text:class-names="" text:cond-style-name=""><text:span text:style-name="a604" text:class-names=""><text:page-number style:num-format="1" text:fixed="false">‹#›</text:page-number></text:span><text:span text:style-name="a605" text:class-names=""/></text:p>
        </draw:text-box>
        <svg:title/>
        <svg:desc/>
      </draw:frame>
      <draw:custom-shape svg:x="1.72043in" svg:y="13.75091in" svg:width="19.92201in" svg:height="0.3125in" draw:id="id81" draw:style-name="a610" draw:name="Shape 27">
        <svg:title/>
        <svg:desc/>
        <text:p text:style-name="a609" text:class-names="" text:cond-style-name=""><text:span text:style-name="a608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g draw:name="群組 8" draw:id="id82">
        <svg:title/>
        <svg:desc/>
        <draw:custom-shape svg:x="-1.04042in" svg:y="0.3833in" svg:width="4.68753in" svg:height="1.28073in" draw:id="id85" draw:style-name="a619" draw:name="Shape 23">
          <svg:title/>
          <svg:desc/>
          <text:p text:style-name="a618" text:class-names="" text:cond-style-name=""><text:span text:style-name="a617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2.86586in" svg:y="0.3833in" svg:width="1.63152in" svg:height="1.28073in" draw:id="id86" draw:style-name="a622" draw:name="Shape 26">
          <svg:title/>
          <svg:desc/>
          <text:p text:style-name="a621" text:class-names="" text:cond-style-name=""><text:span text:style-name="a620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</draw:g>
      <draw:custom-shape svg:x="4.41056in" svg:y="1.36305in" svg:width="14.99911in" svg:height="0.30098in" draw:id="id83" draw:style-name="a613" draw:name="Shape 67">
        <svg:title/>
        <svg:desc/>
        <text:p text:style-name="a612" text:class-names="" text:cond-style-name=""><text:span text:style-name="a611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custom-shape svg:x="19.32964in" svg:y="1.35256in" svg:width="4.45316in" svg:height="0.30748in" draw:id="id84" draw:style-name="a616" draw:name="Shape 68">
        <svg:title/>
        <svg:desc/>
        <text:p text:style-name="a615" text:class-names="" text:cond-style-name=""><text:span text:style-name="a614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presentation:notes style:page-layout-name="pageLayout2" draw:style-name="a654">
        <draw:frame draw:id="id5" presentation:style-name="a625" draw:name="頁首版面配置區 1" svg:x="0in" svg:y="0in" svg:width="3.36435in" svg:height="0.55964in" presentation:class="header" presentation:placeholder="false">
          <draw:text-box>
            <text:p text:style-name="a624" text:class-names="" text:cond-style-name=""><text:span text:style-name="a623" text:class-names=""/></text:p>
          </draw:text-box>
          <svg:title/>
          <svg:desc/>
        </draw:frame>
        <draw:frame draw:id="id6" presentation:style-name="a630" draw:name="日期版面配置區 2" svg:x="4.39774in" svg:y="0in" svg:width="3.36435in" svg:height="0.55964in" presentation:class="date-time" presentation:placeholder="false">
          <draw:text-box>
            <text:p text:style-name="a629" text:class-names="" text:cond-style-name=""><text:span text:style-name="a626" text:class-names=""><text:date text:fixed="false" style:data-style-name="a627">2026/8/31</text:date></text:span><text:span text:style-name="a628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631" draw:name="投影片圖像版面配置區 3">
          <svg:title/>
          <svg:desc/>
        </draw:page-thumbnail>
        <draw:frame draw:id="id8" presentation:style-name="a646" draw:name="備忘稿版面配置區 4" svg:x="0.77639in" svg:y="5.31654in" svg:width="6.21111in" svg:height="5.03672in" presentation:class="notes" presentation:placeholder="false">
          <draw:text-box>
            <text:p text:style-name="a633" text:class-names="" text:cond-style-name=""><text:span text:style-name="a632" text:class-names="">按一下以編輯母片文字樣式</text:span></text:p>
            <text:list text:style-name="a636">
              <text:list-item>
                <text:list text:style-name="a636">
                  <text:list-item>
                    <text:p text:style-name="a635" text:class-names="" text:cond-style-name=""><text:span text:style-name="a634" text:class-names="">第二層</text:span></text:p>
                  </text:list-item>
                </text:list>
              </text:list-item>
            </text:list>
            <text:list text:style-name="a639">
              <text:list-item>
                <text:list text:style-name="a639">
                  <text:list-item>
                    <text:list text:style-name="a639">
                      <text:list-item>
                        <text:p text:style-name="a638" text:class-names="" text:cond-style-name=""><text:span text:style-name="a63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42">
              <text:list-item>
                <text:list text:style-name="a642">
                  <text:list-item>
                    <text:list text:style-name="a642">
                      <text:list-item>
                        <text:list text:style-name="a642">
                          <text:list-item>
                            <text:p text:style-name="a641" text:class-names="" text:cond-style-name=""><text:span text:style-name="a64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45">
              <text:list-item>
                <text:list text:style-name="a645">
                  <text:list-item>
                    <text:list text:style-name="a645">
                      <text:list-item>
                        <text:list text:style-name="a645">
                          <text:list-item>
                            <text:list text:style-name="a645">
                              <text:list-item>
                                <text:p text:style-name="a644" text:class-names="" text:cond-style-name=""><text:span text:style-name="a64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49" draw:name="頁尾版面配置區 5" svg:x="0in" svg:y="10.63113in" svg:width="3.36435in" svg:height="0.55964in" presentation:class="footer" presentation:placeholder="false">
          <draw:text-box>
            <text:p text:style-name="a648" text:class-names="" text:cond-style-name=""><text:span text:style-name="a647" text:class-names=""/></text:p>
          </draw:text-box>
          <svg:title/>
          <svg:desc/>
        </draw:frame>
        <draw:frame draw:id="id10" presentation:style-name="a653" draw:name="投影片編號版面配置區 6" svg:x="4.39774in" svg:y="10.63113in" svg:width="3.36435in" svg:height="0.55964in" presentation:class="page-number" presentation:placeholder="false">
          <draw:text-box>
            <text:p text:style-name="a652" text:class-names="" text:cond-style-name=""><text:span text:style-name="a650" text:class-names=""><text:page-number style:num-format="1" text:fixed="false">‹#›</text:page-number></text:span><text:span text:style-name="a651" text:class-names=""/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655">
      <draw:frame draw:id="id87" presentation:style-name="a658" draw:name="標題 1" svg:x="1.00017in" svg:y="0.60076in" svg:width="18.00313in" svg:height="2.50029in" presentation:class="title" presentation:placeholder="false">
        <draw:text-box>
          <text:p text:style-name="a657" text:class-names="" text:cond-style-name=""><text:span text:style-name="a656" text:class-names="">按一下以編輯母片標題樣式</text:span></text:p>
        </draw:text-box>
        <svg:title/>
        <svg:desc/>
      </draw:frame>
      <draw:frame draw:id="id88" presentation:style-name="a674" draw:name="直排文字版面配置區 2" svg:x="1.00017in" svg:y="3.50041in" svg:width="18.00313in" svg:height="9.90045in" presentation:class="outline" presentation:placeholder="false">
        <draw:text-box>
          <text:list text:style-name="a661">
            <text:list-item>
              <text:p text:style-name="a660" text:class-names="" text:cond-style-name=""><text:span text:style-name="a659" text:class-names="">按一下以編輯母片文字樣式</text:span></text:p>
            </text:list-item>
          </text:list>
          <text:list text:style-name="a664">
            <text:list-item>
              <text:list text:style-name="a664">
                <text:list-item>
                  <text:p text:style-name="a663" text:class-names="" text:cond-style-name=""><text:span text:style-name="a662" text:class-names="">第二層</text:span></text:p>
                </text:list-item>
              </text:list>
            </text:list-item>
          </text:list>
          <text:list text:style-name="a667">
            <text:list-item>
              <text:list text:style-name="a667">
                <text:list-item>
                  <text:list text:style-name="a667">
                    <text:list-item>
                      <text:p text:style-name="a666" text:class-names="" text:cond-style-name=""><text:span text:style-name="a665" text:class-names="">第三層</text:span></text:p>
                    </text:list-item>
                  </text:list>
                </text:list-item>
              </text:list>
            </text:list-item>
          </text:list>
          <text:list text:style-name="a670">
            <text:list-item>
              <text:list text:style-name="a670">
                <text:list-item>
                  <text:list text:style-name="a670">
                    <text:list-item>
                      <text:list text:style-name="a670">
                        <text:list-item>
                          <text:p text:style-name="a669" text:class-names="" text:cond-style-name=""><text:span text:style-name="a66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73">
            <text:list-item>
              <text:list text:style-name="a673">
                <text:list-item>
                  <text:list text:style-name="a673">
                    <text:list-item>
                      <text:list text:style-name="a673">
                        <text:list-item>
                          <text:list text:style-name="a673">
                            <text:list-item>
                              <text:p text:style-name="a672" text:class-names="" text:cond-style-name=""><text:span text:style-name="a67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9" presentation:style-name="a679" draw:name="日期版面配置區 3" svg:x="1.00017in" svg:y="13.90439in" svg:width="4.66748in" svg:height="0.7987in" presentation:class="date-time" presentation:placeholder="false">
        <draw:text-box>
          <text:p text:style-name="a678" text:class-names="" text:cond-style-name=""><text:span text:style-name="a675" text:class-names=""><text:date text:fixed="false" style:data-style-name="a676">2026/8/31</text:date></text:span><text:span text:style-name="a677" text:class-names=""/></text:p>
        </draw:text-box>
        <svg:title/>
        <svg:desc/>
      </draw:frame>
      <draw:frame draw:id="id90" presentation:style-name="a682" draw:name="頁尾版面配置區 4" svg:x="6.83452in" svg:y="13.90439in" svg:width="6.33443in" svg:height="0.7987in" presentation:class="footer" presentation:placeholder="false">
        <draw:text-box>
          <text:p text:style-name="a681" text:class-names="" text:cond-style-name=""><text:span text:style-name="a680" text:class-names=""/></text:p>
        </draw:text-box>
        <svg:title/>
        <svg:desc/>
      </draw:frame>
      <draw:frame draw:id="id91" presentation:style-name="a686" draw:name="投影片編號版面配置區 5" svg:x="14.33582in" svg:y="13.90439in" svg:width="4.66748in" svg:height="0.7987in" presentation:class="page-number" presentation:placeholder="false">
        <draw:text-box>
          <text:p text:style-name="a685" text:class-names="" text:cond-style-name=""><text:span text:style-name="a683" text:class-names=""><text:page-number style:num-format="1" text:fixed="false">‹#›</text:page-number></text:span><text:span text:style-name="a684" text:class-names=""/></text:p>
        </draw:text-box>
        <svg:title/>
        <svg:desc/>
      </draw:frame>
      <draw:custom-shape svg:x="1.72043in" svg:y="13.75091in" svg:width="19.92201in" svg:height="0.3125in" draw:id="id92" draw:style-name="a689" draw:name="Shape 27">
        <svg:title/>
        <svg:desc/>
        <text:p text:style-name="a688" text:class-names="" text:cond-style-name=""><text:span text:style-name="a687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g draw:name="群組 7" draw:id="id93">
        <svg:title/>
        <svg:desc/>
        <draw:custom-shape svg:x="-1.04042in" svg:y="0.3833in" svg:width="4.68753in" svg:height="1.28073in" draw:id="id96" draw:style-name="a698" draw:name="Shape 23">
          <svg:title/>
          <svg:desc/>
          <text:p text:style-name="a697" text:class-names="" text:cond-style-name=""><text:span text:style-name="a696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2.86586in" svg:y="0.3833in" svg:width="1.63152in" svg:height="1.28073in" draw:id="id97" draw:style-name="a701" draw:name="Shape 26">
          <svg:title/>
          <svg:desc/>
          <text:p text:style-name="a700" text:class-names="" text:cond-style-name=""><text:span text:style-name="a699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</draw:g>
      <draw:custom-shape svg:x="4.41056in" svg:y="1.36305in" svg:width="14.99911in" svg:height="0.30098in" draw:id="id94" draw:style-name="a692" draw:name="Shape 67">
        <svg:title/>
        <svg:desc/>
        <text:p text:style-name="a691" text:class-names="" text:cond-style-name=""><text:span text:style-name="a690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custom-shape svg:x="19.32964in" svg:y="1.35256in" svg:width="4.45316in" svg:height="0.30748in" draw:id="id95" draw:style-name="a695" draw:name="Shape 68">
        <svg:title/>
        <svg:desc/>
        <text:p text:style-name="a694" text:class-names="" text:cond-style-name=""><text:span text:style-name="a693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presentation:notes style:page-layout-name="pageLayout2" draw:style-name="a733">
        <draw:frame draw:id="id5" presentation:style-name="a704" draw:name="頁首版面配置區 1" svg:x="0in" svg:y="0in" svg:width="3.36435in" svg:height="0.55964in" presentation:class="header" presentation:placeholder="false">
          <draw:text-box>
            <text:p text:style-name="a703" text:class-names="" text:cond-style-name=""><text:span text:style-name="a702" text:class-names=""/></text:p>
          </draw:text-box>
          <svg:title/>
          <svg:desc/>
        </draw:frame>
        <draw:frame draw:id="id6" presentation:style-name="a709" draw:name="日期版面配置區 2" svg:x="4.39774in" svg:y="0in" svg:width="3.36435in" svg:height="0.55964in" presentation:class="date-time" presentation:placeholder="false">
          <draw:text-box>
            <text:p text:style-name="a708" text:class-names="" text:cond-style-name=""><text:span text:style-name="a705" text:class-names=""><text:date text:fixed="false" style:data-style-name="a706">2026/8/31</text:date></text:span><text:span text:style-name="a707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710" draw:name="投影片圖像版面配置區 3">
          <svg:title/>
          <svg:desc/>
        </draw:page-thumbnail>
        <draw:frame draw:id="id8" presentation:style-name="a725" draw:name="備忘稿版面配置區 4" svg:x="0.77639in" svg:y="5.31654in" svg:width="6.21111in" svg:height="5.03672in" presentation:class="notes" presentation:placeholder="false">
          <draw:text-box>
            <text:p text:style-name="a712" text:class-names="" text:cond-style-name=""><text:span text:style-name="a711" text:class-names="">按一下以編輯母片文字樣式</text:span></text:p>
            <text:list text:style-name="a715">
              <text:list-item>
                <text:list text:style-name="a715">
                  <text:list-item>
                    <text:p text:style-name="a714" text:class-names="" text:cond-style-name=""><text:span text:style-name="a713" text:class-names="">第二層</text:span></text:p>
                  </text:list-item>
                </text:list>
              </text:list-item>
            </text:list>
            <text:list text:style-name="a718">
              <text:list-item>
                <text:list text:style-name="a718">
                  <text:list-item>
                    <text:list text:style-name="a718">
                      <text:list-item>
                        <text:p text:style-name="a717" text:class-names="" text:cond-style-name=""><text:span text:style-name="a71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21">
              <text:list-item>
                <text:list text:style-name="a721">
                  <text:list-item>
                    <text:list text:style-name="a721">
                      <text:list-item>
                        <text:list text:style-name="a721">
                          <text:list-item>
                            <text:p text:style-name="a720" text:class-names="" text:cond-style-name=""><text:span text:style-name="a71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24">
              <text:list-item>
                <text:list text:style-name="a724">
                  <text:list-item>
                    <text:list text:style-name="a724">
                      <text:list-item>
                        <text:list text:style-name="a724">
                          <text:list-item>
                            <text:list text:style-name="a724">
                              <text:list-item>
                                <text:p text:style-name="a723" text:class-names="" text:cond-style-name=""><text:span text:style-name="a72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28" draw:name="頁尾版面配置區 5" svg:x="0in" svg:y="10.63113in" svg:width="3.36435in" svg:height="0.55964in" presentation:class="footer" presentation:placeholder="false">
          <draw:text-box>
            <text:p text:style-name="a727" text:class-names="" text:cond-style-name=""><text:span text:style-name="a726" text:class-names=""/></text:p>
          </draw:text-box>
          <svg:title/>
          <svg:desc/>
        </draw:frame>
        <draw:frame draw:id="id10" presentation:style-name="a732" draw:name="投影片編號版面配置區 6" svg:x="4.39774in" svg:y="10.63113in" svg:width="3.36435in" svg:height="0.55964in" presentation:class="page-number" presentation:placeholder="false">
          <draw:text-box>
            <text:p text:style-name="a731" text:class-names="" text:cond-style-name=""><text:span text:style-name="a729" text:class-names=""><text:page-number style:num-format="1" text:fixed="false">‹#›</text:page-number></text:span><text:span text:style-name="a730" text:class-names=""/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734">
      <draw:frame draw:id="id98" presentation:style-name="a737" draw:name="直排標題 1" svg:x="14.50252in" svg:y="0.60077in" svg:width="4.50078in" svg:height="12.80009in" presentation:class="title" presentation:placeholder="false">
        <draw:text-box>
          <text:p text:style-name="a736" text:class-names="" text:cond-style-name=""><text:span text:style-name="a735" text:class-names="">按一下以編輯母片標題樣式</text:span></text:p>
        </draw:text-box>
        <svg:title/>
        <svg:desc/>
      </draw:frame>
      <draw:frame draw:id="id99" presentation:style-name="a753" draw:name="直排文字版面配置區 2" svg:x="1.00017in" svg:y="0.60077in" svg:width="13.16895in" svg:height="12.80009in" presentation:class="outline" presentation:placeholder="false">
        <draw:text-box>
          <text:list text:style-name="a740">
            <text:list-item>
              <text:p text:style-name="a739" text:class-names="" text:cond-style-name=""><text:span text:style-name="a738" text:class-names="">按一下以編輯母片文字樣式</text:span></text:p>
            </text:list-item>
          </text:list>
          <text:list text:style-name="a743">
            <text:list-item>
              <text:list text:style-name="a743">
                <text:list-item>
                  <text:p text:style-name="a742" text:class-names="" text:cond-style-name=""><text:span text:style-name="a741" text:class-names="">第二層</text:span></text:p>
                </text:list-item>
              </text:list>
            </text:list-item>
          </text:list>
          <text:list text:style-name="a746">
            <text:list-item>
              <text:list text:style-name="a746">
                <text:list-item>
                  <text:list text:style-name="a746">
                    <text:list-item>
                      <text:p text:style-name="a745" text:class-names="" text:cond-style-name=""><text:span text:style-name="a744" text:class-names="">第三層</text:span></text:p>
                    </text:list-item>
                  </text:list>
                </text:list-item>
              </text:list>
            </text:list-item>
          </text:list>
          <text:list text:style-name="a749">
            <text:list-item>
              <text:list text:style-name="a749">
                <text:list-item>
                  <text:list text:style-name="a749">
                    <text:list-item>
                      <text:list text:style-name="a749">
                        <text:list-item>
                          <text:p text:style-name="a748" text:class-names="" text:cond-style-name=""><text:span text:style-name="a74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52">
            <text:list-item>
              <text:list text:style-name="a752">
                <text:list-item>
                  <text:list text:style-name="a752">
                    <text:list-item>
                      <text:list text:style-name="a752">
                        <text:list-item>
                          <text:list text:style-name="a752">
                            <text:list-item>
                              <text:p text:style-name="a751" text:class-names="" text:cond-style-name=""><text:span text:style-name="a750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0" presentation:style-name="a758" draw:name="日期版面配置區 3" svg:x="1.00017in" svg:y="13.90439in" svg:width="4.66748in" svg:height="0.7987in" presentation:class="date-time" presentation:placeholder="false">
        <draw:text-box>
          <text:p text:style-name="a757" text:class-names="" text:cond-style-name=""><text:span text:style-name="a754" text:class-names=""><text:date text:fixed="false" style:data-style-name="a755">2026/8/31</text:date></text:span><text:span text:style-name="a756" text:class-names=""/></text:p>
        </draw:text-box>
        <svg:title/>
        <svg:desc/>
      </draw:frame>
      <draw:frame draw:id="id101" presentation:style-name="a761" draw:name="頁尾版面配置區 4" svg:x="6.83452in" svg:y="13.90439in" svg:width="6.33443in" svg:height="0.7987in" presentation:class="footer" presentation:placeholder="false">
        <draw:text-box>
          <text:p text:style-name="a760" text:class-names="" text:cond-style-name=""><text:span text:style-name="a759" text:class-names=""/></text:p>
        </draw:text-box>
        <svg:title/>
        <svg:desc/>
      </draw:frame>
      <draw:frame draw:id="id102" presentation:style-name="a765" draw:name="投影片編號版面配置區 5" svg:x="14.33582in" svg:y="13.90439in" svg:width="4.66748in" svg:height="0.7987in" presentation:class="page-number" presentation:placeholder="false">
        <draw:text-box>
          <text:p text:style-name="a764" text:class-names="" text:cond-style-name=""><text:span text:style-name="a762" text:class-names=""><text:page-number style:num-format="1" text:fixed="false">‹#›</text:page-number></text:span><text:span text:style-name="a763" text:class-names=""/></text:p>
        </draw:text-box>
        <svg:title/>
        <svg:desc/>
      </draw:frame>
      <presentation:notes style:page-layout-name="pageLayout2" draw:style-name="a797">
        <draw:frame draw:id="id5" presentation:style-name="a768" draw:name="頁首版面配置區 1" svg:x="0in" svg:y="0in" svg:width="3.36435in" svg:height="0.55964in" presentation:class="header" presentation:placeholder="false">
          <draw:text-box>
            <text:p text:style-name="a767" text:class-names="" text:cond-style-name=""><text:span text:style-name="a766" text:class-names=""/></text:p>
          </draw:text-box>
          <svg:title/>
          <svg:desc/>
        </draw:frame>
        <draw:frame draw:id="id6" presentation:style-name="a773" draw:name="日期版面配置區 2" svg:x="4.39774in" svg:y="0in" svg:width="3.36435in" svg:height="0.55964in" presentation:class="date-time" presentation:placeholder="false">
          <draw:text-box>
            <text:p text:style-name="a772" text:class-names="" text:cond-style-name=""><text:span text:style-name="a769" text:class-names=""><text:date text:fixed="false" style:data-style-name="a770">2026/8/31</text:date></text:span><text:span text:style-name="a771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774" draw:name="投影片圖像版面配置區 3">
          <svg:title/>
          <svg:desc/>
        </draw:page-thumbnail>
        <draw:frame draw:id="id8" presentation:style-name="a789" draw:name="備忘稿版面配置區 4" svg:x="0.77639in" svg:y="5.31654in" svg:width="6.21111in" svg:height="5.03672in" presentation:class="notes" presentation:placeholder="false">
          <draw:text-box>
            <text:p text:style-name="a776" text:class-names="" text:cond-style-name=""><text:span text:style-name="a775" text:class-names="">按一下以編輯母片文字樣式</text:span></text:p>
            <text:list text:style-name="a779">
              <text:list-item>
                <text:list text:style-name="a779">
                  <text:list-item>
                    <text:p text:style-name="a778" text:class-names="" text:cond-style-name=""><text:span text:style-name="a777" text:class-names="">第二層</text:span></text:p>
                  </text:list-item>
                </text:list>
              </text:list-item>
            </text:list>
            <text:list text:style-name="a782">
              <text:list-item>
                <text:list text:style-name="a782">
                  <text:list-item>
                    <text:list text:style-name="a782">
                      <text:list-item>
                        <text:p text:style-name="a781" text:class-names="" text:cond-style-name=""><text:span text:style-name="a78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85">
              <text:list-item>
                <text:list text:style-name="a785">
                  <text:list-item>
                    <text:list text:style-name="a785">
                      <text:list-item>
                        <text:list text:style-name="a785">
                          <text:list-item>
                            <text:p text:style-name="a784" text:class-names="" text:cond-style-name=""><text:span text:style-name="a78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88">
              <text:list-item>
                <text:list text:style-name="a788">
                  <text:list-item>
                    <text:list text:style-name="a788">
                      <text:list-item>
                        <text:list text:style-name="a788">
                          <text:list-item>
                            <text:list text:style-name="a788">
                              <text:list-item>
                                <text:p text:style-name="a787" text:class-names="" text:cond-style-name=""><text:span text:style-name="a78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92" draw:name="頁尾版面配置區 5" svg:x="0in" svg:y="10.63113in" svg:width="3.36435in" svg:height="0.55964in" presentation:class="footer" presentation:placeholder="false">
          <draw:text-box>
            <text:p text:style-name="a791" text:class-names="" text:cond-style-name=""><text:span text:style-name="a790" text:class-names=""/></text:p>
          </draw:text-box>
          <svg:title/>
          <svg:desc/>
        </draw:frame>
        <draw:frame draw:id="id10" presentation:style-name="a796" draw:name="投影片編號版面配置區 6" svg:x="4.39774in" svg:y="10.63113in" svg:width="3.36435in" svg:height="0.55964in" presentation:class="page-number" presentation:placeholder="false">
          <draw:text-box>
            <text:p text:style-name="a795" text:class-names="" text:cond-style-name=""><text:span text:style-name="a793" text:class-names=""><text:page-number style:num-format="1" text:fixed="false">‹#›</text:page-number></text:span><text:span text:style-name="a794" text:class-names=""/></text:p>
          </draw:text-box>
          <svg:title/>
          <svg:desc/>
        </draw:frame>
      </presentation:notes>
    </style:master-page>
    <style:master-page style:name="Master1-Layout12-cust-1_直排標題及文字" style:page-layout-name="pageLayout1" draw:style-name="a798">
      <draw:custom-shape svg:x="-0.05231in" svg:y="0in" svg:width="20.10809in" svg:height="15.01379in" draw:id="id103" draw:style-name="a801" draw:name="Shape 10">
        <svg:title/>
        <svg:desc/>
        <text:p text:style-name="a800" text:class-names="" text:cond-style-name=""><text:span text:style-name="a79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1.90043in" svg:y="-0.31169in" svg:width="11.17362in" svg:height="15.31342in" draw:id="id104" draw:style-name="a804" draw:name="Shape 11">
        <svg:title/>
        <svg:desc/>
        <text:p text:style-name="a803" text:class-names="" text:cond-style-name=""><text:span text:style-name="a802" text:class-names=""/></text:p>
        <draw:enhanced-geometry xmlns:dr3d="urn:oasis:names:tc:opendocument:xmlns:dr3d:1.0" draw:type="non-primitive" svg:viewBox="0 0 164592 208788" draw:enhanced-path="M 0 1524 L 107442 208788 164592 208788 164592 0 Z N" draw:text-areas="?f8 ?f10 ?f9 ?f11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64592"/>
          <draw:equation draw:name="f7" draw:formula="?f4 / 208788"/>
          <draw:equation draw:name="f8" draw:formula="0 / ?f6"/>
          <draw:equation draw:name="f9" draw:formula="164592 / ?f6"/>
          <draw:equation draw:name="f10" draw:formula="0 / ?f7"/>
          <draw:equation draw:name="f11" draw:formula="208788 / ?f7"/>
        </draw:enhanced-geometry>
      </draw:custom-shape>
      <draw:custom-shape svg:x="-0.46709in" svg:y="13.86322in" svg:width="20.93765in" svg:height="1.13852in" draw:id="id105" draw:style-name="a807" draw:name="Shape 12">
        <svg:title/>
        <svg:desc/>
        <text:p text:style-name="a806" text:class-names="" text:cond-style-name=""><text:span text:style-name="a805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presentation:notes style:page-layout-name="pageLayout2" draw:style-name="a839">
        <draw:frame draw:id="id5" presentation:style-name="a810" draw:name="頁首版面配置區 1" svg:x="0in" svg:y="0in" svg:width="3.36435in" svg:height="0.55964in" presentation:class="header" presentation:placeholder="false">
          <draw:text-box>
            <text:p text:style-name="a809" text:class-names="" text:cond-style-name=""><text:span text:style-name="a808" text:class-names=""/></text:p>
          </draw:text-box>
          <svg:title/>
          <svg:desc/>
        </draw:frame>
        <draw:frame draw:id="id6" presentation:style-name="a815" draw:name="日期版面配置區 2" svg:x="4.39774in" svg:y="0in" svg:width="3.36435in" svg:height="0.55964in" presentation:class="date-time" presentation:placeholder="false">
          <draw:text-box>
            <text:p text:style-name="a814" text:class-names="" text:cond-style-name=""><text:span text:style-name="a811" text:class-names=""><text:date text:fixed="false" style:data-style-name="a812">2026/8/31</text:date></text:span><text:span text:style-name="a813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816" draw:name="投影片圖像版面配置區 3">
          <svg:title/>
          <svg:desc/>
        </draw:page-thumbnail>
        <draw:frame draw:id="id8" presentation:style-name="a831" draw:name="備忘稿版面配置區 4" svg:x="0.77639in" svg:y="5.31654in" svg:width="6.21111in" svg:height="5.03672in" presentation:class="notes" presentation:placeholder="false">
          <draw:text-box>
            <text:p text:style-name="a818" text:class-names="" text:cond-style-name=""><text:span text:style-name="a817" text:class-names="">按一下以編輯母片文字樣式</text:span></text:p>
            <text:list text:style-name="a821">
              <text:list-item>
                <text:list text:style-name="a821">
                  <text:list-item>
                    <text:p text:style-name="a820" text:class-names="" text:cond-style-name=""><text:span text:style-name="a819" text:class-names="">第二層</text:span></text:p>
                  </text:list-item>
                </text:list>
              </text:list-item>
            </text:list>
            <text:list text:style-name="a824">
              <text:list-item>
                <text:list text:style-name="a824">
                  <text:list-item>
                    <text:list text:style-name="a824">
                      <text:list-item>
                        <text:p text:style-name="a823" text:class-names="" text:cond-style-name=""><text:span text:style-name="a82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27">
              <text:list-item>
                <text:list text:style-name="a827">
                  <text:list-item>
                    <text:list text:style-name="a827">
                      <text:list-item>
                        <text:list text:style-name="a827">
                          <text:list-item>
                            <text:p text:style-name="a826" text:class-names="" text:cond-style-name=""><text:span text:style-name="a82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30">
              <text:list-item>
                <text:list text:style-name="a830">
                  <text:list-item>
                    <text:list text:style-name="a830">
                      <text:list-item>
                        <text:list text:style-name="a830">
                          <text:list-item>
                            <text:list text:style-name="a830">
                              <text:list-item>
                                <text:p text:style-name="a829" text:class-names="" text:cond-style-name=""><text:span text:style-name="a82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834" draw:name="頁尾版面配置區 5" svg:x="0in" svg:y="10.63113in" svg:width="3.36435in" svg:height="0.55964in" presentation:class="footer" presentation:placeholder="false">
          <draw:text-box>
            <text:p text:style-name="a833" text:class-names="" text:cond-style-name=""><text:span text:style-name="a832" text:class-names=""/></text:p>
          </draw:text-box>
          <svg:title/>
          <svg:desc/>
        </draw:frame>
        <draw:frame draw:id="id10" presentation:style-name="a838" draw:name="投影片編號版面配置區 6" svg:x="4.39774in" svg:y="10.63113in" svg:width="3.36435in" svg:height="0.55964in" presentation:class="page-number" presentation:placeholder="false">
          <draw:text-box>
            <text:p text:style-name="a837" text:class-names="" text:cond-style-name=""><text:span text:style-name="a835" text:class-names=""><text:page-number style:num-format="1" text:fixed="false">‹#›</text:page-number></text:span><text:span text:style-name="a836" text:class-names=""/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owerPoint 簡報</dc:title>
    <meta:initial-creator>Windows User</meta:initial-creator>
    <dc:creator>林立昇</dc:creator>
    <meta:creation-date>2020-05-21T02:35:10Z</meta:creation-date>
    <dc:date>2026-08-31T07:44:02Z</dc:date>
    <meta:print-date>2024-12-03T04:22:46Z</meta:print-date>
    <meta:editing-cycles>538</meta:editing-cycles>
    <meta:editing-duration>PT627008S</meta:editing-duration>
    <meta:document-statistic meta:paragraph-count="225" meta:word-count="1132"/>
  </office:meta>
</office:document-meta>
</file>